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31F000000DAF08F2FF2.png" manifest:media-type="image/png"/>
  <manifest:file-entry manifest:full-path="Pictures/100000000000038F0000012C2A2F2E58.jpg" manifest:media-type="image/jpeg"/>
  <manifest:file-entry manifest:full-path="Pictures/10000001000008F50000043DD77DFE42.png" manifest:media-type="image/png"/>
  <manifest:file-entry manifest:full-path="Pictures/103E1EA40000A75A0000737C6816F627.emf" manifest:media-type="image/x-emf"/>
  <manifest:file-entry manifest:full-path="Pictures/10000001000003530000024B1CF93E4D.png" manifest:media-type="image/png"/>
  <manifest:file-entry manifest:full-path="Pictures/1000000100000243000002D59EB349C4.png" manifest:media-type="image/png"/>
  <manifest:file-entry manifest:full-path="Pictures/100000000000039B0000012AA520D209.jpg" manifest:media-type="image/jpeg"/>
  <manifest:file-entry manifest:full-path="Pictures/10000001000007F900000604F9D90DD0.png" manifest:media-type="image/png"/>
  <manifest:file-entry manifest:full-path="Pictures/100000000000038B0000012C341CBDFD.jpg" manifest:media-type="image/jpeg"/>
  <manifest:file-entry manifest:full-path="Pictures/100000000000039D0000012C13D0B8D3.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Calibri" svg:font-family="Calibri" style:font-family-generic="roman" style:font-pitch="variable"/>
    <style:font-face style:name="Calibri Light" svg:font-family="'Calibri Light'" style:font-family-generic="swiss" style:font-pitch="variable"/>
    <style:font-face style:name="Century" svg:font-family="Century" style:font-family-generic="roman" style:font-pitch="variable"/>
    <style:font-face style:name="MS Mincho" svg:font-family="'MS Mincho', 'ＭＳ 明朝'" style:font-family-generic="modern"/>
    <style:font-face style:name="Microsoft YaHei" svg:font-family="'Microsoft YaHei'" style:font-family-generic="swiss" style:font-pitch="variable"/>
    <style:font-face style:name="Tahoma" svg:font-family="Tahoma"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cript" style:font-pitch="fixed"/>
    <style:font-face style:name="標楷體5" svg:font-family="標楷體" style:font-adornments="標準" style:font-family-generic="script" style:font-pitch="fixed"/>
    <style:font-face style:name="細明體" svg:font-family="細明體" style:font-family-generic="modern" style:font-pitch="fixed"/>
    <style:font-face style:name="華康標楷體W5(P)" svg:font-family="華康標楷體W5(P), 新細明體" style:font-pitch="variable"/>
  </office:font-face-decls>
  <office:automatic-styles>
    <style:style style:name="P1" style:family="paragraph" style:parent-style-name="Footer">
      <style:paragraph-properties fo:margin-left="0cm" fo:margin-right="0.635cm" fo:text-align="center" style:justify-single-word="false" fo:text-indent="0cm" style:auto-text-indent="false"/>
    </style:style>
    <style:style style:name="P2" style:family="paragraph" style:parent-style-name="Text_20_body">
      <style:paragraph-properties fo:margin-top="0cm" fo:margin-bottom="0cm" style:contextual-spacing="false" fo:line-height="100%" fo:text-align="end" style:justify-single-word="false" style:text-autospace="none" style:snap-to-layout-grid="false"/>
      <style:text-properties fo:color="#070707" loext:opacity="100%" style:text-underline-style="none" officeooo:paragraph-rsid="005c2546"/>
    </style:style>
    <style:style style:name="P3" style:family="paragraph" style:parent-style-name="Standard">
      <style:paragraph-properties fo:margin-left="1cm" fo:margin-right="0cm" fo:margin-top="0.22cm" fo:margin-bottom="0.22cm" style:contextual-spacing="false" fo:line-height="100%" fo:text-align="justify" style:justify-single-word="false" style:register-true="false" fo:text-indent="0.988cm" style:auto-text-indent="false" style:snap-to-layout-grid="false"/>
      <style:text-properties fo:color="#070707" loext:opacity="100%" style:font-name="Times New Roman1" fo:font-size="14pt" style:text-underline-style="none" officeooo:paragraph-rsid="00cbcceb" style:font-name-asian="標楷體4" style:font-size-asian="14pt" style:font-name-complex="Times New Roman1" style:font-size-complex="13.5pt"/>
    </style:style>
    <style:style style:name="P4" style:family="paragraph" style:parent-style-name="Standard">
      <loext:graphic-properties draw:fill="none"/>
      <style:paragraph-properties fo:margin-left="0cm" fo:margin-right="0cm" fo:margin-top="0.212cm" fo:margin-bottom="0.212cm" style:contextual-spacing="false" fo:orphans="0" fo:widows="0" fo:text-indent="0cm" style:auto-text-indent="false" fo:background-color="transparent" style:text-autospace="none" style:snap-to-layout-grid="false" style:writing-mode="lr-tb"/>
      <style:text-properties fo:font-size="14pt" officeooo:paragraph-rsid="00f58677" style:font-name-asian="標楷體4" style:font-size-asian="14pt" style:font-size-complex="13.5pt"/>
    </style:style>
    <style:style style:name="P5" style:family="paragraph" style:parent-style-name="Standard">
      <style:paragraph-properties fo:margin-left="1cm" fo:margin-right="0cm" fo:margin-top="0.22cm" fo:margin-bottom="0.22cm" style:contextual-spacing="false" fo:line-height="100%" fo:text-align="justify" style:justify-single-word="false" style:register-true="false" fo:text-indent="0.988cm" style:auto-text-indent="false" style:snap-to-layout-grid="false"/>
      <style:text-properties officeooo:paragraph-rsid="0131441e"/>
    </style:style>
    <style:style style:name="P6" style:family="paragraph" style:parent-style-name="Standard">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05c2546"/>
    </style:style>
    <style:style style:name="P7" style:family="paragraph" style:parent-style-name="Standard">
      <loext:graphic-properties draw:fill="none"/>
      <style:paragraph-properties fo:margin-left="1.3cm" fo:margin-right="0cm" fo:margin-top="0.212cm" fo:margin-bottom="0.212cm" style:contextual-spacing="false" fo:orphans="0" fo:widows="0" fo:hyphenation-ladder-count="no-limit" fo:text-indent="-1.199cm" style:auto-text-indent="false" fo:background-color="transparent" style:text-autospace="none" style:snap-to-layout-grid="false" style:writing-mode="lr-tb"/>
      <style:text-properties fo:color="#000000" loext:opacity="100%" fo:font-size="14pt" officeooo:paragraph-rsid="011af516" style:font-name-asian="標楷體3" style:font-size-asian="14pt" fo:hyphenate="true" loext:hyphenation-no-caps="false" loext:hyphenation-no-last-word="false" loext:hyphenation-word-char-count="no-limit" loext:hyphenation-zone="no-limit"/>
    </style:style>
    <style:style style:name="P8" style:family="paragraph" style:parent-style-name="Standard">
      <loext:graphic-properties draw:fill="none"/>
      <style:paragraph-properties fo:margin-left="0.4cm" fo:margin-right="0cm" fo:margin-top="0.212cm" fo:margin-bottom="0.212cm" style:contextual-spacing="false" fo:orphans="0" fo:widows="0" fo:text-indent="-0.4cm" style:auto-text-indent="false" fo:background-color="transparent" style:text-autospace="none" style:snap-to-layout-grid="false" style:writing-mode="lr-tb"/>
      <style:text-properties fo:color="#000000" loext:opacity="100%" fo:font-size="14pt" officeooo:paragraph-rsid="00f58677" style:font-name-asian="標楷體3" style:font-size-asian="14pt"/>
    </style:style>
    <style:style style:name="P9"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0f58677" style:font-name-asian="標楷體3" style:font-size-asian="14pt"/>
    </style:style>
    <style:style style:name="P10"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12c7196" style:font-name-asian="標楷體3" style:font-size-asian="14pt"/>
    </style:style>
    <style:style style:name="P11"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12f6fcb" style:font-name-asian="標楷體3" style:font-size-asian="14pt"/>
    </style:style>
    <style:style style:name="P12"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1219eee" style:font-name-asian="標楷體3" style:font-size-asian="14pt"/>
    </style:style>
    <style:style style:name="P13"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17e1c7f" style:font-name-asian="標楷體3" style:font-size-asian="14pt"/>
    </style:style>
    <style:style style:name="P14"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14839bb" style:font-name-asian="標楷體3" style:font-size-asian="14pt"/>
    </style:style>
    <style:style style:name="P15" style:family="paragraph" style:parent-style-name="Standard" style:master-page-name="">
      <loext:graphic-properties draw:fill="none"/>
      <style:paragraph-properties fo:margin-left="0.4cm" fo:margin-right="0cm" fo:margin-top="0.212cm" fo:margin-bottom="0.212cm" style:contextual-spacing="false" fo:text-align="start" style:justify-single-word="false" fo:orphans="0" fo:widows="0" fo:hyphenation-ladder-count="no-limit" fo:text-indent="0.4cm" style:auto-text-indent="false" style:page-number="auto" fo:background-color="transparent" style:text-autospace="none" style:snap-to-layout-grid="false" style:writing-mode="lr-tb"/>
      <style:text-properties fo:color="#000000" loext:opacity="100%" fo:font-size="14pt" officeooo:paragraph-rsid="0105904e" style:font-name-asian="標楷體3" style:font-size-asian="14pt" fo:hyphenate="true" loext:hyphenation-no-caps="false" loext:hyphenation-no-last-word="false" loext:hyphenation-word-char-count="no-limit" loext:hyphenation-zone="no-limit"/>
    </style:style>
    <style:style style:name="P16" style:family="paragraph" style:parent-style-name="Standard" style:master-page-name="">
      <loext:graphic-properties draw:fill="none"/>
      <style:paragraph-properties fo:margin-left="0cm" fo:margin-right="0cm" fo:margin-top="0.212cm" fo:margin-bottom="0.212cm" style:contextual-spacing="false" fo:text-align="start" style:justify-single-word="false" fo:orphans="0" fo:widows="0" fo:hyphenation-ladder-count="no-limit" fo:text-indent="0.801cm" style:auto-text-indent="false" style:page-number="auto" fo:background-color="transparent" style:text-autospace="none" style:snap-to-layout-grid="false" style:writing-mode="lr-tb"/>
      <style:text-properties fo:color="#000000" loext:opacity="100%" fo:font-size="14pt" officeooo:paragraph-rsid="01219eee" style:font-name-asian="標楷體3" style:font-size-asian="14pt" fo:hyphenate="true" loext:hyphenation-no-caps="false" loext:hyphenation-no-last-word="false" loext:hyphenation-word-char-count="no-limit" loext:hyphenation-zone="no-limit"/>
    </style:style>
    <style:style style:name="P17" style:family="paragraph" style:parent-style-name="Standard">
      <loext:graphic-properties draw:fill="none"/>
      <style:paragraph-properties fo:margin-left="0cm" fo:margin-right="0cm" fo:margin-top="0.212cm" fo:margin-bottom="0.212cm" style:contextual-spacing="false" fo:text-align="start" style:justify-single-word="false" fo:orphans="0" fo:widows="0" fo:hyphenation-ladder-count="no-limit" fo:text-indent="0.801cm" style:auto-text-indent="false" fo:background-color="transparent" style:text-autospace="none" style:snap-to-layout-grid="false" style:writing-mode="lr-tb"/>
      <style:text-properties fo:color="#000000" loext:opacity="100%" fo:font-size="14pt" officeooo:paragraph-rsid="01219eee" style:font-name-asian="標楷體3" style:font-size-asian="14pt" fo:hyphenate="true" loext:hyphenation-no-caps="false" loext:hyphenation-no-last-word="false" loext:hyphenation-word-char-count="no-limit" loext:hyphenation-zone="no-limit"/>
    </style:style>
    <style:style style:name="P18" style:family="paragraph" style:parent-style-name="Standard">
      <loext:graphic-properties draw:fill="none"/>
      <style:paragraph-properties fo:margin-left="0cm" fo:margin-right="0cm" fo:margin-top="0.212cm" fo:margin-bottom="0.212cm" style:contextual-spacing="false" fo:text-align="start" style:justify-single-word="false" fo:orphans="0" fo:widows="0" fo:hyphenation-ladder-count="no-limit" fo:text-indent="0.801cm" style:auto-text-indent="false" fo:background-color="transparent" style:text-autospace="none" style:snap-to-layout-grid="false" style:writing-mode="lr-tb"/>
      <style:text-properties fo:color="#000000" loext:opacity="100%" fo:font-size="14pt" officeooo:paragraph-rsid="011cb593" style:font-name-asian="標楷體3" style:font-size-asian="14pt" fo:hyphenate="true" loext:hyphenation-no-caps="false" loext:hyphenation-no-last-word="false" loext:hyphenation-word-char-count="no-limit" loext:hyphenation-zone="no-limit"/>
    </style:style>
    <style:style style:name="P19" style:family="paragraph" style:parent-style-name="Standard" style:master-page-name="">
      <loext:graphic-properties draw:fill="none"/>
      <style:paragraph-properties fo:margin-left="0cm" fo:margin-right="0cm" fo:margin-top="0.212cm" fo:margin-bottom="0.212cm" style:contextual-spacing="false" fo:text-align="start" style:justify-single-word="false" fo:orphans="0" fo:widows="0" fo:hyphenation-ladder-count="no-limit" fo:text-indent="0.801cm" style:auto-text-indent="false" style:page-number="auto" fo:background-color="transparent" style:text-autospace="none" style:snap-to-layout-grid="false" style:writing-mode="lr-tb"/>
      <style:text-properties fo:color="#000000" loext:opacity="100%" fo:font-size="14pt" officeooo:paragraph-rsid="011cb593" style:font-name-asian="標楷體3" style:font-size-asian="14pt" fo:hyphenate="true" loext:hyphenation-no-caps="false" loext:hyphenation-no-last-word="false" loext:hyphenation-word-char-count="no-limit" loext:hyphenation-zone="no-limit"/>
    </style:style>
    <style:style style:name="P20" style:family="paragraph" style:parent-style-name="Standard" style:master-page-name="">
      <loext:graphic-properties draw:fill="none"/>
      <style:paragraph-properties fo:margin-left="0cm" fo:margin-right="0cm" fo:margin-top="0.212cm" fo:margin-bottom="0.212cm" style:contextual-spacing="false" fo:text-align="start" style:justify-single-word="false" fo:orphans="0" fo:widows="0" fo:hyphenation-ladder-count="no-limit" fo:text-indent="0.801cm" style:auto-text-indent="false" style:page-number="auto" fo:background-color="transparent" style:text-autospace="none" style:snap-to-layout-grid="false" style:writing-mode="lr-tb"/>
      <style:text-properties fo:color="#000000" loext:opacity="100%" fo:font-size="14pt" officeooo:paragraph-rsid="01a1affc" style:font-name-asian="標楷體3" style:font-size-asian="14pt" fo:hyphenate="true" loext:hyphenation-no-caps="false" loext:hyphenation-no-last-word="false" loext:hyphenation-word-char-count="no-limit" loext:hyphenation-zone="no-limit"/>
    </style:style>
    <style:style style:name="P21" style:family="paragraph" style:parent-style-name="Standard">
      <loext:graphic-properties draw:fill="none"/>
      <style:paragraph-properties fo:margin-left="0.4cm" fo:margin-right="0cm" fo:margin-top="0.212cm" fo:margin-bottom="0.212cm" style:contextual-spacing="false" fo:text-align="start" style:justify-single-word="false" fo:orphans="0" fo:widows="0" fo:text-indent="-0.4cm" style:auto-text-indent="false" fo:background-color="transparent" style:text-autospace="none" style:snap-to-layout-grid="false" style:writing-mode="lr-tb"/>
      <style:text-properties fo:color="#000000" loext:opacity="100%" fo:font-size="14pt" officeooo:paragraph-rsid="00f58677" style:font-name-asian="標楷體3" style:font-size-asian="14pt"/>
    </style:style>
    <style:style style:name="P22" style:family="paragraph" style:parent-style-name="Standard" style:master-page-name="">
      <loext:graphic-properties draw:fill="none"/>
      <style:paragraph-properties fo:margin-left="1.3cm" fo:margin-right="0cm" fo:margin-top="0.212cm" fo:margin-bottom="0.212cm" style:contextual-spacing="false" fo:text-align="justify" style:justify-single-word="false" fo:orphans="0" fo:widows="0" fo:text-indent="-1.3cm" style:auto-text-indent="false" style:page-number="auto" fo:background-color="transparent" style:snap-to-layout-grid="false" style:writing-mode="lr-tb"/>
      <style:text-properties fo:color="#000000" loext:opacity="100%" fo:font-size="14pt" officeooo:paragraph-rsid="0185df15" style:font-name-asian="標楷體3" style:font-size-asian="14pt"/>
    </style:style>
    <style:style style:name="P23" style:family="paragraph" style:parent-style-name="Standard" style:master-page-name="">
      <style:paragraph-properties fo:margin-left="1.401cm" fo:margin-right="0cm" fo:margin-top="0.212cm" fo:margin-bottom="0.212cm" style:contextual-spacing="false" fo:text-align="justify" style:justify-single-word="false" fo:orphans="0" fo:widows="0" fo:text-indent="-1.401cm" style:auto-text-indent="false" style:page-number="auto" style:snap-to-layout-grid="false" style:writing-mode="lr-tb"/>
      <style:text-properties fo:color="#000000" loext:opacity="100%" fo:font-size="14pt" style:text-underline-style="solid" style:text-underline-width="auto" style:text-underline-color="font-color" officeooo:paragraph-rsid="015a0ea3" style:font-name-asian="標楷體3" style:font-size-asian="14pt"/>
    </style:style>
    <style:style style:name="P24" style:family="paragraph" style:parent-style-name="Standard">
      <loext:graphic-properties draw:fill="none"/>
      <style:paragraph-properties fo:margin-left="0cm" fo:margin-right="0cm" fo:margin-top="0.212cm" fo:margin-bottom="0.212cm" style:contextual-spacing="false" fo:text-align="start" style:justify-single-word="false" fo:orphans="0" fo:widows="0" fo:hyphenation-ladder-count="no-limit" fo:text-indent="0.801cm" style:auto-text-indent="false" fo:background-color="transparent" style:text-autospace="none" style:snap-to-layout-grid="false" style:writing-mode="lr-tb"/>
      <style:text-properties fo:color="#000000" loext:opacity="100%" fo:font-size="14pt" style:text-underline-style="solid" style:text-underline-width="auto" style:text-underline-color="font-color" officeooo:paragraph-rsid="014c2445" style:font-name-asian="標楷體3" style:font-size-asian="14pt" fo:hyphenate="true" loext:hyphenation-no-caps="false" loext:hyphenation-no-last-word="false" loext:hyphenation-word-char-count="no-limit" loext:hyphenation-zone="no-limit"/>
    </style:style>
    <style:style style:name="P25"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style:font-name="標楷體4" fo:font-size="14pt" officeooo:paragraph-rsid="012f6fcb" style:font-name-asian="標楷體4" style:font-size-asian="14pt"/>
    </style:style>
    <style:style style:name="P26" style:family="paragraph" style:parent-style-name="Standard" style:master-page-name="">
      <loext:graphic-properties draw:fill="none"/>
      <style:paragraph-properties fo:margin-left="-0.101cm" fo:margin-right="0cm" fo:margin-top="0.212cm" fo:margin-bottom="0.212cm" style:contextual-spacing="false" fo:text-align="center" style:justify-single-word="false" fo:orphans="0" fo:widows="0" fo:hyphenation-ladder-count="no-limit" fo:text-indent="-1.101cm" style:auto-text-indent="false" style:page-number="auto" fo:background-color="transparent" style:text-autospace="none" style:snap-to-layout-grid="false" style:writing-mode="lr-tb"/>
      <style:text-properties fo:color="#000000" loext:opacity="100%" style:font-name="標楷體4" fo:font-size="14pt" officeooo:paragraph-rsid="012f6fcb" style:font-name-asian="標楷體4" style:font-size-asian="14pt" fo:hyphenate="true" loext:hyphenation-no-caps="false" loext:hyphenation-no-last-word="false" loext:hyphenation-word-char-count="no-limit" loext:hyphenation-zone="no-limit"/>
    </style:style>
    <style:style style:name="P27" style:family="paragraph" style:parent-style-name="Standard">
      <loext:graphic-properties draw:fill="none"/>
      <style:paragraph-properties fo:margin-left="0.4cm" fo:margin-right="0cm" fo:margin-top="0.212cm" fo:margin-bottom="0.212cm" style:contextual-spacing="false" fo:text-align="start" style:justify-single-word="false" fo:orphans="0" fo:widows="0" fo:text-indent="-0.4cm" style:auto-text-indent="false" fo:background-color="transparent" style:text-autospace="none" style:snap-to-layout-grid="false" style:writing-mode="lr-tb"/>
      <style:text-properties fo:color="#000000" loext:opacity="100%" style:font-name="標楷體4" fo:font-size="14pt" officeooo:paragraph-rsid="012f6fcb" style:font-name-asian="標楷體4" style:font-size-asian="14pt"/>
    </style:style>
    <style:style style:name="P28"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style:text-line-through-style="solid" style:text-line-through-type="single" fo:font-size="14pt" officeooo:paragraph-rsid="00f58677" style:font-name-asian="標楷體3" style:font-size-asian="14pt"/>
    </style:style>
    <style:style style:name="P29" style:family="paragraph" style:parent-style-name="Standard">
      <loext:graphic-properties draw:fill="none"/>
      <style:paragraph-properties fo:margin-left="0.4cm" fo:margin-right="0cm" fo:margin-top="0.212cm" fo:margin-bottom="0.212cm" style:contextual-spacing="false" fo:text-align="center" style:justify-single-word="false" fo:orphans="0" fo:widows="0" fo:text-indent="-0.4cm" style:auto-text-indent="false" fo:background-color="transparent" style:text-autospace="none" style:snap-to-layout-grid="false" style:writing-mode="lr-tb"/>
      <style:text-properties fo:color="#000000" loext:opacity="100%" style:font-name="標楷體1" fo:font-size="14pt" fo:language="zh" fo:country="TW" style:text-underline-style="solid" style:text-underline-width="auto" style:text-underline-color="font-color" officeooo:paragraph-rsid="00f58677" style:font-name-asian="標楷體2" style:font-size-asian="14pt"/>
    </style:style>
    <style:style style:name="P30" style:family="paragraph" style:parent-style-name="Standard" style:master-page-name="">
      <loext:graphic-properties draw:fill="none" draw:fill-color="#ffffff" draw:opacity="100%"/>
      <style:paragraph-properties fo:margin-left="1.3cm" fo:margin-right="0cm" fo:text-align="justify" style:justify-single-word="false" fo:orphans="0" fo:widows="0" fo:text-indent="-1.3cm" style:auto-text-indent="false" style:page-number="auto" fo:background-color="transparent" style:text-autospace="none" style:snap-to-layout-grid="false" style:writing-mode="lr-tb"/>
      <style:text-properties fo:color="#000000" loext:opacity="100%" officeooo:paragraph-rsid="0177cc5a" fo:background-color="transparent"/>
    </style:style>
    <style:style style:name="P31" style:family="paragraph" style:parent-style-name="Standard">
      <loext:graphic-properties draw:fill="none" draw:fill-color="#ffffff"/>
      <style:paragraph-properties fo:margin-left="1.3cm" fo:margin-right="0cm" fo:margin-top="0.212cm" fo:margin-bottom="0.212cm" style:contextual-spacing="false" fo:orphans="0" fo:widows="0" fo:hyphenation-ladder-count="no-limit" fo:text-indent="-1.199cm" style:auto-text-indent="false" fo:background-color="transparent" style:text-autospace="none" style:snap-to-layout-grid="false" style:writing-mode="lr-tb"/>
      <style:text-properties fo:color="#000000" loext:opacity="100%" officeooo:paragraph-rsid="015a0ea3" fo:background-color="transparent" fo:hyphenate="true" loext:hyphenation-no-caps="false" loext:hyphenation-no-last-word="false" loext:hyphenation-word-char-count="no-limit" loext:hyphenation-zone="no-limit"/>
    </style:style>
    <style:style style:name="P32" style:family="paragraph" style:parent-style-name="Standard" style:master-page-name="MP0">
      <style:paragraph-properties fo:margin-top="0.21cm" fo:margin-bottom="0.21cm" style:contextual-spacing="true" fo:line-height="0.811cm" fo:text-align="center" style:justify-single-word="false" style:register-true="true" style:page-number="auto" fo:break-before="page" style:snap-to-layout-grid="false"/>
      <style:text-properties fo:color="#000000" loext:opacity="100%" style:font-name="Times New Roman1" fo:font-size="16pt" style:text-underline-style="none" fo:font-weight="normal" officeooo:paragraph-rsid="005c2546" style:font-name-asian="標楷體4" style:font-size-asian="16pt" style:font-weight-asian="normal" style:font-name-complex="Times New Roman1" style:font-weight-complex="normal"/>
    </style:style>
    <style:style style:name="P33" style:family="paragraph" style:parent-style-name="Standard" style:list-style-name="WW8Num4">
      <style:paragraph-properties fo:margin-left="2.801cm" fo:margin-right="0cm" fo:margin-top="0.22cm" fo:margin-bottom="0.22cm" style:contextual-spacing="false" fo:line-height="100%" fo:text-align="justify" style:justify-single-word="false" style:register-true="false" fo:text-indent="-2.101cm" style:auto-text-indent="false" style:snap-to-layout-grid="false">
        <style:tab-stops/>
      </style:paragraph-properties>
      <style:text-properties fo:color="#000000" loext:opacity="100%" style:font-name="Times New Roman1" fo:font-size="14pt" style:text-underline-style="solid" style:text-underline-width="auto" style:text-underline-color="font-color" officeooo:paragraph-rsid="0176ea5f" style:font-name-asian="標楷體3" style:font-size-asian="14pt"/>
    </style:style>
    <style:style style:name="P34" style:family="paragraph" style:parent-style-name="Standard" style:list-style-name="WW8Num4">
      <style:paragraph-properties fo:margin-left="2.801cm" fo:margin-right="0cm" fo:margin-top="0.22cm" fo:margin-bottom="0.22cm" style:contextual-spacing="false" fo:line-height="100%" fo:text-align="justify" style:justify-single-word="false" style:register-true="false" fo:text-indent="-2.101cm" style:auto-text-indent="false" style:snap-to-layout-grid="false">
        <style:tab-stops/>
      </style:paragraph-properties>
      <style:text-properties fo:color="#000000" loext:opacity="100%" style:font-name="Times New Roman1" fo:font-size="14pt" style:text-underline-style="solid" style:text-underline-width="auto" style:text-underline-color="font-color" officeooo:paragraph-rsid="0176ea5f" style:font-name-asian="標楷體4" style:font-size-asian="14pt" style:font-size-complex="13.5pt"/>
    </style:style>
    <style:style style:name="P35"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801cm" style:auto-text-indent="false" style:snap-to-layout-grid="false" style:writing-mode="lr-tb">
        <style:tab-stops/>
      </style:paragraph-properties>
      <style:text-properties fo:color="#000000" loext:opacity="100%" style:font-name="Times New Roman1" fo:font-size="14pt" style:text-underline-style="solid" style:text-underline-width="auto" style:text-underline-color="font-color" officeooo:paragraph-rsid="0171b910"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list-style-name="WW8Num4" style:master-page-name="">
      <loext:graphic-properties draw:fill="none"/>
      <style:paragraph-properties fo:margin-left="3.3cm" fo:margin-right="0cm" fo:margin-top="0.22cm" fo:margin-bottom="0.22cm" style:contextual-spacing="false" fo:line-height="100%" fo:text-align="justify" style:justify-single-word="false" fo:orphans="0" fo:widows="0" fo:hyphenation-ladder-count="no-limit" style:register-true="false" fo:text-indent="-1.3cm" style:auto-text-indent="false" style:page-number="auto" fo:background-color="transparent" style:punctuation-wrap="simple" style:snap-to-layout-grid="false" style:writing-mode="lr-tb">
        <style:tab-stops>
          <style:tab-stop style:position="3.193cm"/>
        </style:tab-stops>
      </style:paragraph-properties>
      <style:text-properties fo:color="#000000" loext:opacity="100%" style:font-name="Times New Roman1" fo:font-size="14pt" style:text-underline-style="solid" style:text-underline-width="auto" style:text-underline-color="font-color" officeooo:paragraph-rsid="01890067"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list-style-name="WW8Num4">
      <loext:graphic-properties draw:fill="none"/>
      <style:paragraph-properties fo:margin-left="3.3cm" fo:margin-right="0cm" fo:margin-top="0.22cm" fo:margin-bottom="0.22cm" style:contextual-spacing="false" fo:line-height="100%" fo:text-align="justify" style:justify-single-word="false" fo:orphans="0" fo:widows="0" fo:hyphenation-ladder-count="no-limit" style:register-true="false" fo:text-indent="-1.3cm" style:auto-text-indent="false" fo:background-color="transparent" style:snap-to-layout-grid="false" style:writing-mode="lr-tb">
        <style:tab-stops>
          <style:tab-stop style:position="3.193cm"/>
        </style:tab-stops>
      </style:paragraph-properties>
      <style:text-properties fo:color="#000000" loext:opacity="100%" style:font-name="Times New Roman1" fo:font-size="14pt" style:text-underline-style="solid" style:text-underline-width="auto" style:text-underline-color="font-color" officeooo:paragraph-rsid="0177cc5a"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list-style-name="WW8Num4">
      <loext:graphic-properties draw:fill="none"/>
      <style:paragraph-properties fo:margin-left="3.3cm" fo:margin-right="0cm" fo:margin-top="0.22cm" fo:margin-bottom="0.22cm" style:contextual-spacing="false" fo:line-height="100%" fo:text-align="justify" style:justify-single-word="false" fo:orphans="0" fo:widows="0" fo:hyphenation-ladder-count="no-limit" style:register-true="false" fo:text-indent="-1.3cm" style:auto-text-indent="false" fo:background-color="transparent" style:snap-to-layout-grid="false" style:writing-mode="lr-tb">
        <style:tab-stops>
          <style:tab-stop style:position="3.193cm"/>
        </style:tab-stops>
      </style:paragraph-properties>
      <style:text-properties fo:color="#000000" loext:opacity="100%" style:font-name="Times New Roman1" fo:font-size="14pt" style:text-underline-style="solid" style:text-underline-width="auto" style:text-underline-color="font-color" officeooo:paragraph-rsid="01890067"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list-style-name="WW8Num4">
      <loext:graphic-properties draw:fill="none"/>
      <style:paragraph-properties fo:margin-top="0.22cm" fo:margin-bottom="0.22cm" style:contextual-spacing="false" fo:line-height="100%" fo:text-align="justify" style:justify-single-word="false" fo:orphans="0" fo:widows="0" fo:hyphenation-ladder-count="no-limit" style:register-true="false" fo:background-color="transparent" style:snap-to-layout-grid="false" style:writing-mode="lr-tb">
        <style:tab-stops>
          <style:tab-stop style:position="3.792cm"/>
        </style:tab-stops>
      </style:paragraph-properties>
      <style:text-properties fo:color="#000000" loext:opacity="100%" style:font-name="Times New Roman1" fo:font-size="14pt" style:text-underline-style="solid" style:text-underline-width="auto" style:text-underline-color="font-color" officeooo:paragraph-rsid="0115d04d" fo:background-color="#ffbf00"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list-style-name="WW8Num4">
      <loext:graphic-properties draw:fill="none"/>
      <style:paragraph-properties fo:margin-top="0.22cm" fo:margin-bottom="0.22cm" style:contextual-spacing="false" fo:line-height="100%" fo:text-align="justify" style:justify-single-word="false" fo:orphans="0" fo:widows="0" fo:hyphenation-ladder-count="no-limit" style:register-true="false" fo:background-color="transparent" style:snap-to-layout-grid="false" style:writing-mode="lr-tb">
        <style:tab-stops>
          <style:tab-stop style:position="3.792cm"/>
        </style:tab-stops>
      </style:paragraph-properties>
      <style:text-properties fo:color="#000000" loext:opacity="100%" style:font-name="Times New Roman1" fo:font-size="14pt" style:text-underline-style="solid" style:text-underline-width="auto" style:text-underline-color="font-color" officeooo:paragraph-rsid="01219eee" fo:background-color="transparent"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list-style-name="WW8Num4" style:master-page-name="">
      <loext:graphic-properties draw:fill="none"/>
      <style:paragraph-properties fo:margin-left="2.499cm" fo:margin-right="0cm" fo:margin-top="0.22cm" fo:margin-bottom="0.22cm" style:contextual-spacing="false" fo:line-height="100%" fo:text-align="justify" style:justify-single-word="false" fo:orphans="0" fo:widows="0" fo:hyphenation-ladder-count="no-limit" style:register-true="false" fo:text-indent="-0.801cm" style:auto-text-indent="false" style:page-number="auto" fo:background-color="transparent" style:snap-to-layout-grid="false" style:writing-mode="lr-tb">
        <style:tab-stops/>
      </style:paragraph-properties>
      <style:text-properties fo:color="#000000" loext:opacity="100%" style:font-name="Times New Roman1" fo:font-size="14pt" style:text-underline-style="solid" style:text-underline-width="auto" style:text-underline-color="font-color" officeooo:paragraph-rsid="012f6fcb" fo:background-color="transparent"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list-style-name="WW8Num4" style:master-page-name="">
      <style:paragraph-properties fo:margin-left="2.6cm" fo:margin-right="0cm" fo:margin-top="0.22cm" fo:margin-bottom="0.22cm" style:contextual-spacing="false" fo:line-height="100%" fo:text-align="justify" style:justify-single-word="false" fo:orphans="0" fo:widows="0" fo:hyphenation-ladder-count="no-limit" style:register-true="false" fo:text-indent="-0.801cm" style:auto-text-indent="false" style:page-number="auto" style:snap-to-layout-grid="false" style:writing-mode="lr-tb">
        <style:tab-stops/>
      </style:paragraph-properties>
      <style:text-properties fo:color="#000000" loext:opacity="100%" style:font-name="Times New Roman1" fo:font-size="14pt" style:text-underline-style="solid" style:text-underline-width="auto" style:text-underline-color="font-color" officeooo:paragraph-rsid="012f6fcb" fo:background-color="transparent" style:font-name-asian="標楷體2"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00000" loext:opacity="100%" style:font-name="Times New Roman1" fo:font-size="14pt" style:text-underline-style="none" officeooo:paragraph-rsid="00ee55c4"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 style:list-style-name="WW8Num4">
      <loext:graphic-properties draw:fill="none"/>
      <style:paragraph-properties fo:margin-left="3.099cm" fo:margin-right="0cm" fo:margin-top="0.22cm" fo:margin-bottom="0.22cm" style:contextual-spacing="false" fo:line-height="100%" fo:text-align="justify" style:justify-single-word="false" fo:orphans="0" fo:widows="0" fo:hyphenation-ladder-count="no-limit" style:register-true="false" fo:text-indent="-1cm" style:auto-text-indent="false" fo:background-color="transparent" style:snap-to-layout-grid="false" style:writing-mode="lr-tb">
        <style:tab-stops>
          <style:tab-stop style:position="3.193cm"/>
        </style:tab-stops>
      </style:paragraph-properties>
      <style:text-properties fo:color="#000000" loext:opacity="100%" style:font-name="Times New Roman1" fo:font-size="14pt" style:text-underline-style="none" officeooo:paragraph-rsid="0140936d"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list-style-name="WW8Num4">
      <loext:graphic-properties draw:fill="none"/>
      <style:paragraph-properties fo:margin-left="3.099cm" fo:margin-right="0cm" fo:margin-top="0.22cm" fo:margin-bottom="0.22cm" style:contextual-spacing="false" fo:line-height="100%" fo:text-align="justify" style:justify-single-word="false" fo:orphans="0" fo:widows="0" fo:hyphenation-ladder-count="no-limit" style:register-true="false" fo:text-indent="-1cm" style:auto-text-indent="false" fo:background-color="transparent" style:snap-to-layout-grid="false" style:writing-mode="lr-tb">
        <style:tab-stops>
          <style:tab-stop style:position="3.193cm"/>
        </style:tab-stops>
      </style:paragraph-properties>
      <style:text-properties fo:color="#000000" loext:opacity="100%" style:font-name="Times New Roman1" fo:font-size="14pt" style:text-underline-style="none" officeooo:paragraph-rsid="01219eee"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list-style-name="WW8Num4" style:master-page-name="">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style:page-number="auto" fo:background-color="transparent" style:punctuation-wrap="simple" style:snap-to-layout-grid="false" style:writing-mode="lr-tb">
        <style:tab-stops>
          <style:tab-stop style:position="3.193cm"/>
        </style:tab-stops>
      </style:paragraph-properties>
      <style:text-properties fo:color="#000000" loext:opacity="100%" style:font-name="Times New Roman1" fo:font-size="14pt" style:text-underline-style="none" officeooo:paragraph-rsid="00f1e26c"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snap-to-layout-grid="false" style:writing-mode="lr-tb">
        <style:tab-stops/>
      </style:paragraph-properties>
      <style:text-properties fo:color="#000000" loext:opacity="100%" style:font-name="Times New Roman1" fo:font-size="14pt" style:text-underline-style="none" officeooo:paragraph-rsid="019b886d"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list-style-name="WW8Num4" style:master-page-name="">
      <loext:graphic-properties draw:fill="none"/>
      <style:paragraph-properties fo:margin-left="2.499cm" fo:margin-right="0cm" fo:margin-top="0.22cm" fo:margin-bottom="0.22cm" style:contextual-spacing="false" fo:line-height="100%" fo:text-align="justify" style:justify-single-word="false" fo:orphans="0" fo:widows="0" fo:hyphenation-ladder-count="no-limit" style:register-true="false" fo:text-indent="-0.499cm" style:auto-text-indent="false" style:page-number="auto" fo:background-color="transparent" style:snap-to-layout-grid="false" style:writing-mode="lr-tb">
        <style:tab-stops/>
      </style:paragraph-properties>
      <style:text-properties fo:color="#000000" loext:opacity="100%" style:font-name="Times New Roman1" fo:font-size="14pt" style:text-underline-style="none" officeooo:paragraph-rsid="0116ee6f"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snap-to-layout-grid="false" style:writing-mode="lr-tb">
        <style:tab-stops/>
      </style:paragraph-properties>
      <style:text-properties fo:color="#000000" loext:opacity="100%" style:font-name="Times New Roman1" fo:font-size="14pt" style:text-underline-style="none" officeooo:paragraph-rsid="0116ee6f"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list-style-name="WW8Num4" style:master-page-name="">
      <style:paragraph-properties fo:margin-left="2.6cm" fo:margin-right="0cm" fo:margin-top="0.22cm" fo:margin-bottom="0.22cm" style:contextual-spacing="false" fo:line-height="100%" fo:text-align="justify" style:justify-single-word="false" fo:orphans="0" fo:widows="0" fo:hyphenation-ladder-count="no-limit" style:register-true="false" fo:text-indent="-0.801cm" style:auto-text-indent="false" style:page-number="auto" style:snap-to-layout-grid="false" style:writing-mode="lr-tb">
        <style:tab-stops/>
      </style:paragraph-properties>
      <style:text-properties fo:color="#000000" loext:opacity="100%" style:font-name="Times New Roman1" fo:font-size="14pt" style:text-underline-style="none" officeooo:paragraph-rsid="01057e4e"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punctuation-wrap="simple" style:snap-to-layout-grid="false" style:writing-mode="lr-tb">
        <style:tab-stops/>
      </style:paragraph-properties>
      <style:text-properties fo:color="#000000" loext:opacity="100%" style:font-name="Times New Roman1" fo:font-size="14pt" style:text-underline-style="none" officeooo:paragraph-rsid="0121e3da"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punctuation-wrap="simple" style:snap-to-layout-grid="false" style:writing-mode="lr-tb">
        <style:tab-stops/>
      </style:paragraph-properties>
      <style:text-properties fo:color="#000000" loext:opacity="100%" style:font-name="Times New Roman1" fo:font-size="14pt" style:text-underline-style="none" officeooo:paragraph-rsid="0117bb47"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punctuation-wrap="simple" style:snap-to-layout-grid="false" style:writing-mode="lr-tb">
        <style:tab-stops/>
      </style:paragraph-properties>
      <style:text-properties fo:color="#000000" loext:opacity="100%" style:font-name="Times New Roman1" fo:font-size="14pt" style:text-underline-style="none" officeooo:paragraph-rsid="01057e4e"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list-style-name="WW8Num4" style:master-page-name="">
      <style:paragraph-properties fo:margin-left="2.499cm" fo:margin-right="0cm" fo:margin-top="0.22cm" fo:margin-bottom="0.22cm" style:contextual-spacing="false" fo:line-height="100%" fo:text-align="justify" style:justify-single-word="false" fo:orphans="0" fo:widows="0" fo:hyphenation-ladder-count="no-limit" style:register-true="false" fo:text-indent="-0.801cm" style:auto-text-indent="false" style:page-number="auto" style:punctuation-wrap="simple" style:snap-to-layout-grid="false" style:writing-mode="lr-tb">
        <style:tab-stops/>
      </style:paragraph-properties>
      <style:text-properties fo:color="#000000" loext:opacity="100%" style:font-name="Times New Roman1" fo:font-size="14pt" style:text-underline-style="none" officeooo:paragraph-rsid="00f05937"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list-style-name="WW8Num4">
      <style:paragraph-properties fo:margin-top="0.22cm" fo:margin-bottom="0.22cm" style:contextual-spacing="false" fo:line-height="100%" fo:text-align="justify" style:justify-single-word="false" style:register-true="false" style:snap-to-layout-grid="false"/>
      <style:text-properties fo:color="#000000" loext:opacity="100%" fo:font-size="14pt" style:text-underline-style="none" officeooo:paragraph-rsid="005c2546" style:font-name-asian="標楷體3" style:font-size-asian="14pt"/>
    </style:style>
    <style:style style:name="P56"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fo:color="#000000" loext:opacity="100%" fo:font-size="14pt" style:text-underline-style="solid" style:text-underline-width="auto" style:text-underline-color="font-color" officeooo:paragraph-rsid="01219eee" style:font-name-asian="標楷體2" style:font-size-asian="14pt" style:font-size-complex="14pt"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list-style-name="WW8Num4" style:master-page-name="">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style:page-number="auto" fo:background-color="transparent" style:snap-to-layout-grid="false">
        <style:tab-stops/>
      </style:paragraph-properties>
      <style:text-properties fo:color="#000000" loext:opacity="100%" fo:font-size="14pt" style:text-underline-style="solid" style:text-underline-width="auto" style:text-underline-color="font-color" officeooo:paragraph-rsid="0112490b" style:font-name-asian="標楷體3" style:font-size-asian="14pt" fo:hyphenate="true" loext:hyphenation-no-caps="false" loext:hyphenation-no-last-word="false" loext:hyphenation-word-char-count="no-limit" loext:hyphenation-zone="no-limit"/>
    </style:style>
    <style:style style:name="P58" style:family="paragraph" style:parent-style-name="Standard" style:list-style-name="WW8Num4" style:master-page-name="">
      <loext:graphic-properties draw:fill="none"/>
      <style:paragraph-properties fo:margin-left="2.801cm" fo:margin-right="0cm" fo:margin-top="0.22cm" fo:margin-bottom="0.22cm" style:contextual-spacing="false" fo:line-height="100%" fo:text-align="justify" style:justify-single-word="false" fo:hyphenation-ladder-count="no-limit" style:register-true="false" fo:text-indent="-2.101cm" style:auto-text-indent="false" style:page-number="auto" fo:background-color="transparent" style:snap-to-layout-grid="false">
        <style:tab-stops>
          <style:tab-stop style:position="1.905cm"/>
        </style:tab-stops>
      </style:paragraph-properties>
      <style:text-properties fo:color="#000000" loext:opacity="100%" fo:font-size="14pt" officeooo:paragraph-rsid="011ee08f" style:font-name-asian="標楷體3" style:font-size-asian="14pt" fo:hyphenate="true" loext:hyphenation-no-caps="false" loext:hyphenation-no-last-word="false" loext:hyphenation-word-char-count="no-limit" loext:hyphenation-zone="no-limit"/>
    </style:style>
    <style:style style:name="P59"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00000" loext:opacity="100%" fo:font-size="14pt" officeooo:paragraph-rsid="00f1e26c" style:font-size-asian="14pt"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list-style-name="WW8Num4" style:master-page-name="">
      <loext:graphic-properties draw:fill="none"/>
      <style:paragraph-properties fo:margin-left="2.499cm" fo:margin-right="0cm" fo:text-align="justify" style:justify-single-word="false" fo:hyphenation-ladder-count="no-limit" fo:text-indent="1.199cm" style:auto-text-indent="false" style:page-number="auto" fo:background-color="transparent" style:writing-mode="lr-tb">
        <style:tab-stops>
          <style:tab-stop style:position="3.81cm"/>
        </style:tab-stops>
      </style:paragraph-properties>
      <style:text-properties fo:color="#000000" loext:opacity="100%" fo:font-size="14pt" fo:background-color="transparent" style:font-size-asian="14pt" style:font-size-complex="14pt" fo:hyphenate="true" loext:hyphenation-no-caps="false" loext:hyphenation-no-last-word="false" loext:hyphenation-word-char-count="no-limit" loext:hyphenation-zone="no-limit"/>
    </style:style>
    <style:style style:name="P61"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fo:color="#000000" loext:opacity="100%" officeooo:paragraph-rsid="01327bf1"/>
    </style:style>
    <style:style style:name="P62"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fo:color="#000000" loext:opacity="100%" officeooo:paragraph-rsid="01340c46"/>
    </style:style>
    <style:style style:name="P63"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fo:color="#000000" loext:opacity="100%" officeooo:paragraph-rsid="01365797"/>
    </style:style>
    <style:style style:name="P64"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punctuation-wrap="simple" style:snap-to-layout-grid="false">
        <style:tab-stops/>
      </style:paragraph-properties>
      <style:text-properties fo:color="#000000" loext:opacity="100%" officeooo:paragraph-rsid="019a89d2"/>
    </style:style>
    <style:style style:name="P65"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punctuation-wrap="simple" style:snap-to-layout-grid="false">
        <style:tab-stops/>
      </style:paragraph-properties>
      <style:text-properties fo:color="#000000" loext:opacity="100%" officeooo:paragraph-rsid="0139c5c7"/>
    </style:style>
    <style:style style:name="P66" style:family="paragraph" style:parent-style-name="Standard" style:list-style-name="WW8Num4" style:master-page-name="">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style:page-number="auto" fo:background-color="transparent" style:snap-to-layout-grid="false">
        <style:tab-stops/>
      </style:paragraph-properties>
      <style:text-properties fo:color="#000000" loext:opacity="100%" officeooo:paragraph-rsid="01365797" fo:hyphenate="true" loext:hyphenation-no-caps="false" loext:hyphenation-no-last-word="false" loext:hyphenation-word-char-count="no-limit" loext:hyphenation-zone="no-limit"/>
    </style:style>
    <style:style style:name="P67"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fo:background-color="transparent" style:snap-to-layout-grid="false">
        <style:tab-stops/>
      </style:paragraph-properties>
      <style:text-properties fo:color="#000000" loext:opacity="100%" officeooo:paragraph-rsid="01365797" fo:hyphenate="true" loext:hyphenation-no-caps="false" loext:hyphenation-no-last-word="false" loext:hyphenation-word-char-count="no-limit" loext:hyphenation-zone="no-limit"/>
    </style:style>
    <style:style style:name="P68"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fo:background-color="transparent" style:snap-to-layout-grid="false">
        <style:tab-stops/>
      </style:paragraph-properties>
      <style:text-properties fo:color="#000000" loext:opacity="100%" officeooo:paragraph-rsid="019ecd9f" fo:hyphenate="true" loext:hyphenation-no-caps="false" loext:hyphenation-no-last-word="false" loext:hyphenation-word-char-count="no-limit" loext:hyphenation-zone="no-limit"/>
    </style:style>
    <style:style style:name="P69"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00000" loext:opacity="100%" officeooo:paragraph-rsid="01a01e77"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00000" loext:opacity="100%" officeooo:paragraph-rsid="01057e4e"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00000" loext:opacity="100%" officeooo:paragraph-rsid="0142fab3" fo:hyphenate="false" fo:hyphenation-remain-char-count="2" fo:hyphenation-push-char-count="2" loext:hyphenation-no-caps="false" loext:hyphenation-no-last-word="false" loext:hyphenation-word-char-count="no-limit" loext:hyphenation-zone="no-limit"/>
    </style:style>
    <style:style style:name="P72"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punctuation-wrap="simple" style:snap-to-layout-grid="false" style:writing-mode="lr-tb">
        <style:tab-stops>
          <style:tab-stop style:position="3.193cm"/>
        </style:tab-stops>
      </style:paragraph-properties>
      <style:text-properties fo:color="#000000" loext:opacity="100%" officeooo:paragraph-rsid="019e5ae9"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punctuation-wrap="simple" style:snap-to-layout-grid="false" style:writing-mode="lr-tb">
        <style:tab-stops>
          <style:tab-stop style:position="3.193cm"/>
        </style:tab-stops>
      </style:paragraph-properties>
      <style:text-properties fo:color="#000000" loext:opacity="100%" officeooo:paragraph-rsid="01057e4e" fo:hyphenate="false" fo:hyphenation-remain-char-count="2" fo:hyphenation-push-char-count="2" loext:hyphenation-no-caps="false" loext:hyphenation-no-last-word="false" loext:hyphenation-word-char-count="no-limit" loext:hyphenation-zone="no-limit"/>
    </style:style>
    <style:style style:name="P74"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801cm" style:auto-text-indent="false" style:snap-to-layout-grid="false" style:writing-mode="lr-tb">
        <style:tab-stops/>
      </style:paragraph-properties>
      <style:text-properties fo:color="#000000" loext:opacity="100%" officeooo:paragraph-rsid="0171b910"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fo:background-color="transparent" style:snap-to-layout-grid="false">
        <style:tab-stops/>
      </style:paragraph-properties>
      <style:text-properties fo:color="#000000" loext:opacity="100%" style:text-line-through-style="none" style:text-line-through-type="none" style:text-position="0% 100%" style:font-name="Times New Roman1" fo:font-size="14pt" fo:language="en" fo:country="US" style:text-underline-style="solid" style:text-underline-width="auto" style:text-underline-color="font-color" officeooo:paragraph-rsid="0112490b" style:letter-kerning="true" style:font-name-asian="標楷體3" style:font-size-asian="14pt" style:language-asian="zh" style:country-asian="TW" style:font-name-complex="Times New Roman1" style:font-size-complex="10pt" style:language-complex="ar" style:country-complex="SA" fo:hyphenate="true" loext:hyphenation-no-caps="false" loext:hyphenation-no-last-word="false" loext:hyphenation-word-char-count="no-limit" loext:hyphenation-zone="no-limit"/>
    </style:style>
    <style:style style:name="P76" style:family="paragraph" style:parent-style-name="Standard" style:list-style-name="WW8Num4" style:master-page-name="">
      <style:paragraph-properties fo:margin-left="2.801cm" fo:margin-right="0cm" fo:margin-top="0.22cm" fo:margin-bottom="0.22cm" style:contextual-spacing="false" fo:line-height="100%" fo:text-align="justify" style:justify-single-word="false" style:register-true="false" fo:text-indent="-2.101cm" style:auto-text-indent="false" style:page-number="auto" style:snap-to-layout-grid="false">
        <style:tab-stops/>
      </style:paragraph-properties>
      <style:text-properties fo:color="#000000" loext:opacity="100%" style:text-line-through-style="none" style:text-line-through-type="none" style:font-name="Times New Roman1" fo:font-size="14pt" fo:language="en" fo:country="US" style:text-underline-style="none" officeooo:paragraph-rsid="0139c5c7" style:letter-kerning="true" style:font-name-asian="標楷體3" style:font-size-asian="14pt" style:language-asian="zh" style:country-asian="TW" style:font-name-complex="Times New Roman1" style:font-size-complex="10pt" style:language-complex="ar" style:country-complex="SA"/>
    </style:style>
    <style:style style:name="P77"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punctuation-wrap="simple" style:snap-to-layout-grid="false">
        <style:tab-stops/>
      </style:paragraph-properties>
      <style:text-properties fo:color="#000000" loext:opacity="100%" style:text-line-through-style="none" style:text-line-through-type="none" style:font-name="Times New Roman1" fo:font-size="14pt" fo:language="en" fo:country="US" style:text-underline-style="none" officeooo:paragraph-rsid="019a89d2" style:letter-kerning="true" style:font-name-asian="標楷體3" style:font-size-asian="14pt" style:language-asian="zh" style:country-asian="TW" style:font-name-complex="Times New Roman1" style:font-size-complex="10pt" style:language-complex="ar" style:country-complex="SA"/>
    </style:style>
    <style:style style:name="P78"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fo:background-color="transparent" style:snap-to-layout-grid="false">
        <style:tab-stops/>
      </style:paragraph-properties>
      <style:text-properties fo:color="#000000" loext:opacity="100%" style:text-underline-style="solid" style:text-underline-width="auto" style:text-underline-color="font-color" officeooo:paragraph-rsid="0112490b" fo:hyphenate="true" loext:hyphenation-no-caps="false" loext:hyphenation-no-last-word="false" loext:hyphenation-word-char-count="no-limit" loext:hyphenation-zone="no-limit"/>
    </style:style>
    <style:style style:name="P79"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499cm" style:auto-text-indent="false" fo:background-color="transparent" style:snap-to-layout-grid="false">
        <style:tab-stops/>
      </style:paragraph-properties>
      <style:text-properties fo:color="#000000" loext:opacity="100%" style:text-underline-style="solid" style:text-underline-width="auto" style:text-underline-color="font-color" officeooo:paragraph-rsid="0136638e" fo:hyphenate="true" loext:hyphenation-no-caps="false" loext:hyphenation-no-last-word="false" loext:hyphenation-word-char-count="no-limit" loext:hyphenation-zone="no-limit"/>
    </style:style>
    <style:style style:name="P80" style:family="paragraph" style:parent-style-name="Standard" style:list-style-name="WW8Num4" style:master-page-name="">
      <loext:graphic-properties draw:fill="none"/>
      <style:paragraph-properties fo:margin-left="2.2cm" fo:margin-right="0cm" fo:margin-top="0.212cm" fo:margin-bottom="0.212cm" style:contextual-spacing="false" fo:text-align="justify" style:justify-single-word="false" fo:hyphenation-ladder-count="no-limit" fo:text-indent="0.3cm" style:auto-text-indent="false" style:page-number="auto" fo:background-color="transparent" style:snap-to-layout-grid="false"/>
      <style:text-properties fo:color="#000000" loext:opacity="100%" style:text-line-through-style="solid" style:text-line-through-type="single" fo:font-size="14pt" officeooo:paragraph-rsid="00e49368" style:font-name-asian="標楷體3" style:font-size-asian="14pt" fo:hyphenate="true" loext:hyphenation-no-caps="false" loext:hyphenation-no-last-word="false" loext:hyphenation-word-char-count="no-limit" loext:hyphenation-zone="no-limit"/>
    </style:style>
    <style:style style:name="P81" style:family="paragraph" style:parent-style-name="Standard" style:list-style-name="WW8Num4" style:master-page-name="">
      <loext:graphic-properties draw:fill="none"/>
      <style:paragraph-properties fo:margin-left="2.2cm" fo:margin-right="0cm" fo:margin-top="0.212cm" fo:margin-bottom="0.212cm" style:contextual-spacing="false" fo:text-align="justify" style:justify-single-word="false" fo:hyphenation-ladder-count="no-limit" fo:text-indent="0.3cm" style:auto-text-indent="false" style:page-number="auto" fo:background-color="transparent" style:snap-to-layout-grid="false"/>
      <style:text-properties fo:color="#000000" loext:opacity="100%" style:text-line-through-style="solid" style:text-line-through-type="single" officeooo:paragraph-rsid="00e49368" fo:hyphenate="true" loext:hyphenation-no-caps="false" loext:hyphenation-no-last-word="false" loext:hyphenation-word-char-count="no-limit" loext:hyphenation-zone="no-limit"/>
    </style:style>
    <style:style style:name="P82" style:family="paragraph" style:parent-style-name="Standard" style:list-style-name="WW8Num4">
      <loext:graphic-properties draw:fill="none"/>
      <style:paragraph-properties fo:margin-left="2.2cm" fo:margin-right="0cm" fo:margin-top="0.212cm" fo:margin-bottom="0.212cm" style:contextual-spacing="false" fo:text-align="justify" style:justify-single-word="false" fo:hyphenation-ladder-count="no-limit" fo:text-indent="0.3cm" style:auto-text-indent="false" fo:background-color="transparent" style:snap-to-layout-grid="false"/>
      <style:text-properties fo:color="#000000" loext:opacity="100%" style:text-line-through-style="solid" style:text-line-through-type="single" officeooo:paragraph-rsid="00e49368" fo:hyphenate="true" loext:hyphenation-no-caps="false" loext:hyphenation-no-last-word="false" loext:hyphenation-word-char-count="no-limit" loext:hyphenation-zone="no-limit"/>
    </style:style>
    <style:style style:name="P83"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snap-to-layout-grid="false" style:writing-mode="lr-tb">
        <style:tab-stops/>
      </style:paragraph-properties>
      <style:text-properties fo:color="#000000" loext:opacity="100%" style:text-line-through-style="solid" style:text-line-through-type="single" style:font-name="Times New Roman1" fo:font-size="14pt" style:text-underline-style="none" officeooo:paragraph-rsid="00e89c64"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84"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snap-to-layout-grid="false" style:writing-mode="lr-tb">
        <style:tab-stops/>
      </style:paragraph-properties>
      <style:text-properties fo:color="#000000" loext:opacity="100%" style:text-line-through-style="solid" style:text-line-through-type="single" style:font-name="Times New Roman1" fo:font-size="14pt" style:text-underline-style="none" officeooo:paragraph-rsid="00e89c64"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list-style-name="WW8Num4">
      <loext:graphic-properties draw:fill="none"/>
      <style:paragraph-properties fo:margin-left="2.2cm" fo:margin-right="0cm" fo:margin-top="0.212cm" fo:margin-bottom="0.212cm" style:contextual-spacing="false" fo:text-align="justify" style:justify-single-word="false" fo:hyphenation-ladder-count="no-limit" fo:text-indent="0.3cm" style:auto-text-indent="false" fo:background-color="transparent" style:snap-to-layout-grid="false"/>
      <style:text-properties fo:color="#000000" loext:opacity="100%" officeooo:paragraph-rsid="0139c5c7" fo:hyphenate="true" loext:hyphenation-no-caps="false" loext:hyphenation-no-last-word="false" loext:hyphenation-word-char-count="no-limit" loext:hyphenation-zone="no-limit"/>
    </style:style>
    <style:style style:name="P86"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00000" loext:opacity="100%" style:font-name="標楷體4" fo:font-size="14pt" style:text-underline-style="none" officeooo:paragraph-rsid="0117ec3d" style:text-underline-mode="continuous" style:text-overline-mode="continuous" style:text-line-through-mode="continuous" style:font-name-asian="標楷體4" style:font-size-asian="14pt"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master-page-name="">
      <loext:graphic-properties draw:fill="none" draw:fill-color="#ffffff"/>
      <style:paragraph-properties fo:margin-left="1.3cm" fo:margin-right="0cm" fo:margin-top="0.212cm" fo:margin-bottom="0.212cm" style:contextual-spacing="false" fo:text-align="justify" style:justify-single-word="false" fo:orphans="0" fo:widows="0" fo:hyphenation-ladder-count="no-limit" fo:text-indent="-1.199cm" style:auto-text-indent="false" style:page-number="auto" fo:background-color="transparent" style:text-autospace="none" style:snap-to-layout-grid="false" style:writing-mode="lr-tb"/>
      <style:text-properties fo:color="#000000" loext:opacity="100%" officeooo:paragraph-rsid="015a0ea3" fo:background-color="transparent" fo:hyphenate="true" loext:hyphenation-no-caps="false" loext:hyphenation-no-last-word="false" loext:hyphenation-word-char-count="no-limit" loext:hyphenation-zone="no-limit"/>
    </style:style>
    <style:style style:name="P88"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146a4ef"/>
    </style:style>
    <style:style style:name="P89" style:family="paragraph" style:parent-style-name="Standard" style:list-style-name="WW8Num4">
      <style:paragraph-properties fo:margin-left="2.6cm" fo:margin-right="0cm" fo:margin-top="0.22cm" fo:margin-bottom="0.22cm" style:contextual-spacing="false" fo:line-height="100%" fo:text-align="justify" style:justify-single-word="false" style:register-true="false" fo:text-indent="-0.501cm" style:auto-text-indent="false" style:snap-to-layout-grid="false">
        <style:tab-stops/>
      </style:paragraph-properties>
      <style:text-properties officeooo:paragraph-rsid="00e89c64"/>
    </style:style>
    <style:style style:name="P90"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0e89c64"/>
    </style:style>
    <style:style style:name="P91" style:family="paragraph" style:parent-style-name="Standard" style:list-style-name="WW8Num4">
      <style:paragraph-properties fo:margin-left="2.6cm" fo:margin-right="0cm" fo:margin-top="0.22cm" fo:margin-bottom="0.22cm" style:contextual-spacing="false" fo:line-height="100%" fo:text-align="justify" style:justify-single-word="false" style:register-true="false" fo:text-indent="-0.501cm" style:auto-text-indent="false" style:snap-to-layout-grid="false">
        <style:tab-stops/>
      </style:paragraph-properties>
      <style:text-properties officeooo:paragraph-rsid="01219eee"/>
    </style:style>
    <style:style style:name="P92"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1219eee"/>
    </style:style>
    <style:style style:name="P93"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19b886d"/>
    </style:style>
    <style:style style:name="P94" style:family="paragraph" style:parent-style-name="Standard" style:list-style-name="WW8Num4">
      <style:paragraph-properties fo:margin-left="2.6cm" fo:margin-right="0cm" fo:margin-top="0.22cm" fo:margin-bottom="0.22cm" style:contextual-spacing="false" fo:line-height="100%" fo:text-align="justify" style:justify-single-word="false" style:register-true="false" fo:text-indent="-0.501cm" style:auto-text-indent="false" style:snap-to-layout-grid="false">
        <style:tab-stops/>
      </style:paragraph-properties>
      <style:text-properties officeooo:paragraph-rsid="0143220c"/>
    </style:style>
    <style:style style:name="P95"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14d54e6"/>
    </style:style>
    <style:style style:name="P96"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05c2546"/>
    </style:style>
    <style:style style:name="P97"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1439c6b"/>
    </style:style>
    <style:style style:name="P98"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snap-to-layout-grid="false">
        <style:tab-stops/>
      </style:paragraph-properties>
      <style:text-properties officeooo:paragraph-rsid="011af516"/>
    </style:style>
    <style:style style:name="P99"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punctuation-wrap="simple" style:snap-to-layout-grid="false">
        <style:tab-stops/>
      </style:paragraph-properties>
      <style:text-properties officeooo:paragraph-rsid="019a89d2"/>
    </style:style>
    <style:style style:name="P100" style:family="paragraph" style:parent-style-name="Standard" style:list-style-name="WW8Num4">
      <style:paragraph-properties fo:margin-left="2.101cm" fo:margin-right="0cm" fo:margin-top="0.22cm" fo:margin-bottom="0.22cm" style:contextual-spacing="false" fo:line-height="100%" fo:text-align="justify" style:justify-single-word="false" style:register-true="false" fo:text-indent="-1.501cm" style:auto-text-indent="false" style:punctuation-wrap="simple" style:snap-to-layout-grid="false">
        <style:tab-stops/>
      </style:paragraph-properties>
      <style:text-properties officeooo:paragraph-rsid="0143220c"/>
    </style:style>
    <style:style style:name="P101" style:family="paragraph" style:parent-style-name="Standard" style:list-style-name="WW8Num4">
      <loext:graphic-properties draw:fill="none"/>
      <style:paragraph-properties fo:margin-left="2.799cm" fo:margin-right="0cm" fo:margin-top="0.22cm" fo:margin-bottom="0.22cm" style:contextual-spacing="false" fo:line-height="100%" fo:text-align="justify" style:justify-single-word="false" fo:hyphenation-ladder-count="no-limit" style:register-true="false" fo:text-indent="-2.101cm" style:auto-text-indent="false" fo:background-color="transparent" style:snap-to-layout-grid="false" style:writing-mode="lr-tb">
        <style:tab-stops/>
      </style:paragraph-properties>
      <style:text-properties officeooo:paragraph-rsid="014e7519" fo:hyphenate="true" loext:hyphenation-no-caps="false" loext:hyphenation-no-last-word="false" loext:hyphenation-word-char-count="no-limit" loext:hyphenation-zone="no-limit"/>
    </style:style>
    <style:style style:name="P102" style:family="paragraph" style:parent-style-name="Standard" style:list-style-name="WW8Num4" style:master-page-name="">
      <loext:graphic-properties draw:fill="none"/>
      <style:paragraph-properties fo:margin-left="2.101cm" fo:margin-right="0cm" fo:margin-top="0.22cm" fo:margin-bottom="0.22cm" style:contextual-spacing="false" fo:line-height="100%" fo:text-align="justify" style:justify-single-word="false" fo:hyphenation-ladder-count="no-limit" style:register-true="false" fo:text-indent="-1.6cm" style:auto-text-indent="false" style:page-number="auto" fo:background-color="transparent" style:snap-to-layout-grid="false">
        <style:tab-stops/>
      </style:paragraph-properties>
      <style:text-properties officeooo:paragraph-rsid="005c2546" fo:hyphenate="true" loext:hyphenation-no-caps="false" loext:hyphenation-no-last-word="false" loext:hyphenation-word-char-count="no-limit" loext:hyphenation-zone="no-limit"/>
    </style:style>
    <style:style style:name="P103" style:family="paragraph" style:parent-style-name="Standard" style:list-style-name="WW8Num4">
      <style:paragraph-properties fo:margin-top="0.22cm" fo:margin-bottom="0.22cm" style:contextual-spacing="false" fo:line-height="100%" fo:text-align="justify" style:justify-single-word="false" style:register-true="false" style:snap-to-layout-grid="false"/>
      <style:text-properties officeooo:paragraph-rsid="005c2546"/>
    </style:style>
    <style:style style:name="P104" style:family="paragraph" style:parent-style-name="Standard" style:list-style-name="WW8Num4">
      <style:paragraph-properties fo:margin-top="0.22cm" fo:margin-bottom="0.22cm" style:contextual-spacing="false" fo:line-height="100%" fo:text-align="justify" style:justify-single-word="false" style:register-true="false" style:snap-to-layout-grid="false"/>
      <style:text-properties officeooo:paragraph-rsid="00fff0d9"/>
    </style:style>
    <style:style style:name="P105"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punctuation-wrap="simple" style:snap-to-layout-grid="false" style:writing-mode="lr-tb">
        <style:tab-stops/>
      </style:paragraph-properties>
      <style:text-properties officeooo:paragraph-rsid="0174a5db"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punctuation-wrap="simple" style:snap-to-layout-grid="false" style:writing-mode="lr-tb">
        <style:tab-stops/>
      </style:paragraph-properties>
      <style:text-properties officeooo:paragraph-rsid="01057e4e"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list-style-name="WW8Num4" style:master-page-name="">
      <loext:graphic-properties draw:fill="none"/>
      <style:paragraph-properties fo:margin-left="2.499cm" fo:margin-right="0cm" fo:margin-top="0.22cm" fo:margin-bottom="0.22cm" style:contextual-spacing="false" fo:line-height="100%" fo:text-align="justify" style:justify-single-word="false" fo:orphans="0" fo:widows="0" fo:hyphenation-ladder-count="no-limit" style:register-true="false" fo:text-indent="-0.499cm" style:auto-text-indent="false" style:page-number="auto" fo:background-color="transparent" style:punctuation-wrap="simple" style:snap-to-layout-grid="false" style:writing-mode="lr-tb">
        <style:tab-stops/>
      </style:paragraph-properties>
      <style:text-properties officeooo:paragraph-rsid="0140936d"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officeooo:paragraph-rsid="00e0cc55" fo:hyphenate="false" fo:hyphenation-remain-char-count="2" fo:hyphenation-push-char-count="2" loext:hyphenation-no-caps="false" loext:hyphenation-no-last-word="false" loext:hyphenation-word-char-count="no-limit" loext:hyphenation-zone="no-limit"/>
    </style:style>
    <style:style style:name="P109"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officeooo:paragraph-rsid="0110673b"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list-style-name="WW8Num4">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fo:background-color="transparent" style:snap-to-layout-grid="false" style:writing-mode="lr-tb">
        <style:tab-stops/>
      </style:paragraph-properties>
      <style:text-properties officeooo:paragraph-rsid="0110673b"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2.401cm" style:auto-text-indent="false" fo:background-color="transparent" style:snap-to-layout-grid="false" style:writing-mode="lr-tb">
        <style:tab-stops/>
      </style:paragraph-properties>
      <style:text-properties officeooo:paragraph-rsid="0110673b" fo:hyphenate="false" fo:hyphenation-remain-char-count="2" fo:hyphenation-push-char-count="2" loext:hyphenation-no-caps="false" loext:hyphenation-no-last-word="false" loext:hyphenation-word-char-count="no-limit" loext:hyphenation-zone="no-limit"/>
    </style:style>
    <style:style style:name="P112"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officeooo:paragraph-rsid="012f6fcb" fo:hyphenate="false" fo:hyphenation-remain-char-count="2" fo:hyphenation-push-char-count="2" loext:hyphenation-no-caps="false" loext:hyphenation-no-last-word="false" loext:hyphenation-word-char-count="no-limit" loext:hyphenation-zone="no-limit"/>
    </style:style>
    <style:style style:name="P113"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officeooo:paragraph-rsid="01343533"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list-style-name="WW8Num4">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fo:background-color="transparent" style:snap-to-layout-grid="false" style:writing-mode="lr-tb">
        <style:tab-stops/>
      </style:paragraph-properties>
      <style:text-properties officeooo:paragraph-rsid="01343533"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officeooo:paragraph-rsid="015752d6" fo:hyphenate="false" fo:hyphenation-remain-char-count="2" fo:hyphenation-push-char-count="2" loext:hyphenation-no-caps="false" loext:hyphenation-no-last-word="false" loext:hyphenation-word-char-count="no-limit" loext:hyphenation-zone="no-limit"/>
    </style:style>
    <style:style style:name="P116" style:family="paragraph" style:parent-style-name="Standard" style:list-style-name="WW8Num4" style:master-page-name="">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style:page-number="auto" fo:background-color="transparent" style:snap-to-layout-grid="false" style:writing-mode="lr-tb">
        <style:tab-stops/>
      </style:paragraph-properties>
      <style:text-properties officeooo:paragraph-rsid="00e27efe"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list-style-name="WW8Num4">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fo:background-color="transparent" style:snap-to-layout-grid="false" style:writing-mode="lr-tb">
        <style:tab-stops/>
      </style:paragraph-properties>
      <style:text-properties officeooo:paragraph-rsid="00e27efe"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list-style-name="WW8Num4">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fo:background-color="transparent" style:snap-to-layout-grid="false" style:writing-mode="lr-tb">
        <style:tab-stops/>
      </style:paragraph-properties>
      <style:text-properties officeooo:paragraph-rsid="01219eee"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officeooo:paragraph-rsid="01219eee"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list-style-name="WW8Num4">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fo:background-color="transparent" style:snap-to-layout-grid="false" style:writing-mode="lr-tb">
        <style:tab-stops/>
      </style:paragraph-properties>
      <style:text-properties officeooo:paragraph-rsid="012c7196" fo:hyphenate="false" fo:hyphenation-remain-char-count="2" fo:hyphenation-push-char-count="2" loext:hyphenation-no-caps="false" loext:hyphenation-no-last-word="false" loext:hyphenation-word-char-count="no-limit" loext:hyphenation-zone="no-limit"/>
    </style:style>
    <style:style style:name="P121" style:family="paragraph" style:parent-style-name="Standard" style:list-style-name="WW8Num4">
      <style:paragraph-properties fo:margin-left="3cm" fo:margin-right="0cm" fo:margin-top="0.22cm" fo:margin-bottom="0.22cm" style:contextual-spacing="false" fo:line-height="100%" fo:text-align="justify" style:justify-single-word="false" fo:orphans="0" fo:widows="0" fo:hyphenation-ladder-count="no-limit" style:register-true="false" fo:text-indent="-2.401cm" style:auto-text-indent="false" style:snap-to-layout-grid="false" style:writing-mode="lr-tb">
        <style:tab-stops/>
      </style:paragraph-properties>
      <style:text-properties officeooo:paragraph-rsid="012c7196" fo:hyphenate="false" fo:hyphenation-remain-char-count="2" fo:hyphenation-push-char-count="2" loext:hyphenation-no-caps="false" loext:hyphenation-no-last-word="false" loext:hyphenation-word-char-count="no-limit" loext:hyphenation-zone="no-limit"/>
    </style:style>
    <style:style style:name="P122" style:family="paragraph" style:parent-style-name="Standard" style:list-style-name="WW8Num4">
      <loext:graphic-properties draw:fill="none"/>
      <style:paragraph-properties fo:margin-left="2.701cm" fo:margin-right="0cm" fo:margin-top="0.22cm" fo:margin-bottom="0.22cm" style:contextual-spacing="false" fo:line-height="100%" fo:text-align="justify" style:justify-single-word="false" fo:orphans="0" fo:widows="0" fo:hyphenation-ladder-count="no-limit" style:register-true="false" fo:text-indent="-2.101cm" style:auto-text-indent="false" fo:background-color="transparent" style:snap-to-layout-grid="false" style:writing-mode="lr-tb">
        <style:tab-stops/>
      </style:paragraph-properties>
      <style:text-properties officeooo:paragraph-rsid="0198ade1" fo:hyphenate="false" fo:hyphenation-remain-char-count="2" fo:hyphenation-push-char-count="2" loext:hyphenation-no-caps="false" loext:hyphenation-no-last-word="false" loext:hyphenation-word-char-count="no-limit" loext:hyphenation-zone="no-limit"/>
    </style:style>
    <style:style style:name="P123" style:family="paragraph" style:parent-style-name="Standard" style:list-style-name="WW8Num4">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style:snap-to-layout-grid="false" style:writing-mode="lr-tb">
        <style:tab-stops/>
      </style:paragraph-properties>
      <style:text-properties officeooo:paragraph-rsid="00e5300a"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list-style-name="WW8Num4" style:master-page-nam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style:page-number="auto" style:snap-to-layout-grid="false" style:writing-mode="lr-tb">
        <style:tab-stops/>
      </style:paragraph-properties>
      <style:text-properties officeooo:paragraph-rsid="00e5300a" fo:hyphenate="false" fo:hyphenation-remain-char-count="2" fo:hyphenation-push-char-count="2" loext:hyphenation-no-caps="false" loext:hyphenation-no-last-word="false" loext:hyphenation-word-char-count="no-limit" loext:hyphenation-zone="no-limit"/>
    </style:style>
    <style:style style:name="P125" style:family="paragraph" style:parent-style-name="Standard" style:list-style-name="WW8Num4" style:master-page-name="">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style:page-number="auto" fo:background-color="transparent" style:snap-to-layout-grid="false" style:writing-mode="lr-tb">
        <style:tab-stops/>
      </style:paragraph-properties>
      <style:text-properties officeooo:paragraph-rsid="00f2cbef" fo:hyphenate="false" fo:hyphenation-remain-char-count="2" fo:hyphenation-push-char-count="2" loext:hyphenation-no-caps="false" loext:hyphenation-no-last-word="false" loext:hyphenation-word-char-count="no-limit" loext:hyphenation-zone="no-limit"/>
    </style:style>
    <style:style style:name="P126"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snap-to-layout-grid="false" style:writing-mode="lr-tb">
        <style:tab-stops/>
      </style:paragraph-properties>
      <style:text-properties officeooo:paragraph-rsid="0143220c" fo:hyphenate="false" fo:hyphenation-remain-char-count="2" fo:hyphenation-push-char-count="2" loext:hyphenation-no-caps="false" loext:hyphenation-no-last-word="false" loext:hyphenation-word-char-count="no-limit" loext:hyphenation-zone="no-limit"/>
    </style:style>
    <style:style style:name="P127" style:family="paragraph" style:parent-style-name="Standard" style:list-style-name="WW8Num4" style:master-page-name="">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style:page-number="auto" fo:background-color="transparent" style:snap-to-layout-grid="false" style:writing-mode="lr-tb">
        <style:tab-stops/>
      </style:paragraph-properties>
      <style:text-properties officeooo:paragraph-rsid="00c4346c" fo:hyphenate="false" fo:hyphenation-remain-char-count="2" fo:hyphenation-push-char-count="2" loext:hyphenation-no-caps="false" loext:hyphenation-no-last-word="false" loext:hyphenation-word-char-count="no-limit" loext:hyphenation-zone="no-limit"/>
    </style:style>
    <style:style style:name="P128" style:family="paragraph" style:parent-style-name="Standard" style:list-style-name="WW8Num4" style:master-page-name="">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style:page-number="auto" fo:background-color="transparent" style:snap-to-layout-grid="false" style:writing-mode="lr-tb">
        <style:tab-stops>
          <style:tab-stop style:position="3.307cm"/>
        </style:tab-stops>
      </style:paragraph-properties>
      <style:text-properties officeooo:paragraph-rsid="00ee55c4" fo:hyphenate="false" fo:hyphenation-remain-char-count="2" fo:hyphenation-push-char-count="2" loext:hyphenation-no-caps="false" loext:hyphenation-no-last-word="false" loext:hyphenation-word-char-count="no-limit" loext:hyphenation-zone="no-limit"/>
    </style:style>
    <style:style style:name="P129"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307cm"/>
        </style:tab-stops>
      </style:paragraph-properties>
      <style:text-properties officeooo:paragraph-rsid="00ee55c4" fo:hyphenate="false" fo:hyphenation-remain-char-count="2" fo:hyphenation-push-char-count="2" loext:hyphenation-no-caps="false" loext:hyphenation-no-last-word="false" loext:hyphenation-word-char-count="no-limit" loext:hyphenation-zone="no-limit"/>
    </style:style>
    <style:style style:name="P130"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307cm"/>
        </style:tab-stops>
      </style:paragraph-properties>
      <style:text-properties officeooo:paragraph-rsid="01ad9dc8" fo:hyphenate="false" fo:hyphenation-remain-char-count="2" fo:hyphenation-push-char-count="2" loext:hyphenation-no-caps="false" loext:hyphenation-no-last-word="false" loext:hyphenation-word-char-count="no-limit" loext:hyphenation-zone="no-limit"/>
    </style:style>
    <style:style style:name="P131"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307cm"/>
        </style:tab-stops>
      </style:paragraph-properties>
      <style:text-properties officeooo:paragraph-rsid="0126e70d" fo:hyphenate="false" fo:hyphenation-remain-char-count="2" fo:hyphenation-push-char-count="2" loext:hyphenation-no-caps="false" loext:hyphenation-no-last-word="false" loext:hyphenation-word-char-count="no-limit" loext:hyphenation-zone="no-limit"/>
    </style:style>
    <style:style style:name="P132"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punctuation-wrap="simple" style:snap-to-layout-grid="false" style:writing-mode="lr-tb">
        <style:tab-stops>
          <style:tab-stop style:position="3.307cm"/>
        </style:tab-stops>
      </style:paragraph-properties>
      <style:text-properties officeooo:paragraph-rsid="00ee55c4" fo:hyphenate="false" fo:hyphenation-remain-char-count="2" fo:hyphenation-push-char-count="2" loext:hyphenation-no-caps="false" loext:hyphenation-no-last-word="false" loext:hyphenation-word-char-count="no-limit" loext:hyphenation-zone="no-limit"/>
    </style:style>
    <style:style style:name="P133"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punctuation-wrap="simple" style:snap-to-layout-grid="false" style:writing-mode="lr-tb">
        <style:tab-stops>
          <style:tab-stop style:position="3.307cm"/>
        </style:tab-stops>
      </style:paragraph-properties>
      <style:text-properties officeooo:paragraph-rsid="013a4765" fo:hyphenate="false" fo:hyphenation-remain-char-count="2" fo:hyphenation-push-char-count="2" loext:hyphenation-no-caps="false" loext:hyphenation-no-last-word="false" loext:hyphenation-word-char-count="no-limit" loext:hyphenation-zone="no-limit"/>
    </style:style>
    <style:style style:name="P134" style:family="paragraph" style:parent-style-name="Standard" style:list-style-name="WW8Num4" style:master-page-nam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page-number="auto" style:snap-to-layout-grid="false" style:writing-mode="lr-tb">
        <style:tab-stops>
          <style:tab-stop style:position="2.302cm"/>
        </style:tab-stops>
      </style:paragraph-properties>
      <style:text-properties officeooo:paragraph-rsid="00e5300a" fo:hyphenate="false" fo:hyphenation-remain-char-count="2" fo:hyphenation-push-char-count="2" loext:hyphenation-no-caps="false" loext:hyphenation-no-last-word="false" loext:hyphenation-word-char-count="no-limit" loext:hyphenation-zone="no-limit"/>
    </style:style>
    <style:style style:name="P135"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snap-to-layout-grid="false" style:writing-mode="lr-tb">
        <style:tab-stops>
          <style:tab-stop style:position="2.302cm"/>
        </style:tab-stops>
      </style:paragraph-properties>
      <style:text-properties officeooo:paragraph-rsid="00e5300a" fo:hyphenate="false" fo:hyphenation-remain-char-count="2" fo:hyphenation-push-char-count="2" loext:hyphenation-no-caps="false" loext:hyphenation-no-last-word="false" loext:hyphenation-word-char-count="no-limit" loext:hyphenation-zone="no-limit"/>
    </style:style>
    <style:style style:name="P136"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snap-to-layout-grid="false" style:writing-mode="lr-tb">
        <style:tab-stops>
          <style:tab-stop style:position="2.302cm"/>
        </style:tab-stops>
      </style:paragraph-properties>
      <style:text-properties officeooo:paragraph-rsid="013cf437" fo:hyphenate="false" fo:hyphenation-remain-char-count="2" fo:hyphenation-push-char-count="2" loext:hyphenation-no-caps="false" loext:hyphenation-no-last-word="false" loext:hyphenation-word-char-count="no-limit" loext:hyphenation-zone="no-limit"/>
    </style:style>
    <style:style style:name="P137"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snap-to-layout-grid="false" style:writing-mode="lr-tb">
        <style:tab-stops>
          <style:tab-stop style:position="2.302cm"/>
        </style:tab-stops>
      </style:paragraph-properties>
      <style:text-properties officeooo:paragraph-rsid="011ee08f"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list-style-name="WW8Num4">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snap-to-layout-grid="false" style:writing-mode="lr-tb">
        <style:tab-stops>
          <style:tab-stop style:position="2.302cm"/>
        </style:tab-stops>
      </style:paragraph-properties>
      <style:text-properties officeooo:paragraph-rsid="01057e4e" fo:hyphenate="false" fo:hyphenation-remain-char-count="2" fo:hyphenation-push-char-count="2" loext:hyphenation-no-caps="false" loext:hyphenation-no-last-word="false" loext:hyphenation-word-char-count="no-limit" loext:hyphenation-zone="no-limit"/>
    </style:style>
    <style:style style:name="P139"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officeooo:paragraph-rsid="013a4765" fo:hyphenate="false" fo:hyphenation-remain-char-count="2" fo:hyphenation-push-char-count="2" loext:hyphenation-no-caps="false" loext:hyphenation-no-last-word="false" loext:hyphenation-word-char-count="no-limit" loext:hyphenation-zone="no-limit"/>
    </style:style>
    <style:style style:name="P140"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officeooo:paragraph-rsid="011ee08f" fo:hyphenate="false" fo:hyphenation-remain-char-count="2" fo:hyphenation-push-char-count="2" loext:hyphenation-no-caps="false" loext:hyphenation-no-last-word="false" loext:hyphenation-word-char-count="no-limit" loext:hyphenation-zone="no-limit"/>
    </style:style>
    <style:style style:name="P141"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officeooo:paragraph-rsid="013aa224" fo:hyphenate="false" fo:hyphenation-remain-char-count="2" fo:hyphenation-push-char-count="2" loext:hyphenation-no-caps="false" loext:hyphenation-no-last-word="false" loext:hyphenation-word-char-count="no-limit" loext:hyphenation-zone="no-limit"/>
    </style:style>
    <style:style style:name="P142" style:family="paragraph" style:parent-style-name="Standard" style:list-style-name="WW8Num4">
      <loext:graphic-properties draw:fill="none"/>
      <style:paragraph-properties fo:margin-left="3.401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officeooo:paragraph-rsid="013cf437" fo:hyphenate="false" fo:hyphenation-remain-char-count="2" fo:hyphenation-push-char-count="2" loext:hyphenation-no-caps="false" loext:hyphenation-no-last-word="false" loext:hyphenation-word-char-count="no-limit" loext:hyphenation-zone="no-limit"/>
    </style:style>
    <style:style style:name="P143" style:family="paragraph" style:parent-style-name="Standard" style:list-style-name="WW8Num4" style:master-page-name="">
      <loext:graphic-properties draw:fill="none"/>
      <style:paragraph-properties fo:margin-left="3.3cm" fo:margin-right="0cm" fo:margin-top="0.22cm" fo:margin-bottom="0.22cm" style:contextual-spacing="false" fo:line-height="100%" fo:text-align="justify" style:justify-single-word="false" fo:orphans="0" fo:widows="0" fo:hyphenation-ladder-count="no-limit" style:register-true="false" fo:text-indent="-1.3cm" style:auto-text-indent="false" style:page-number="auto" fo:background-color="transparent" style:snap-to-layout-grid="false" style:writing-mode="lr-tb">
        <style:tab-stops>
          <style:tab-stop style:position="3.193cm"/>
        </style:tab-stops>
      </style:paragraph-properties>
      <style:text-properties officeooo:paragraph-rsid="01219eee" fo:hyphenate="false" fo:hyphenation-remain-char-count="2" fo:hyphenation-push-char-count="2" loext:hyphenation-no-caps="false" loext:hyphenation-no-last-word="false" loext:hyphenation-word-char-count="no-limit" loext:hyphenation-zone="no-limit"/>
    </style:style>
    <style:style style:name="P144" style:family="paragraph" style:parent-style-name="Standard" style:list-style-name="WW8Num4">
      <loext:graphic-properties draw:fill="none"/>
      <style:paragraph-properties fo:margin-left="3.099cm" fo:margin-right="0cm" fo:margin-top="0.22cm" fo:margin-bottom="0.22cm" style:contextual-spacing="false" fo:line-height="100%" fo:text-align="justify" style:justify-single-word="false" fo:orphans="0" fo:widows="0" fo:hyphenation-ladder-count="no-limit" style:register-true="false" fo:text-indent="-1cm" style:auto-text-indent="false" fo:background-color="transparent" style:snap-to-layout-grid="false" style:writing-mode="lr-tb">
        <style:tab-stops>
          <style:tab-stop style:position="3.193cm"/>
        </style:tab-stops>
      </style:paragraph-properties>
      <style:text-properties officeooo:paragraph-rsid="019b886d" fo:hyphenate="false" fo:hyphenation-remain-char-count="2" fo:hyphenation-push-char-count="2" loext:hyphenation-no-caps="false" loext:hyphenation-no-last-word="false" loext:hyphenation-word-char-count="no-limit" loext:hyphenation-zone="no-limit"/>
    </style:style>
    <style:style style:name="P145"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punctuation-wrap="simple" style:snap-to-layout-grid="false" style:writing-mode="lr-tb">
        <style:tab-stops>
          <style:tab-stop style:position="3.193cm"/>
        </style:tab-stops>
      </style:paragraph-properties>
      <style:text-properties officeooo:paragraph-rsid="019e5ae9" fo:hyphenate="false" fo:hyphenation-remain-char-count="2" fo:hyphenation-push-char-count="2" loext:hyphenation-no-caps="false" loext:hyphenation-no-last-word="false" loext:hyphenation-word-char-count="no-limit" loext:hyphenation-zone="no-limit"/>
    </style:style>
    <style:style style:name="P146" style:family="paragraph" style:parent-style-name="Standard" style:list-style-name="WW8Num4" style:master-page-name="">
      <loext:graphic-properties draw:fill="none"/>
      <style:paragraph-properties fo:margin-left="3.401cm" fo:margin-right="0cm" fo:margin-top="0.22cm" fo:margin-bottom="0.22cm" style:contextual-spacing="false" fo:line-height="100%" fo:text-align="justify" style:justify-single-word="false" fo:orphans="0" fo:widows="0" fo:hyphenation-ladder-count="no-limit" style:register-true="false" fo:text-indent="-1.199cm" style:auto-text-indent="false" style:page-number="auto" fo:background-color="transparent" style:punctuation-wrap="simple" style:snap-to-layout-grid="false" style:writing-mode="lr-tb">
        <style:tab-stops>
          <style:tab-stop style:position="3.193cm"/>
        </style:tab-stops>
      </style:paragraph-properties>
      <style:text-properties officeooo:paragraph-rsid="0115d04d" fo:hyphenate="false" fo:hyphenation-remain-char-count="2" fo:hyphenation-push-char-count="2" loext:hyphenation-no-caps="false" loext:hyphenation-no-last-word="false" loext:hyphenation-word-char-count="no-limit" loext:hyphenation-zone="no-limit"/>
    </style:style>
    <style:style style:name="P147" style:family="paragraph" style:parent-style-name="Standard" style:list-style-name="WW8Num4" style:master-page-name="">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style:page-number="auto" fo:background-color="transparent" style:punctuation-wrap="simple" style:snap-to-layout-grid="false" style:writing-mode="lr-tb">
        <style:tab-stops>
          <style:tab-stop style:position="3.193cm"/>
        </style:tab-stops>
      </style:paragraph-properties>
      <style:text-properties officeooo:paragraph-rsid="019a89d2" fo:hyphenate="false" fo:hyphenation-remain-char-count="2" fo:hyphenation-push-char-count="2" loext:hyphenation-no-caps="false" loext:hyphenation-no-last-word="false" loext:hyphenation-word-char-count="no-limit" loext:hyphenation-zone="no-limit"/>
    </style:style>
    <style:style style:name="P148" style:family="paragraph" style:parent-style-name="Standard" style:list-style-name="WW8Num4" style:master-page-name="">
      <loext:graphic-properties draw:fill="none"/>
      <style:paragraph-properties fo:margin-top="0.22cm" fo:margin-bottom="0.22cm" style:contextual-spacing="false" fo:line-height="100%" fo:text-align="justify" style:justify-single-word="false" fo:orphans="0" fo:widows="0" fo:hyphenation-ladder-count="no-limit" style:register-true="false" style:page-number="auto" fo:background-color="transparent" style:snap-to-layout-grid="false" style:writing-mode="lr-tb">
        <style:tab-stops>
          <style:tab-stop style:position="3.792cm"/>
        </style:tab-stops>
      </style:paragraph-properties>
      <style:text-properties officeooo:paragraph-rsid="01219eee" fo:hyphenate="false" fo:hyphenation-remain-char-count="2" fo:hyphenation-push-char-count="2" loext:hyphenation-no-caps="false" loext:hyphenation-no-last-word="false" loext:hyphenation-word-char-count="no-limit" loext:hyphenation-zone="no-limit"/>
    </style:style>
    <style:style style:name="P149" style:family="paragraph" style:parent-style-name="Standard" style:list-style-name="WW8Num4">
      <loext:graphic-properties draw:fill="none"/>
      <style:paragraph-properties fo:margin-top="0.22cm" fo:margin-bottom="0.22cm" style:contextual-spacing="false" fo:line-height="100%" fo:text-align="justify" style:justify-single-word="false" fo:orphans="0" fo:widows="0" fo:hyphenation-ladder-count="no-limit" style:register-true="false" fo:background-color="transparent" style:snap-to-layout-grid="false" style:writing-mode="lr-tb">
        <style:tab-stops>
          <style:tab-stop style:position="3.792cm"/>
        </style:tab-stops>
      </style:paragraph-properties>
      <style:text-properties officeooo:paragraph-rsid="013cf437" fo:hyphenate="false" fo:hyphenation-remain-char-count="2" fo:hyphenation-push-char-count="2" loext:hyphenation-no-caps="false" loext:hyphenation-no-last-word="false" loext:hyphenation-word-char-count="no-limit" loext:hyphenation-zone="no-limit"/>
    </style:style>
    <style:style style:name="P150" style:family="paragraph" style:parent-style-name="Standard" style:list-style-name="WW8Num4">
      <loext:graphic-properties draw:fill="none"/>
      <style:paragraph-properties fo:margin-left="2.101cm" fo:margin-right="0cm" fo:margin-top="0.22cm" fo:margin-bottom="0.22cm" style:contextual-spacing="false" fo:line-height="100%" fo:text-align="start" style:justify-single-word="false" fo:hyphenation-ladder-count="no-limit" style:register-true="false" fo:text-indent="-1.499cm" style:auto-text-indent="false" fo:background-color="transparent" style:snap-to-layout-grid="false">
        <style:tab-stops/>
      </style:paragraph-properties>
      <style:text-properties officeooo:paragraph-rsid="01af4fa1" fo:hyphenate="true" loext:hyphenation-no-caps="false" loext:hyphenation-no-last-word="false" loext:hyphenation-word-char-count="no-limit" loext:hyphenation-zone="no-limit"/>
    </style:style>
    <style:style style:name="P151" style:family="paragraph" style:parent-style-name="Standard" style:list-style-name="WW8Num4">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fo:background-color="transparent" style:snap-to-layout-grid="false" style:writing-mode="lr-tb">
        <style:tab-stops/>
      </style:paragraph-properties>
      <style:text-properties fo:color="#c9211e" loext:opacity="100%" fo:font-size="14pt" officeooo:paragraph-rsid="0174ff79" style:font-name-asian="標楷體4" style:font-size-asian="14pt" style:font-size-complex="14pt" fo:hyphenate="false" fo:hyphenation-remain-char-count="2" fo:hyphenation-push-char-count="2" loext:hyphenation-no-caps="false" loext:hyphenation-no-last-word="false" loext:hyphenation-word-char-count="no-limit" loext:hyphenation-zone="no-limit"/>
    </style:style>
    <style:style style:name="P152" style:family="paragraph" style:parent-style-name="Standard" style:list-style-name="WW8Num4">
      <loext:graphic-properties draw:fill="none"/>
      <style:paragraph-properties fo:margin-left="2.801cm" fo:margin-right="0cm" fo:margin-top="0.22cm" fo:margin-bottom="0.22cm" style:contextual-spacing="false" fo:line-height="100%" fo:text-align="justify" style:justify-single-word="false" fo:hyphenation-ladder-count="no-limit" style:register-true="false" fo:text-indent="-2.101cm" style:auto-text-indent="false" fo:background-color="transparent" style:snap-to-layout-grid="false">
        <style:tab-stops/>
      </style:paragraph-properties>
      <style:text-properties fo:color="#c9211e" loext:opacity="100%" fo:font-size="14pt" style:text-underline-style="none" officeooo:paragraph-rsid="01219eee" style:font-name-asian="標楷體3" style:font-size-asian="14pt" fo:hyphenate="true" loext:hyphenation-no-caps="false" loext:hyphenation-no-last-word="false" loext:hyphenation-word-char-count="no-limit" loext:hyphenation-zone="no-limit"/>
    </style:style>
    <style:style style:name="P153" style:family="paragraph" style:parent-style-name="Standard" style:list-style-name="WW8Num4">
      <loext:graphic-properties draw:fill="none"/>
      <style:paragraph-properties fo:margin-left="2.801cm" fo:margin-right="0cm" fo:margin-top="0.22cm" fo:margin-bottom="0.22cm" style:contextual-spacing="false" fo:line-height="100%" fo:text-align="justify" style:justify-single-word="false" fo:hyphenation-ladder-count="no-limit" style:register-true="false" fo:text-indent="-2.101cm" style:auto-text-indent="false" fo:background-color="transparent" style:snap-to-layout-grid="false">
        <style:tab-stops/>
      </style:paragraph-properties>
      <style:text-properties fo:color="#c9211e" loext:opacity="100%" fo:font-size="14pt" style:text-underline-style="none" officeooo:paragraph-rsid="013aa224" style:font-name-asian="標楷體3" style:font-size-asian="14pt" fo:hyphenate="true" loext:hyphenation-no-caps="false" loext:hyphenation-no-last-word="false" loext:hyphenation-word-char-count="no-limit" loext:hyphenation-zone="no-limit"/>
    </style:style>
    <style:style style:name="P154" style:family="paragraph" style:parent-style-name="Standard" style:list-style-name="WW8Num4">
      <loext:graphic-properties draw:fill="none"/>
      <style:paragraph-properties fo:margin-left="2.799cm" fo:margin-right="0cm" fo:margin-top="0.22cm" fo:margin-bottom="0.22cm" style:contextual-spacing="false" fo:line-height="100%" fo:text-align="justify" style:justify-single-word="false" fo:hyphenation-ladder-count="no-limit" style:register-true="false" fo:text-indent="-2.101cm" style:auto-text-indent="false" fo:background-color="transparent" style:snap-to-layout-grid="false" style:writing-mode="lr-tb">
        <style:tab-stops/>
      </style:paragraph-properties>
      <style:text-properties fo:color="#c9211e" loext:opacity="100%" fo:font-size="14pt" officeooo:paragraph-rsid="01166f3d" style:font-name-asian="標楷體3" style:font-size-asian="14pt" fo:hyphenate="true" loext:hyphenation-no-caps="false" loext:hyphenation-no-last-word="false" loext:hyphenation-word-char-count="no-limit" loext:hyphenation-zone="no-limit"/>
    </style:style>
    <style:style style:name="P155" style:family="paragraph" style:parent-style-name="Standard" style:list-style-name="WW8Num4">
      <loext:graphic-properties draw:fill="none"/>
      <style:paragraph-properties fo:margin-top="0.22cm" fo:margin-bottom="0.22cm" style:contextual-spacing="false" fo:line-height="100%" fo:text-align="justify" style:justify-single-word="false" fo:orphans="0" fo:widows="0" fo:hyphenation-ladder-count="no-limit" style:register-true="false" fo:background-color="transparent" style:punctuation-wrap="simple" style:snap-to-layout-grid="false" style:writing-mode="lr-tb">
        <style:tab-stops>
          <style:tab-stop style:position="3.792cm"/>
        </style:tab-stops>
      </style:paragraph-properties>
      <style:text-properties fo:color="#c9211e" loext:opacity="100%" style:font-name="Times New Roman1" fo:font-size="14pt" style:text-underline-style="solid" style:text-underline-width="auto" style:text-underline-color="font-color" officeooo:paragraph-rsid="01219eee" fo:background-color="transparent"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156" style:family="paragraph" style:parent-style-name="Standard" style:list-style-name="WW8Num4" style:master-page-name="">
      <loext:graphic-properties draw:fill="none"/>
      <style:paragraph-properties fo:margin-left="2.101cm" fo:margin-right="0cm" fo:margin-top="0.22cm" fo:margin-bottom="0.22cm" style:contextual-spacing="false" fo:line-height="100%" fo:text-align="justify" style:justify-single-word="false" fo:orphans="0" fo:widows="0" fo:hyphenation-ladder-count="no-limit" style:register-true="false" fo:text-indent="-1.499cm" style:auto-text-indent="false" style:page-number="auto" fo:background-color="transparent" style:snap-to-layout-grid="false" style:writing-mode="lr-tb">
        <style:tab-stops/>
      </style:paragraph-properties>
      <style:text-properties style:font-name="Times New Roman1" fo:font-size="14pt" officeooo:paragraph-rsid="00e5300a" style:font-name-asian="標楷體4" style:font-size-asian="14pt" fo:hyphenate="false" fo:hyphenation-remain-char-count="2" fo:hyphenation-push-char-count="2" loext:hyphenation-no-caps="false" loext:hyphenation-no-last-word="false" loext:hyphenation-word-char-count="no-limit" loext:hyphenation-zone="no-limit"/>
    </style:style>
    <style:style style:name="P157" style:family="paragraph" style:parent-style-name="Standard" style:list-style-name="WW8Num4" style:master-page-name="">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style:page-number="auto" fo:background-color="transparent" style:snap-to-layout-grid="false" style:writing-mode="lr-tb">
        <style:tab-stops>
          <style:tab-stop style:position="2.302cm"/>
        </style:tab-stops>
      </style:paragraph-properties>
      <style:text-properties style:font-name="Times New Roman1" fo:font-size="14pt" officeooo:paragraph-rsid="00e5300a" style:font-name-asian="標楷體4" style:font-size-asian="14pt" fo:hyphenate="false" fo:hyphenation-remain-char-count="2" fo:hyphenation-push-char-count="2" loext:hyphenation-no-caps="false" loext:hyphenation-no-last-word="false" loext:hyphenation-word-char-count="no-limit" loext:hyphenation-zone="no-limit"/>
    </style:style>
    <style:style style:name="P158" style:family="paragraph" style:parent-style-name="Standard" style:list-style-name="WW8Num4">
      <loext:graphic-properties draw:fill="none"/>
      <style:paragraph-properties fo:margin-left="3cm" fo:margin-right="0cm" fo:margin-top="0.22cm" fo:margin-bottom="0.22cm" style:contextual-spacing="false" fo:line-height="100%" fo:text-align="justify" style:justify-single-word="false" fo:orphans="0" fo:widows="0" fo:hyphenation-ladder-count="no-limit" style:register-true="false" fo:text-indent="-1.199cm" style:auto-text-indent="false" fo:background-color="transparent" style:snap-to-layout-grid="false" style:writing-mode="lr-tb">
        <style:tab-stops>
          <style:tab-stop style:position="3.193cm"/>
        </style:tab-stops>
      </style:paragraph-properties>
      <style:text-properties fo:color="#070707" loext:opacity="100%" style:font-name="Times New Roman1" fo:font-size="14pt" style:text-underline-style="none" officeooo:paragraph-rsid="00e69dcb"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159" style:family="paragraph" style:parent-style-name="Standard" style:list-style-name="WW8Num4" style:master-page-name="">
      <loext:graphic-properties draw:fill="none"/>
      <style:paragraph-properties fo:margin-left="3.5cm" fo:margin-right="0cm" fo:margin-top="0.22cm" fo:margin-bottom="0.22cm" style:contextual-spacing="false" fo:line-height="100%" fo:text-align="justify" style:justify-single-word="false" fo:orphans="0" fo:widows="0" fo:hyphenation-ladder-count="no-limit" style:register-true="false" fo:text-indent="-0.6cm" style:auto-text-indent="false" style:page-number="auto" fo:background-color="transparent" style:snap-to-layout-grid="false" style:writing-mode="lr-tb">
        <style:tab-stops>
          <style:tab-stop style:position="3.792cm"/>
        </style:tab-stops>
      </style:paragraph-properties>
      <style:text-properties fo:color="#070707" loext:opacity="100%" style:font-name="Times New Roman1" fo:font-size="14pt" style:text-underline-style="none" officeooo:paragraph-rsid="00e69dcb"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160" style:family="paragraph" style:parent-style-name="Standard" style:list-style-name="WW8Num4">
      <loext:graphic-properties draw:fill="none"/>
      <style:paragraph-properties fo:margin-left="3.501cm" fo:margin-right="0cm" fo:margin-top="0.22cm" fo:margin-bottom="0.22cm" style:contextual-spacing="false" fo:line-height="100%" fo:text-align="justify" style:justify-single-word="false" fo:orphans="0" fo:widows="0" fo:hyphenation-ladder-count="no-limit" style:register-true="false" fo:text-indent="-0.6cm" style:auto-text-indent="false" fo:background-color="transparent" style:snap-to-layout-grid="false" style:writing-mode="lr-tb">
        <style:tab-stops>
          <style:tab-stop style:position="3.792cm"/>
        </style:tab-stops>
      </style:paragraph-properties>
      <style:text-properties fo:color="#070707" loext:opacity="100%" style:font-name="Times New Roman1" fo:font-size="14pt" style:text-underline-style="none" officeooo:paragraph-rsid="00e69dcb"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161"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snap-to-layout-grid="false" style:writing-mode="lr-tb">
        <style:tab-stops/>
      </style:paragraph-properties>
      <style:text-properties fo:color="#070707" loext:opacity="100%" style:font-name="Times New Roman1" fo:font-size="14pt" style:text-underline-style="none" officeooo:paragraph-rsid="0119bb63"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162" style:family="paragraph" style:parent-style-name="Standard" style:list-style-name="WW8Num4">
      <loext:graphic-properties draw:fill="none"/>
      <style:paragraph-properties fo:margin-left="2.6cm" fo:margin-right="0cm" fo:margin-top="0.22cm" fo:margin-bottom="0.22cm" style:contextual-spacing="false" fo:line-height="100%" fo:text-align="justify" style:justify-single-word="false" fo:orphans="0" fo:widows="0" fo:hyphenation-ladder-count="no-limit" style:register-true="false" fo:text-indent="-0.501cm" style:auto-text-indent="false" fo:background-color="transparent" style:snap-to-layout-grid="false" style:writing-mode="lr-tb">
        <style:tab-stops/>
      </style:paragraph-properties>
      <style:text-properties fo:color="#070707" loext:opacity="100%" style:font-name="Times New Roman1" fo:font-size="14pt" style:text-underline-style="none" officeooo:paragraph-rsid="00ea635a" style:font-name-asian="標楷體4" style:font-size-asian="14pt" style:font-name-complex="Times New Roman1" style:font-size-complex="13.5pt" fo:hyphenate="false" fo:hyphenation-remain-char-count="2" fo:hyphenation-push-char-count="2" loext:hyphenation-no-caps="false" loext:hyphenation-no-last-word="false" loext:hyphenation-word-char-count="no-limit" loext:hyphenation-zone="no-limit"/>
    </style:style>
    <style:style style:name="P163" style:family="paragraph" style:parent-style-name="Text_20_body" style:list-style-name="WW8Num4" style:master-page-name="">
      <loext:graphic-properties draw:fill="none"/>
      <style:paragraph-properties fo:margin-left="1cm" fo:margin-right="0cm" fo:text-align="justify" style:justify-single-word="false" fo:orphans="0" fo:widows="0" fo:hyphenation-ladder-count="no-limit" fo:text-indent="1.67cm" style:auto-text-indent="false" style:page-number="auto" fo:background-color="transparent"/>
      <style:text-properties officeooo:paragraph-rsid="0112490b" fo:hyphenate="false" loext:hyphenation-no-caps="false" loext:hyphenation-no-last-word="false" loext:hyphenation-word-char-count="no-limit" loext:hyphenation-zone="no-limit"/>
    </style:style>
    <style:style style:name="P164" style:family="paragraph">
      <style:paragraph-properties fo:margin-top="0.127cm" fo:margin-bottom="0cm" fo:text-align="center" style:writing-mode="lr-tb"/>
    </style:style>
    <style:style style:name="P165" style:family="paragraph">
      <style:paragraph-properties fo:text-align="center" style:writing-mode="lr-tb"/>
    </style:style>
    <style:style style:name="P166" style:family="paragraph">
      <loext:graphic-properties draw:fill="solid" draw:fill-color="#ffffff"/>
      <style:paragraph-properties fo:margin-top="0.127cm" fo:margin-bottom="0cm" fo:text-align="center"/>
    </style:style>
    <style:style style:name="P167" style:family="paragraph">
      <style:paragraph-properties style:writing-mode="lr-tb"/>
    </style:style>
    <style:style style:name="P168" style:family="paragraph">
      <loext:graphic-properties draw:fill="solid" draw:fill-color="#ffffff"/>
      <style:paragraph-properties style:writing-mode="lr-tb"/>
    </style:style>
    <style:style style:name="P169" style:family="paragraph">
      <style:paragraph-properties fo:margin-top="0.318cm" fo:margin-bottom="0cm" fo:text-align="center" style:writing-mode="lr-tb"/>
    </style:style>
    <style:style style:name="P170" style:family="paragraph">
      <loext:graphic-properties draw:fill="solid" draw:fill-color="#ffffff"/>
      <style:paragraph-properties fo:margin-top="0.318cm" fo:margin-bottom="0cm" fo:text-align="center"/>
    </style:style>
    <style:style style:name="P171" style:family="paragraph">
      <style:paragraph-properties fo:text-align="center"/>
    </style:style>
    <style:style style:name="P172" style:family="paragraph">
      <loext:graphic-properties draw:fill="none" draw:fill-color="#ffffff"/>
      <style:paragraph-properties fo:text-align="center"/>
    </style:style>
    <style:style style:name="P173" style:family="paragraph">
      <style:paragraph-properties fo:margin-top="0.445cm" fo:margin-bottom="0cm" fo:text-align="center" style:writing-mode="lr-tb"/>
    </style:style>
    <style:style style:name="P174" style:family="paragraph">
      <loext:graphic-properties draw:fill="solid" draw:fill-color="#ffffff"/>
      <style:paragraph-properties fo:margin-top="0.445cm" fo:margin-bottom="0cm" fo:text-align="center"/>
    </style:style>
    <style:style style:name="P175" style:family="paragraph">
      <loext:graphic-properties draw:fill="none" draw:fill-color="#ffffff"/>
    </style:style>
    <style:style style:name="T1" style:family="text">
      <style:text-properties style:letter-kerning="false" style:font-name-asian="標楷體4"/>
    </style:style>
    <style:style style:name="T2" style:family="text">
      <style:text-properties style:font-name="Times New Roman1"/>
    </style:style>
    <style:style style:name="T3" style:family="text">
      <style:text-properties style:font-name="Times New Roman1" fo:font-size="14pt" style:font-name-asian="Times New Roman1" style:font-size-asian="14pt"/>
    </style:style>
    <style:style style:name="T4" style:family="text">
      <style:text-properties style:font-name="Times New Roman1" fo:font-size="14pt" officeooo:rsid="0038b3e9" style:font-name-asian="Times New Roman1" style:font-size-asian="14pt"/>
    </style:style>
    <style:style style:name="T5" style:family="text">
      <style:text-properties style:font-name="Times New Roman1" fo:font-size="14pt" style:font-name-asian="Times New Roman1" style:font-size-asian="14pt" style:font-size-complex="14pt"/>
    </style:style>
    <style:style style:name="T6" style:family="text">
      <style:text-properties style:font-name="Times New Roman1" fo:font-size="14pt" style:font-name-asian="標楷體3" style:font-size-asian="14pt"/>
    </style:style>
    <style:style style:name="T7" style:family="text">
      <style:text-properties style:font-name="Times New Roman1" fo:font-size="14pt" style:font-name-asian="標楷體4" style:font-size-asian="14pt"/>
    </style:style>
    <style:style style:name="T8" style:family="text">
      <style:text-properties style:font-name="Times New Roman1" fo:font-size="14pt" officeooo:rsid="0038b3e9" style:font-name-asian="標楷體4" style:font-size-asian="14pt"/>
    </style:style>
    <style:style style:name="T9" style:family="text">
      <style:text-properties style:font-name="Times New Roman1" fo:font-size="14pt" style:text-underline-style="none" style:font-name-asian="標楷體4" style:font-size-asian="14pt" style:font-name-complex="Times New Roman1" style:font-size-complex="13.5pt"/>
    </style:style>
    <style:style style:name="T10" style:family="text">
      <style:text-properties style:font-name="Times New Roman1" fo:font-size="14pt" style:text-underline-style="none" style:font-name-asian="Times New Roman1" style:font-size-asian="14pt" style:font-name-complex="Times New Roman1" style:font-size-complex="13.5pt"/>
    </style:style>
    <style:style style:name="T11" style:family="text">
      <style:text-properties style:font-name="Times New Roman1" fo:font-size="14pt" style:text-underline-style="none" officeooo:rsid="00faac71" style:font-name-asian="Times New Roman1" style:font-size-asian="14pt" style:font-name-complex="Times New Roman1" style:font-size-complex="13.5pt"/>
    </style:style>
    <style:style style:name="T12" style:family="text">
      <style:text-properties style:font-name="Times New Roman1" fo:font-size="14pt" style:text-underline-style="solid" style:text-underline-width="auto" style:text-underline-color="font-color" style:font-name-asian="標楷體4" style:font-size-asian="14pt" style:font-name-complex="Times New Roman1" style:font-size-complex="13.5pt"/>
    </style:style>
    <style:style style:name="T13" style:family="text">
      <style:text-properties style:font-name="Times New Roman1" fo:font-size="14pt" style:text-underline-style="solid" style:text-underline-width="auto" style:text-underline-color="font-color" officeooo:rsid="01426753" style:font-name-asian="標楷體4" style:font-size-asian="14pt" style:font-name-complex="Times New Roman1" style:font-size-complex="13.5pt"/>
    </style:style>
    <style:style style:name="T14" style:family="text">
      <style:text-properties style:font-name="Times New Roman1" fo:font-size="14pt" style:text-underline-style="solid" style:text-underline-width="auto" style:text-underline-color="font-color" style:font-name-asian="Times New Roman1" style:font-size-asian="14pt"/>
    </style:style>
    <style:style style:name="T15" style:family="text">
      <style:text-properties style:font-name="Times New Roman1" fo:font-size="14pt" style:text-underline-style="solid" style:text-underline-width="auto" style:text-underline-color="font-color" style:font-name-asian="Times New Roman1" style:font-size-asian="14pt" style:font-name-complex="Times New Roman1" style:font-size-complex="13.5pt"/>
    </style:style>
    <style:style style:name="T16" style:family="text">
      <style:text-properties style:font-name="Times New Roman1" fo:font-size="14pt" style:text-underline-style="solid" style:text-underline-width="auto" style:text-underline-color="font-color" officeooo:rsid="0126a501" style:font-name-asian="Times New Roman1" style:font-size-asian="14pt"/>
    </style:style>
    <style:style style:name="T17" style:family="text">
      <style:text-properties style:font-name="Times New Roman1" fo:font-size="14pt" style:text-underline-style="solid" style:text-underline-width="auto" style:text-underline-color="font-color" style:font-name-asian="標楷體3" style:font-size-asian="14pt"/>
    </style:style>
    <style:style style:name="T18" style:family="text">
      <style:text-properties style:font-name="Times New Roman1" fo:font-size="14pt" style:text-underline-style="solid" style:text-underline-width="auto" style:text-underline-color="font-color" fo:background-color="transparent" loext:char-shading-value="0" style:font-name-asian="Times New Roman1" style:font-size-asian="14pt" style:font-name-complex="Times New Roman1" style:font-size-complex="13.5pt"/>
    </style:style>
    <style:style style:name="T19" style:family="text">
      <style:text-properties style:font-name="Times New Roman1" fo:font-size="14pt" style:text-underline-style="solid" style:text-underline-width="auto" style:text-underline-color="font-color" fo:background-color="transparent" loext:char-shading-value="0" style:font-name-asian="標楷體4" style:font-size-asian="14pt" style:font-name-complex="Times New Roman1" style:font-size-complex="13.5pt"/>
    </style:style>
    <style:style style:name="T20" style:family="text">
      <style:text-properties style:font-name="Times New Roman1" style:font-name-asian="Times New Roman1"/>
    </style:style>
    <style:style style:name="T21" style:family="text">
      <style:text-properties style:font-name="Times New Roman1" style:font-name-complex="標楷體3"/>
    </style:style>
    <style:style style:name="T22" style:family="text">
      <style:text-properties style:font-name="Times New Roman1" style:text-underline-style="none" style:text-underline-mode="continuous" style:text-overline-mode="continuous" style:text-line-through-mode="continuous" style:font-name-asian="Times New Roman1"/>
    </style:style>
    <style:style style:name="T23" style:family="text">
      <style:text-properties style:font-name="Times New Roman1" style:text-underline-style="none" style:text-underline-mode="continuous" style:text-overline-mode="continuous" style:text-line-through-mode="continuous" style:font-name-asian="標楷體4"/>
    </style:style>
    <style:style style:name="T24" style:family="text">
      <style:text-properties style:font-name="Times New Roman1" style:text-underline-style="solid" style:text-underline-width="auto" style:text-underline-color="font-color" fo:background-color="transparent" loext:char-shading-value="0"/>
    </style:style>
    <style:style style:name="T25" style:family="text">
      <style:text-properties style:font-name="Times New Roman1" style:text-underline-style="solid" style:text-underline-width="auto" style:text-underline-color="font-color" style:font-name-asian="Times New Roman1"/>
    </style:style>
    <style:style style:name="T26" style:family="text">
      <style:text-properties fo:color="#000000" loext:opacity="100%"/>
    </style:style>
    <style:style style:name="T27" style:family="text">
      <style:text-properties fo:color="#000000" loext:opacity="100%" style:font-name="Times New Roman1"/>
    </style:style>
    <style:style style:name="T28" style:family="text">
      <style:text-properties fo:color="#000000" loext:opacity="100%" style:font-name="Times New Roman1" fo:font-size="14pt" style:text-underline-style="none" style:font-name-asian="標楷體4" style:font-size-asian="14pt" style:font-name-complex="Times New Roman1" style:font-size-complex="13.5pt"/>
    </style:style>
    <style:style style:name="T29" style:family="text">
      <style:text-properties fo:color="#000000" loext:opacity="100%" style:font-name="Times New Roman1" fo:font-size="14pt" style:text-underline-style="none" style:font-name-asian="標楷體4" style:font-size-asian="14pt" style:font-name-complex="Times New Roman1" style:font-size-complex="14pt"/>
    </style:style>
    <style:style style:name="T30" style:family="text">
      <style:text-properties fo:color="#000000" loext:opacity="100%" style:font-name="Times New Roman1" fo:font-size="14pt" style:text-underline-style="none" style:font-name-asian="Times New Roman1" style:font-size-asian="14pt"/>
    </style:style>
    <style:style style:name="T31" style:family="text">
      <style:text-properties fo:color="#000000" loext:opacity="100%" style:font-name="Times New Roman1" fo:font-size="14pt" style:text-underline-style="none" style:font-name-asian="Times New Roman1" style:font-size-asian="14pt" style:font-name-complex="Times New Roman1" style:font-size-complex="13.5pt"/>
    </style:style>
    <style:style style:name="T32" style:family="text">
      <style:text-properties fo:color="#000000" loext:opacity="100%" style:font-name="Times New Roman1" fo:font-size="14pt" style:text-underline-style="none" style:font-name-asian="Times New Roman1" style:font-size-asian="14pt" style:font-name-complex="Times New Roman1" style:font-size-complex="14pt"/>
    </style:style>
    <style:style style:name="T33" style:family="text">
      <style:text-properties fo:color="#000000" loext:opacity="100%" style:font-name="Times New Roman1" fo:font-size="14pt" style:text-underline-style="none" style:font-name-asian="標楷體3" style:font-size-asian="14pt"/>
    </style:style>
    <style:style style:name="T34" style:family="text">
      <style:text-properties fo:color="#000000" loext:opacity="100%" style:font-name="Times New Roman1" fo:font-size="14pt" style:font-name-asian="標楷體4" style:font-size-asian="14pt" style:font-size-complex="14pt"/>
    </style:style>
    <style:style style:name="T35" style:family="text">
      <style:text-properties fo:color="#000000" loext:opacity="100%" style:font-name="Times New Roman1" fo:font-size="14pt" style:font-name-asian="Times New Roman1" style:font-size-asian="14pt" style:font-size-complex="14pt"/>
    </style:style>
    <style:style style:name="T36" style:family="text">
      <style:text-properties fo:color="#000000" loext:opacity="100%" style:font-name="Times New Roman1" fo:font-size="14pt" fo:font-style="italic" style:text-underline-style="none" style:font-name-asian="標楷體4" style:font-size-asian="14pt" style:font-style-asian="italic" style:font-name-complex="Times New Roman1" style:font-size-complex="13.5pt" style:font-style-complex="italic"/>
    </style:style>
    <style:style style:name="T37" style:family="text">
      <style:text-properties fo:color="#000000" loext:opacity="100%" style:font-name="Times New Roman1" fo:font-size="14pt" style:text-underline-style="solid" style:text-underline-width="auto" style:text-underline-color="font-color" style:font-name-asian="標楷體4" style:font-size-asian="14pt" style:font-name-complex="Times New Roman1" style:font-size-complex="13.5pt"/>
    </style:style>
    <style:style style:name="T38" style:family="text">
      <style:text-properties fo:color="#000000" loext:opacity="100%" style:font-name="Times New Roman1" fo:font-size="14pt" style:text-underline-style="solid" style:text-underline-width="auto" style:text-underline-color="font-color" officeooo:rsid="0156c6b0" style:font-name-asian="標楷體4" style:font-size-asian="14pt" style:font-name-complex="Times New Roman1" style:font-size-complex="13.5pt"/>
    </style:style>
    <style:style style:name="T39" style:family="text">
      <style:text-properties fo:color="#000000" loext:opacity="100%" style:font-name="Times New Roman1" fo:font-size="14pt" style:text-underline-style="solid" style:text-underline-width="auto" style:text-underline-color="font-color" officeooo:rsid="012b5b71" style:font-name-asian="標楷體4" style:font-size-asian="14pt" style:font-name-complex="Times New Roman1" style:font-size-complex="13.5pt"/>
    </style:style>
    <style:style style:name="T40" style:family="text">
      <style:text-properties fo:color="#000000" loext:opacity="100%" style:font-name="Times New Roman1" fo:font-size="14pt" style:text-underline-style="solid" style:text-underline-width="auto" style:text-underline-color="font-color" style:font-name-asian="標楷體4" style:font-size-asian="14pt" style:font-name-complex="Times New Roman1" style:font-size-complex="14pt"/>
    </style:style>
    <style:style style:name="T41" style:family="text">
      <style:text-properties fo:color="#000000" loext:opacity="100%" style:font-name="Times New Roman1" fo:font-size="14pt" style:text-underline-style="solid" style:text-underline-width="auto" style:text-underline-color="font-color" officeooo:rsid="01985729" style:font-name-asian="標楷體4" style:font-size-asian="14pt" style:font-name-complex="Times New Roman1" style:font-size-complex="14pt"/>
    </style:style>
    <style:style style:name="T42" style:family="text">
      <style:text-properties fo:color="#000000" loext:opacity="100%" style:font-name="Times New Roman1" fo:font-size="14pt" style:text-underline-style="solid" style:text-underline-width="auto" style:text-underline-color="font-color" style:font-name-asian="標楷體4" style:font-size-asian="14pt" style:font-size-complex="14pt"/>
    </style:style>
    <style:style style:name="T43" style:family="text">
      <style:text-properties fo:color="#000000" loext:opacity="100%" style:font-name="Times New Roman1" fo:font-size="14pt" style:text-underline-style="solid" style:text-underline-width="auto" style:text-underline-color="font-color" style:font-name-asian="Times New Roman1" style:font-size-asian="14pt" style:font-name-complex="Times New Roman1" style:font-size-complex="13.5pt"/>
    </style:style>
    <style:style style:name="T44" style:family="text">
      <style:text-properties fo:color="#000000" loext:opacity="100%" style:font-name="Times New Roman1" fo:font-size="14pt" style:text-underline-style="solid" style:text-underline-width="auto" style:text-underline-color="font-color" officeooo:rsid="00faac71" style:font-name-asian="Times New Roman1" style:font-size-asian="14pt" style:font-name-complex="Times New Roman1" style:font-size-complex="13.5pt"/>
    </style:style>
    <style:style style:name="T45" style:family="text">
      <style:text-properties fo:color="#000000" loext:opacity="100%" style:font-name="Times New Roman1" fo:font-size="14pt" style:text-underline-style="solid" style:text-underline-width="auto" style:text-underline-color="font-color" officeooo:rsid="0156c6b0" style:font-name-asian="Times New Roman1" style:font-size-asian="14pt" style:font-name-complex="Times New Roman1" style:font-size-complex="13.5pt"/>
    </style:style>
    <style:style style:name="T46" style:family="text">
      <style:text-properties fo:color="#000000" loext:opacity="100%" style:font-name="Times New Roman1" fo:font-size="14pt" style:text-underline-style="solid" style:text-underline-width="auto" style:text-underline-color="font-color" style:font-name-asian="Times New Roman1" style:font-size-asian="14pt" style:font-name-complex="Times New Roman1" style:font-size-complex="14pt"/>
    </style:style>
    <style:style style:name="T47" style:family="text">
      <style:text-properties fo:color="#000000" loext:opacity="100%" style:font-name="Times New Roman1" fo:font-size="14pt" style:text-underline-style="solid" style:text-underline-width="auto" style:text-underline-color="font-color" style:font-name-asian="Times New Roman1" style:font-size-asian="14pt" style:font-size-complex="14pt"/>
    </style:style>
    <style:style style:name="T48" style:family="text">
      <style:text-properties fo:color="#000000" loext:opacity="100%" style:font-name="Times New Roman1" fo:font-size="14pt" style:text-underline-style="solid" style:text-underline-width="auto" style:text-underline-color="font-color" fo:background-color="transparent" loext:char-shading-value="0" style:font-name-asian="Times New Roman1" style:font-size-asian="14pt" style:font-name-complex="Times New Roman1" style:font-size-complex="14pt"/>
    </style:style>
    <style:style style:name="T49" style:family="text">
      <style:text-properties fo:color="#000000" loext:opacity="100%" style:font-name="Times New Roman1" fo:font-size="14pt" style:text-underline-style="solid" style:text-underline-width="auto" style:text-underline-color="font-color" fo:background-color="transparent" loext:char-shading-value="0" style:font-name-asian="Times New Roman1" style:font-size-asian="14pt" style:font-name-complex="Times New Roman1" style:font-size-complex="13.5pt"/>
    </style:style>
    <style:style style:name="T50" style:family="text">
      <style:text-properties fo:color="#000000" loext:opacity="100%" style:font-name="Times New Roman1" fo:font-size="14pt" style:text-underline-style="solid" style:text-underline-width="auto" style:text-underline-color="font-color" officeooo:rsid="015b1dbc" fo:background-color="transparent" loext:char-shading-value="0" style:font-name-asian="Times New Roman1" style:font-size-asian="14pt" style:font-name-complex="Times New Roman1" style:font-size-complex="13.5pt"/>
    </style:style>
    <style:style style:name="T51" style:family="text">
      <style:text-properties fo:color="#000000" loext:opacity="100%" style:font-name="Times New Roman1" fo:font-size="14pt" style:text-underline-style="solid" style:text-underline-width="auto" style:text-underline-color="font-color" officeooo:rsid="015cf74c" fo:background-color="transparent" loext:char-shading-value="0" style:font-name-asian="Times New Roman1" style:font-size-asian="14pt" style:font-name-complex="Times New Roman1" style:font-size-complex="13.5pt"/>
    </style:style>
    <style:style style:name="T52" style:family="text">
      <style:text-properties fo:color="#000000" loext:opacity="100%" style:font-name="Times New Roman1" fo:font-size="14pt" style:text-underline-style="solid" style:text-underline-width="auto" style:text-underline-color="font-color" fo:background-color="transparent" loext:char-shading-value="0" style:font-name-asian="標楷體4" style:font-size-asian="14pt" style:font-name-complex="Times New Roman1" style:font-size-complex="14pt"/>
    </style:style>
    <style:style style:name="T53" style:family="text">
      <style:text-properties fo:color="#000000" loext:opacity="100%" style:font-name="Times New Roman1" fo:font-size="14pt" style:text-underline-style="solid" style:text-underline-width="auto" style:text-underline-color="font-color" officeooo:rsid="011ee08f" fo:background-color="transparent" loext:char-shading-value="0" style:font-name-asian="標楷體4" style:font-size-asian="14pt" style:font-name-complex="Times New Roman1" style:font-size-complex="14pt"/>
    </style:style>
    <style:style style:name="T54" style:family="text">
      <style:text-properties fo:color="#000000" loext:opacity="100%" style:font-name="Times New Roman1" fo:font-size="14pt" style:text-underline-style="solid" style:text-underline-width="auto" style:text-underline-color="font-color" officeooo:rsid="01985729" fo:background-color="transparent" loext:char-shading-value="0" style:font-name-asian="標楷體4" style:font-size-asian="14pt" style:font-name-complex="Times New Roman1" style:font-size-complex="14pt"/>
    </style:style>
    <style:style style:name="T55" style:family="text">
      <style:text-properties fo:color="#000000" loext:opacity="100%" style:font-name="Times New Roman1" fo:font-size="14pt" style:text-underline-style="solid" style:text-underline-width="auto" style:text-underline-color="font-color" fo:background-color="transparent" loext:char-shading-value="0" style:font-name-asian="標楷體4" style:font-size-asian="14pt" style:font-name-complex="Times New Roman1" style:font-size-complex="13.5pt"/>
    </style:style>
    <style:style style:name="T56" style:family="text">
      <style:text-properties fo:color="#000000" loext:opacity="100%" style:font-name="Times New Roman1" fo:font-size="14pt" style:text-underline-style="solid" style:text-underline-width="auto" style:text-underline-color="font-color" officeooo:rsid="015b1dbc" fo:background-color="transparent" loext:char-shading-value="0" style:font-name-asian="標楷體4" style:font-size-asian="14pt" style:font-name-complex="Times New Roman1" style:font-size-complex="13.5pt"/>
    </style:style>
    <style:style style:name="T57" style:family="text">
      <style:text-properties fo:color="#000000" loext:opacity="100%" style:font-name="Times New Roman1" fo:font-size="14pt" style:text-underline-style="solid" style:text-underline-width="auto" style:text-underline-color="font-color" officeooo:rsid="012e006b" fo:background-color="transparent" loext:char-shading-value="0" style:font-name-asian="標楷體4" style:font-size-asian="14pt" style:font-name-complex="Times New Roman1" style:font-size-complex="13.5pt"/>
    </style:style>
    <style:style style:name="T58" style:family="text">
      <style:text-properties fo:color="#000000" loext:opacity="100%" style:font-name="Times New Roman1" fo:font-size="14pt" style:text-underline-style="solid" style:text-underline-width="auto" style:text-underline-color="font-color" officeooo:rsid="015b1dbc" fo:background-color="transparent" loext:char-shading-value="0" style:font-name-asian="標楷體2" style:font-size-asian="14pt" style:font-name-complex="Times New Roman1" style:font-size-complex="13.5pt"/>
    </style:style>
    <style:style style:name="T59" style:family="text">
      <style:text-properties fo:color="#000000" loext:opacity="100%" style:font-name="Times New Roman1" fo:font-size="14pt" style:text-underline-style="solid" style:text-underline-width="auto" style:text-underline-color="font-color" style:font-name-asian="標楷體3" style:font-size-asian="14pt" style:font-name-complex="Times New Roman1" style:font-size-complex="13.5pt"/>
    </style:style>
    <style:style style:name="T60" style:family="text">
      <style:text-properties fo:color="#000000" loext:opacity="100%" style:font-name="Times New Roman1" style:text-underline-style="none" style:font-name-complex="Times New Roman1"/>
    </style:style>
    <style:style style:name="T61" style:family="text">
      <style:text-properties fo:color="#000000" loext:opacity="100%" style:font-name="Times New Roman1" fo:font-size="12pt" fo:font-weight="normal" style:font-name-asian="標楷體4" style:font-size-asian="12pt" style:font-weight-asian="normal" style:font-name-complex="Times New Roman1" style:font-size-complex="12pt"/>
    </style:style>
    <style:style style:name="T62" style:family="text">
      <style:text-properties fo:color="#000000" loext:opacity="100%" style:font-name="Times New Roman1" fo:font-size="12pt" fo:font-weight="normal" officeooo:rsid="00cbcceb" style:font-name-asian="標楷體4" style:font-size-asian="12pt" style:font-weight-asian="normal" style:font-name-complex="Times New Roman1" style:font-size-complex="12pt"/>
    </style:style>
    <style:style style:name="T63" style:family="text">
      <style:text-properties fo:color="#000000" loext:opacity="100%" style:font-name="Times New Roman1" fo:font-size="12pt" style:text-underline-style="solid" style:text-underline-width="auto" style:text-underline-color="font-color" fo:font-weight="normal" officeooo:rsid="00cbcceb" style:font-name-asian="標楷體4" style:font-size-asian="12pt" style:font-weight-asian="normal" style:font-name-complex="Times New Roman1" style:font-size-complex="12pt"/>
    </style:style>
    <style:style style:name="T64" style:family="text">
      <style:text-properties fo:color="#000000" loext:opacity="100%" style:font-name="Times New Roman1" style:font-name-asian="Times New Roman1"/>
    </style:style>
    <style:style style:name="T65" style:family="text">
      <style:text-properties fo:color="#000000" loext:opacity="100%" style:text-line-through-style="none" style:text-line-through-type="none" style:font-name="標楷體4" style:text-underline-mode="continuous" style:text-overline-mode="continuous" style:text-line-through-mode="continuous"/>
    </style:style>
    <style:style style:name="T66" style:family="text">
      <style:text-properties fo:color="#000000" loext:opacity="100%" style:text-line-through-style="none" style:text-line-through-type="none" style:font-name="標楷體4" style:text-underline-mode="continuous" style:text-overline-mode="continuous" style:text-line-through-mode="continuous" style:font-name-asian="Times New Roman1"/>
    </style:style>
    <style:style style:name="T67" style:family="text">
      <style:text-properties fo:color="#000000" loext:opacity="100%" style:text-line-through-style="none" style:text-line-through-type="none" style:font-name="標楷體4" officeooo:rsid="012b5b71" style:text-underline-mode="continuous" style:text-overline-mode="continuous" style:text-line-through-mode="continuous"/>
    </style:style>
    <style:style style:name="T68" style:family="text">
      <style:text-properties fo:color="#000000" loext:opacity="100%" style:text-line-through-style="none" style:text-line-through-type="none" style:font-name="標楷體4" fo:font-size="14pt" style:text-underline-style="none" style:text-underline-mode="continuous" style:text-overline-mode="continuous" style:text-line-through-mode="continuous" style:letter-kerning="true" style:font-name-asian="標楷體4" style:font-size-asian="14pt" style:font-name-complex="Times New Roman1" style:font-size-complex="14pt"/>
    </style:style>
    <style:style style:name="T69" style:family="text">
      <style:text-properties fo:color="#000000" loext:opacity="100%" style:text-line-through-style="none" style:text-line-through-type="none" style:font-name="標楷體4" fo:font-size="14pt" style:text-underline-style="none" style:text-underline-mode="continuous" style:text-overline-mode="continuous" style:text-line-through-mode="continuous" style:letter-kerning="true" fo:background-color="transparent" loext:char-shading-value="0" style:font-name-asian="標楷體4" style:font-size-asian="14pt" style:font-name-complex="Times New Roman1" style:font-size-complex="14pt"/>
    </style:style>
    <style:style style:name="T70" style:family="text">
      <style:text-properties fo:color="#000000" loext:opacity="100%" style:text-line-through-style="none" style:text-line-through-type="none" style:font-name="標楷體4" fo:font-size="14pt" style:text-underline-style="none" style:text-underline-mode="continuous" style:text-overline-mode="continuous" style:text-line-through-mode="continuous" style:font-name-asian="標楷體4" style:font-size-asian="14pt" style:font-name-complex="Times New Roman1" style:font-size-complex="13.5pt"/>
    </style:style>
    <style:style style:name="T71" style:family="text">
      <style:text-properties fo:color="#000000" loext:opacity="100%" style:text-line-through-style="none" style:text-line-through-type="none" style:font-name="標楷體4" fo:font-size="14pt" style:text-underline-style="none" style:text-underline-mode="continuous" style:text-overline-mode="continuous" style:text-line-through-mode="continuous" style:font-name-asian="Times New Roman1" style:font-size-asian="14pt" style:font-name-complex="Times New Roman1" style:font-size-complex="13.5pt"/>
    </style:style>
    <style:style style:name="T72" style:family="text">
      <style:text-properties fo:color="#000000" loext:opacity="100%" style:text-line-through-style="none" style:text-line-through-type="none" style:font-name="標楷體4" fo:font-size="14pt" style:text-underline-style="none" style:font-name-asian="標楷體4" style:font-size-asian="14pt" style:font-name-complex="Times New Roman1" style:font-size-complex="14pt"/>
    </style:style>
    <style:style style:name="T73"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letter-kerning="true" style:font-name-asian="標楷體4" style:font-size-asian="14pt" style:font-name-complex="Times New Roman1" style:font-size-complex="14pt"/>
    </style:style>
    <style:style style:name="T74" style:family="text">
      <style:text-properties fo:color="#000000" loext:opacity="100%" style:text-line-through-style="none" style:text-line-through-type="none" style:font-name="標楷體4" fo:font-size="14pt" style:text-underline-style="solid" style:text-underline-width="auto" style:text-underline-color="font-color" officeooo:rsid="019f0103" style:text-underline-mode="continuous" style:text-overline-mode="continuous" style:text-line-through-mode="continuous" style:letter-kerning="true" style:font-name-asian="標楷體4" style:font-size-asian="14pt" style:font-name-complex="Times New Roman1" style:font-size-complex="14pt"/>
    </style:style>
    <style:style style:name="T75"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letter-kerning="true" fo:background-color="transparent" loext:char-shading-value="0" style:font-name-asian="標楷體4" style:font-size-asian="14pt" style:font-name-complex="Times New Roman1" style:font-size-complex="14pt"/>
    </style:style>
    <style:style style:name="T76"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font-name-asian="標楷體4" style:font-size-asian="14pt" style:font-name-complex="Times New Roman1" style:font-size-complex="14pt"/>
    </style:style>
    <style:style style:name="T77"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font-name-asian="標楷體4" style:font-size-asian="14pt" style:font-name-complex="Times New Roman1" style:font-size-complex="13.5pt"/>
    </style:style>
    <style:style style:name="T78"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font-name-asian="標楷體3" style:font-size-asian="14pt" style:font-name-complex="Times New Roman1" style:font-size-complex="14pt"/>
    </style:style>
    <style:style style:name="T79"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font-name-asian="標楷體3" style:font-size-asian="14pt" style:font-name-complex="Times New Roman1" style:font-size-complex="13.5pt"/>
    </style:style>
    <style:style style:name="T80" style:family="text">
      <style:text-properties fo:color="#000000" loext:opacity="100%" style:text-line-through-style="none" style:text-line-through-type="none" style:font-name="標楷體4" fo:font-size="14pt" style:text-underline-style="solid" style:text-underline-width="auto" style:text-underline-color="font-color" style:text-underline-mode="continuous" style:text-overline-mode="continuous" style:text-line-through-mode="continuous" style:font-name-asian="標楷體2" style:font-size-asian="14pt" style:font-size-complex="14pt"/>
    </style:style>
    <style:style style:name="T81" style:family="text">
      <style:text-properties fo:color="#000000" loext:opacity="100%" style:text-line-through-style="none" style:text-line-through-type="none" style:font-name="標楷體4" fo:font-size="14pt" style:text-underline-style="solid" style:text-underline-width="auto" style:text-underline-color="font-color" style:font-name-asian="標楷體4" style:font-size-asian="14pt" style:font-name-complex="Times New Roman1" style:font-size-complex="14pt"/>
    </style:style>
    <style:style style:name="T82" style:family="text">
      <style:text-properties fo:color="#000000" loext:opacity="100%" style:text-line-through-style="none" style:text-line-through-type="none" style:font-name="標楷體4" fo:font-size="14pt" fo:language="en" fo:country="US" style:text-underline-style="solid" style:text-underline-width="auto" style:text-underline-color="font-color" officeooo:rsid="01266c06"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83" style:family="text">
      <style:text-properties fo:color="#000000" loext:opacity="100%" style:text-line-through-style="none" style:text-line-through-type="none" style:font-name="標楷體4" fo:font-size="14pt" fo:language="en" fo:country="US" style:text-underline-style="solid" style:text-underline-width="auto" style:text-underline-color="font-color" officeooo:rsid="012770ae"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84" style:family="text">
      <style:text-properties fo:color="#000000" loext:opacity="100%" style:text-line-through-style="none" style:text-line-through-type="none" style:font-name="標楷體4" fo:font-size="14pt" fo:language="en" fo:country="US" style:text-underline-style="solid" style:text-underline-width="auto" style:text-underline-color="font-color" officeooo:rsid="01266c06" style:text-underline-mode="continuous" style:text-overline-mode="continuous" style:text-line-through-mode="continuous"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85" style:family="text">
      <style:text-properties fo:color="#000000" loext:opacity="100%" style:text-line-through-style="none" style:text-line-through-type="none" style:font-name="標楷體4" style:text-underline-style="solid" style:text-underline-width="auto" style:text-underline-color="font-color"/>
    </style:style>
    <style:style style:name="T86" style:family="text">
      <style:text-properties fo:color="#000000" loext:opacity="100%" style:text-line-through-style="none" style:text-line-through-type="none" style:font-name="標楷體4" style:text-underline-style="solid" style:text-underline-width="auto" style:text-underline-color="font-color" style:text-underline-mode="continuous" style:text-overline-mode="continuous" style:text-line-through-mode="continuous"/>
    </style:style>
    <style:style style:name="T87" style:family="text">
      <style:text-properties fo:color="#000000" loext:opacity="100%" style:text-line-through-style="none" style:text-line-through-type="none" style:font-name="標楷體4" fo:language="en" fo:country="US" style:text-underline-style="solid" style:text-underline-width="auto" style:text-underline-color="font-color" officeooo:rsid="01266c06" style:letter-kerning="true" fo:background-color="transparent" loext:char-shading-value="0" style:font-name-asian="標楷體4" style:language-asian="zh" style:country-asian="TW" style:font-name-complex="Times New Roman1" style:font-size-complex="14pt" style:language-complex="ar" style:country-complex="SA"/>
    </style:style>
    <style:style style:name="T88" style:family="text">
      <style:text-properties fo:color="#000000" loext:opacity="100%" style:text-line-through-style="none" style:text-line-through-type="none" style:font-name="標楷體4" fo:language="en" fo:country="US" style:text-underline-style="solid" style:text-underline-width="auto" style:text-underline-color="font-color" officeooo:rsid="012770ae" style:letter-kerning="true" fo:background-color="transparent" loext:char-shading-value="0" style:font-name-asian="標楷體4" style:language-asian="zh" style:country-asian="TW" style:font-name-complex="Times New Roman1" style:font-size-complex="14pt" style:language-complex="ar" style:country-complex="SA"/>
    </style:style>
    <style:style style:name="T89" style:family="text">
      <style:text-properties fo:color="#000000" loext:opacity="100%" style:text-line-through-style="none" style:text-line-through-type="none" style:font-name="Times New Roman1" fo:font-size="14pt" style:text-underline-style="none" style:text-underline-mode="continuous" style:text-overline-mode="continuous" style:text-line-through-mode="continuous" style:letter-kerning="true" style:font-name-asian="標楷體4" style:font-size-asian="14pt" style:font-name-complex="Times New Roman1" style:font-size-complex="14pt"/>
    </style:style>
    <style:style style:name="T90" style:family="text">
      <style:text-properties fo:color="#000000" loext:opacity="100%" style:text-line-through-style="none" style:text-line-through-type="none" style:font-name="Times New Roman1" fo:font-size="14pt" style:text-underline-style="none" style:text-underline-mode="continuous" style:text-overline-mode="continuous" style:text-line-through-mode="continuous" style:letter-kerning="true" style:font-name-asian="Times New Roman1" style:font-size-asian="14pt" style:font-name-complex="Times New Roman1" style:font-size-complex="14pt"/>
    </style:style>
    <style:style style:name="T91" style:family="text">
      <style:text-properties fo:color="#000000" loext:opacity="100%" style:text-line-through-style="none" style:text-line-through-type="none" style:font-name="Times New Roman1" fo:font-size="14pt" style:text-underline-style="none" style:text-underline-mode="continuous" style:text-overline-mode="continuous" style:text-line-through-mode="continuous" style:letter-kerning="true" fo:background-color="transparent" loext:char-shading-value="0" style:font-name-asian="Times New Roman1" style:font-size-asian="14pt" style:font-name-complex="Times New Roman1" style:font-size-complex="14pt"/>
    </style:style>
    <style:style style:name="T92" style:family="text">
      <style:text-properties fo:color="#000000" loext:opacity="100%" style:text-line-through-style="none" style:text-line-through-type="none" style:font-name="Times New Roman1" fo:font-size="14pt" style:text-underline-style="none" style:text-underline-mode="continuous" style:text-overline-mode="continuous" style:text-line-through-mode="continuous" style:font-name-asian="Times New Roman1" style:font-size-asian="14pt" style:font-name-complex="Times New Roman1" style:font-size-complex="13.5pt"/>
    </style:style>
    <style:style style:name="T93" style:family="text">
      <style:text-properties fo:color="#000000" loext:opacity="100%" style:text-line-through-style="none" style:text-line-through-type="none" style:font-name="Times New Roman1" fo:font-size="14pt" style:text-underline-style="solid" style:text-underline-width="auto" style:text-underline-color="font-color" style:font-name-asian="標楷體4" style:font-size-asian="14pt" style:font-name-complex="Times New Roman1" style:font-size-complex="13.5pt"/>
    </style:style>
    <style:style style:name="T94"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letter-kerning="true" style:font-name-asian="標楷體4" style:font-size-asian="14pt" style:font-name-complex="Times New Roman1" style:font-size-complex="14pt"/>
    </style:style>
    <style:style style:name="T95" style:family="text">
      <style:text-properties fo:color="#000000" loext:opacity="100%" style:text-line-through-style="none" style:text-line-through-type="none" style:font-name="Times New Roman1" fo:font-size="14pt" style:text-underline-style="solid" style:text-underline-width="auto" style:text-underline-color="font-color" officeooo:rsid="00faac71" style:text-underline-mode="continuous" style:text-overline-mode="continuous" style:text-line-through-mode="continuous" style:letter-kerning="true" style:font-name-asian="標楷體4" style:font-size-asian="14pt" style:font-name-complex="Times New Roman1" style:font-size-complex="14pt"/>
    </style:style>
    <style:style style:name="T96"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letter-kerning="true" style:font-name-asian="Times New Roman1" style:font-size-asian="14pt" style:font-name-complex="Times New Roman1" style:font-size-complex="14pt"/>
    </style:style>
    <style:style style:name="T97"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letter-kerning="true" style:font-name-asian="標楷體2" style:font-size-asian="14pt" style:font-name-complex="Times New Roman1" style:font-size-complex="14pt"/>
    </style:style>
    <style:style style:name="T98"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letter-kerning="true" fo:background-color="transparent" loext:char-shading-value="0" style:font-name-asian="Times New Roman1" style:font-size-asian="14pt" style:font-name-complex="Times New Roman1" style:font-size-complex="14pt"/>
    </style:style>
    <style:style style:name="T99" style:family="text">
      <style:text-properties fo:color="#000000" loext:opacity="100%" style:text-line-through-style="none" style:text-line-through-type="none" style:font-name="Times New Roman1" fo:font-size="14pt" style:text-underline-style="solid" style:text-underline-width="auto" style:text-underline-color="font-color" officeooo:rsid="012b5b71" style:text-underline-mode="continuous" style:text-overline-mode="continuous" style:text-line-through-mode="continuous" fo:background-color="transparent" loext:char-shading-value="0" style:font-name-asian="標楷體4" style:font-size-asian="14pt" style:font-name-complex="Times New Roman1" style:font-size-complex="13.5pt"/>
    </style:style>
    <style:style style:name="T100" style:family="text">
      <style:text-properties fo:color="#000000" loext:opacity="100%" style:text-line-through-style="none" style:text-line-through-type="none" style:font-name="Times New Roman1" fo:font-size="14pt" style:text-underline-style="solid" style:text-underline-width="auto" style:text-underline-color="font-color" officeooo:rsid="00faac71" style:text-underline-mode="continuous" style:text-overline-mode="continuous" style:text-line-through-mode="continuous" fo:background-color="transparent" loext:char-shading-value="0" style:font-name-asian="標楷體4" style:font-size-asian="14pt" style:font-name-complex="Times New Roman1" style:font-size-complex="13.5pt"/>
    </style:style>
    <style:style style:name="T101" style:family="text">
      <style:text-properties fo:color="#000000" loext:opacity="100%" style:text-line-through-style="none" style:text-line-through-type="none" style:font-name="Times New Roman1" fo:font-size="14pt" style:text-underline-style="solid" style:text-underline-width="auto" style:text-underline-color="font-color" officeooo:rsid="012b5b71" style:text-underline-mode="continuous" style:text-overline-mode="continuous" style:text-line-through-mode="continuous" fo:background-color="transparent" loext:char-shading-value="0" style:font-name-asian="標楷體4" style:font-size-asian="14pt" style:font-name-complex="Times New Roman1" style:font-size-complex="14pt"/>
    </style:style>
    <style:style style:name="T102" style:family="text">
      <style:text-properties fo:color="#000000" loext:opacity="100%" style:text-line-through-style="none" style:text-line-through-type="none" style:font-name="Times New Roman1" fo:font-size="14pt" style:text-underline-style="solid" style:text-underline-width="auto" style:text-underline-color="font-color" officeooo:rsid="012b5b71" style:text-underline-mode="continuous" style:text-overline-mode="continuous" style:text-line-through-mode="continuous" fo:background-color="transparent" loext:char-shading-value="0" style:font-name-asian="Times New Roman1" style:font-size-asian="14pt" style:font-name-complex="Times New Roman1" style:font-size-complex="13.5pt"/>
    </style:style>
    <style:style style:name="T103"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font-name-asian="標楷體3" style:font-size-asian="14pt" style:font-name-complex="Times New Roman1" style:font-size-complex="14pt"/>
    </style:style>
    <style:style style:name="T104"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font-name-asian="Times New Roman1" style:font-size-asian="14pt" style:font-name-complex="Times New Roman1" style:font-size-complex="14pt"/>
    </style:style>
    <style:style style:name="T105" style:family="text">
      <style:text-properties fo:color="#000000" loext:opacity="100%" style:text-line-through-style="none" style:text-line-through-type="none" style:font-name="Times New Roman1" fo:font-size="14pt" style:text-underline-style="solid" style:text-underline-width="auto" style:text-underline-color="font-color" style:font-name-asian="Times New Roman1" style:font-size-asian="14pt" style:font-size-complex="14pt"/>
    </style:style>
    <style:style style:name="T106"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Times New Roman1" style:font-size-complex="10pt" style:language-complex="ar" style:country-complex="SA"/>
    </style:style>
    <style:style style:name="T107"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108"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12770ae"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109"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038b3e9"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110"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111"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038b3e9"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112"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style:letter-kerning="true" style:font-name-asian="Times New Roman1" style:font-size-asian="14pt" style:language-asian="zh" style:country-asian="TW" style:font-name-complex="Times New Roman1" style:font-size-complex="10pt" style:language-complex="ar" style:country-complex="SA"/>
    </style:style>
    <style:style style:name="T113"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style:letter-kerning="true" style:font-name-asian="標楷體4" style:font-size-asian="14pt" style:language-asian="zh" style:country-asian="TW" style:font-name-complex="Times New Roman1" style:font-size-complex="13.5pt" style:language-complex="ar" style:country-complex="SA"/>
    </style:style>
    <style:style style:name="T114"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style:text-underline-mode="continuous" style:text-overline-mode="continuous" style:text-line-through-mode="continuous" style:letter-kerning="true" style:font-name-asian="Times New Roman1" style:font-size-asian="14pt" style:language-asian="zh" style:country-asian="TW" style:font-name-complex="Times New Roman1" style:font-size-complex="10pt" style:language-complex="ar" style:country-complex="SA"/>
    </style:style>
    <style:style style:name="T115"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12770ae" style:text-underline-mode="continuous" style:text-overline-mode="continuous" style:text-line-through-mode="continuous"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116"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1266c06" style:text-underline-mode="continuous" style:text-overline-mode="continuous" style:text-line-through-mode="continuous"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117"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officeooo:rsid="012770ae" style:text-underline-mode="continuous" style:text-overline-mode="continuous" style:text-line-through-mode="continuous" style:letter-kerning="true" fo:background-color="transparent" loext:char-shading-value="0" style:font-name-asian="Times New Roman1" style:font-size-asian="14pt" style:language-asian="zh" style:country-asian="TW" style:font-name-complex="Times New Roman1" style:font-size-complex="10pt" style:language-complex="ar" style:country-complex="SA"/>
    </style:style>
    <style:style style:name="T118"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fo:font-weight="normal" style:letter-kerning="true" fo:background-color="transparent" loext:char-shading-value="0" style:font-name-asian="標楷體4" style:font-size-asian="14pt" style:language-asian="zh" style:country-asian="TW" style:font-weight-asian="normal" style:font-name-complex="Times New Roman1" style:font-size-complex="14pt" style:language-complex="ar" style:country-complex="SA" style:font-weight-complex="normal"/>
    </style:style>
    <style:style style:name="T119" style:family="text">
      <style:text-properties fo:color="#000000" loext:opacity="100%" style:text-line-through-style="none" style:text-line-through-type="none" style:font-name="Times New Roman1" fo:font-size="14pt" fo:language="en" fo:country="US" style:text-underline-style="solid" style:text-underline-width="auto" style:text-underline-color="font-color" fo:font-weight="normal" style:letter-kerning="true" fo:background-color="transparent" loext:char-shading-value="0" style:font-name-asian="標楷體4" style:font-size-asian="14pt" style:language-asian="zh" style:country-asian="TW" style:font-weight-asian="normal" style:font-name-complex="Century" style:font-size-complex="12pt" style:language-complex="ar" style:country-complex="SA" style:font-weight-complex="normal"/>
    </style:style>
    <style:style style:name="T120" style:family="text">
      <style:text-properties fo:color="#000000" loext:opacity="100%" style:text-line-through-style="none" style:text-line-through-type="none" style:font-name="Times New Roman1" fo:font-size="14pt" fo:language="en" fo:country="US" style:text-underline-style="none" style:letter-kerning="true" style:font-name-asian="標楷體3" style:font-size-asian="14pt" style:language-asian="zh" style:country-asian="TW" style:font-name-complex="Times New Roman1" style:font-size-complex="10pt" style:language-complex="ar" style:country-complex="SA"/>
    </style:style>
    <style:style style:name="T121" style:family="text">
      <style:text-properties fo:color="#000000" loext:opacity="100%" style:text-line-through-style="none" style:text-line-through-type="none" style:font-name="Times New Roman1" fo:font-size="14pt" fo:language="en" fo:country="US" style:text-underline-style="none" style:letter-kerning="true" style:font-name-asian="Times New Roman1" style:font-size-asian="14pt" style:language-asian="zh" style:country-asian="TW" style:font-name-complex="Times New Roman1" style:font-size-complex="10pt" style:language-complex="ar" style:country-complex="SA"/>
    </style:style>
    <style:style style:name="T122"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66c06" style:letter-kerning="true" fo:background-color="transparent" loext:char-shading-value="0" style:language-asian="zh" style:country-asian="TW" style:font-name-complex="Times New Roman1" style:font-size-complex="14pt" style:language-complex="ar" style:country-complex="SA"/>
    </style:style>
    <style:style style:name="T123"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66c06" style:letter-kerning="true" fo:background-color="transparent" loext:char-shading-value="0" style:language-asian="zh" style:country-asian="TW" style:font-name-complex="Times New Roman1" style:font-size-complex="10pt" style:language-complex="ar" style:country-complex="SA"/>
    </style:style>
    <style:style style:name="T124"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66c06" style:letter-kerning="true" fo:background-color="transparent" loext:char-shading-value="0" style:font-name-asian="Times New Roman1" style:language-asian="zh" style:country-asian="TW" style:font-name-complex="Times New Roman1" style:font-size-complex="14pt" style:language-complex="ar" style:country-complex="SA"/>
    </style:style>
    <style:style style:name="T125"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770ae" style:letter-kerning="true" fo:background-color="transparent" loext:char-shading-value="0" style:font-name-asian="Times New Roman1" style:language-asian="zh" style:country-asian="TW" style:font-name-complex="Times New Roman1" style:font-size-complex="14pt" style:language-complex="ar" style:country-complex="SA"/>
    </style:style>
    <style:style style:name="T126"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038b3e9" style:letter-kerning="true" fo:background-color="transparent" loext:char-shading-value="0" style:font-name-asian="Times New Roman1" style:language-asian="zh" style:country-asian="TW" style:font-name-complex="Times New Roman1" style:font-size-complex="14pt" style:language-complex="ar" style:country-complex="SA"/>
    </style:style>
    <style:style style:name="T127"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66c06" style:letter-kerning="true" fo:background-color="transparent" loext:char-shading-value="0" style:font-name-asian="Times New Roman1" style:language-asian="zh" style:country-asian="TW" style:font-name-complex="Times New Roman1" style:font-size-complex="13.5pt" style:language-complex="ar" style:country-complex="SA"/>
    </style:style>
    <style:style style:name="T128"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66c06" style:letter-kerning="true" fo:background-color="transparent" loext:char-shading-value="0" style:font-name-asian="標楷體4" style:language-asian="zh" style:country-asian="TW" style:font-name-complex="Times New Roman1" style:font-size-complex="14pt" style:language-complex="ar" style:country-complex="SA"/>
    </style:style>
    <style:style style:name="T129"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770ae" style:letter-kerning="true" fo:background-color="transparent" loext:char-shading-value="0" style:font-name-asian="標楷體4" style:language-asian="zh" style:country-asian="TW" style:font-name-complex="Times New Roman1" style:font-size-complex="14pt" style:language-complex="ar" style:country-complex="SA"/>
    </style:style>
    <style:style style:name="T130"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038b3e9" style:letter-kerning="true" fo:background-color="transparent" loext:char-shading-value="0" style:font-name-asian="標楷體4" style:language-asian="zh" style:country-asian="TW" style:font-name-complex="Times New Roman1" style:font-size-complex="14pt" style:language-complex="ar" style:country-complex="SA"/>
    </style:style>
    <style:style style:name="T131"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266c06" style:letter-kerning="true" fo:background-color="transparent" loext:char-shading-value="0" style:font-name-asian="標楷體4" style:language-asian="zh" style:country-asian="TW" style:font-name-complex="Times New Roman1" style:font-size-complex="13.5pt" style:language-complex="ar" style:country-complex="SA"/>
    </style:style>
    <style:style style:name="T132" style:family="text">
      <style:text-properties fo:color="#000000" loext:opacity="100%" style:text-line-through-style="none" style:text-line-through-type="none" style:font-name="Times New Roman1" fo:language="en" fo:country="US" style:text-underline-style="solid" style:text-underline-width="auto" style:text-underline-color="font-color" officeooo:rsid="01d5cbf6" style:text-underline-mode="continuous" style:text-overline-mode="continuous" style:text-line-through-mode="continuous" style:letter-kerning="true" fo:background-color="transparent" loext:char-shading-value="0" style:language-asian="zh" style:country-asian="TW" style:font-name-complex="Times New Roman1" style:language-complex="ar" style:country-complex="SA"/>
    </style:style>
    <style:style style:name="T133" style:family="text">
      <style:text-properties fo:color="#000000" loext:opacity="100%" style:text-line-through-style="none" style:text-line-through-type="none" style:text-position="sub 58%" style:text-underline-mode="continuous" style:text-overline-mode="continuous" style:text-line-through-mode="continuous"/>
    </style:style>
    <style:style style:name="T134" style:family="text">
      <style:text-properties fo:color="#000000" loext:opacity="100%" style:text-line-through-style="none" style:text-line-through-type="none" style:text-position="sub 58%" style:text-underline-mode="continuous" style:text-overline-mode="continuous" style:text-line-through-mode="continuous" style:font-name-asian="Times New Roman1"/>
    </style:style>
    <style:style style:name="T135" style:family="text">
      <style:text-properties fo:color="#000000" loext:opacity="100%" style:text-line-through-style="none" style:text-line-through-type="none" style:text-position="sub 58%"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Times New Roman1" style:font-size-complex="10pt" style:language-complex="ar" style:country-complex="SA"/>
    </style:style>
    <style:style style:name="T136" style:family="text">
      <style:text-properties fo:color="#000000" loext:opacity="100%" style:text-line-through-style="none" style:text-line-through-type="none" style:text-position="sub 58%"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137" style:family="text">
      <style:text-properties fo:color="#000000" loext:opacity="100%" style:text-line-through-style="none" style:text-line-through-type="none" style:text-position="0% 100%" officeooo:rsid="00fc8e10" style:text-underline-mode="continuous" style:text-overline-mode="continuous" style:text-line-through-mode="continuous"/>
    </style:style>
    <style:style style:name="T138" style:family="text">
      <style:text-properties fo:color="#000000" loext:opacity="100%" style:text-line-through-style="none" style:text-line-through-type="none" style:text-position="0% 100%"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Times New Roman1" style:font-size-complex="10pt" style:language-complex="ar" style:country-complex="SA"/>
    </style:style>
    <style:style style:name="T139" style:family="text">
      <style:text-properties fo:color="#000000" loext:opacity="100%" style:text-line-through-style="none" style:text-line-through-type="none" style:text-position="0% 100%" style:font-name="Times New Roman1" fo:font-size="14pt" fo:language="en" fo:country="US" style:text-underline-style="solid" style:text-underline-width="auto" style:text-underline-color="font-color" officeooo:rsid="010e7303" style:letter-kerning="true" style:font-name-asian="標楷體3" style:font-size-asian="14pt" style:language-asian="zh" style:country-asian="TW" style:font-name-complex="Times New Roman1" style:font-size-complex="10pt" style:language-complex="ar" style:country-complex="SA"/>
    </style:style>
    <style:style style:name="T140" style:family="text">
      <style:text-properties fo:color="#000000" loext:opacity="100%" style:text-line-through-style="none" style:text-line-through-type="none" style:text-position="0% 100%"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MS Mincho" style:font-size-complex="14pt" style:language-complex="ar" style:country-complex="SA"/>
    </style:style>
    <style:style style:name="T141" style:family="text">
      <style:text-properties fo:color="#000000" loext:opacity="100%" style:text-line-through-style="none" style:text-line-through-type="none" style:text-position="0% 100%" style:font-name="Times New Roman1" fo:font-size="14pt" fo:language="en" fo:country="US" style:text-underline-style="solid" style:text-underline-width="auto" style:text-underline-color="font-color" style:letter-kerning="true" style:font-name-asian="Times New Roman1" style:font-size-asian="14pt" style:language-asian="zh" style:country-asian="TW" style:font-name-complex="Times New Roman1" style:font-size-complex="10pt" style:language-complex="ar" style:country-complex="SA"/>
    </style:style>
    <style:style style:name="T142" style:family="text">
      <style:text-properties fo:color="#000000" loext:opacity="100%" style:text-line-through-style="none" style:text-line-through-type="none" style:text-underline-mode="continuous" style:text-overline-mode="continuous" style:text-line-through-mode="continuous"/>
    </style:style>
    <style:style style:name="T143" style:family="text">
      <style:text-properties fo:color="#000000" loext:opacity="100%" style:text-line-through-style="none" style:text-line-through-type="none" style:text-underline-mode="continuous" style:text-overline-mode="continuous" style:text-line-through-mode="continuous" style:font-name-asian="Times New Roman1"/>
    </style:style>
    <style:style style:name="T144" style:family="text">
      <style:text-properties fo:color="#000000" loext:opacity="100%" style:text-line-through-style="none" style:text-line-through-type="none" officeooo:rsid="012b5b71" style:text-underline-mode="continuous" style:text-overline-mode="continuous" style:text-line-through-mode="continuous" style:font-name-asian="Times New Roman1"/>
    </style:style>
    <style:style style:name="T145" style:family="text">
      <style:text-properties fo:color="#000000" loext:opacity="100%" style:text-line-through-style="none" style:text-line-through-type="none" officeooo:rsid="00fbdb39" style:text-underline-mode="continuous" style:text-overline-mode="continuous" style:text-line-through-mode="continuous"/>
    </style:style>
    <style:style style:name="T146" style:family="text">
      <style:text-properties fo:color="#000000" loext:opacity="100%" style:text-line-through-style="none" style:text-line-through-type="none" officeooo:rsid="00fc8e10" style:text-underline-mode="continuous" style:text-overline-mode="continuous" style:text-line-through-mode="continuous"/>
    </style:style>
    <style:style style:name="T147" style:family="text">
      <style:text-properties fo:color="#000000" loext:opacity="100%" style:text-line-through-style="none" style:text-line-through-type="none" officeooo:rsid="012b5b71" style:text-underline-mode="continuous" style:text-overline-mode="continuous" style:text-line-through-mode="continuous"/>
    </style:style>
    <style:style style:name="T148" style:family="text">
      <style:text-properties fo:color="#000000" loext:opacity="100%" style:text-line-through-style="none" style:text-line-through-type="none" officeooo:rsid="015b1dbc" style:text-underline-mode="continuous" style:text-overline-mode="continuous" style:text-line-through-mode="continuous"/>
    </style:style>
    <style:style style:name="T149" style:family="text">
      <style:text-properties fo:color="#000000" loext:opacity="100%" style:text-line-through-style="none" style:text-line-through-type="none" style:font-name="標楷體" fo:font-size="14pt" style:text-underline-style="solid" style:text-underline-width="auto" style:text-underline-color="font-color" officeooo:rsid="019f0103" style:text-underline-mode="continuous" style:text-overline-mode="continuous" style:text-line-through-mode="continuous" style:letter-kerning="true" style:font-name-asian="標楷體4" style:font-size-asian="14pt" style:font-name-complex="Times New Roman1" style:font-size-complex="14pt"/>
    </style:style>
    <style:style style:name="T150" style:family="text">
      <style:text-properties fo:color="#000000" loext:opacity="100%" style:text-line-through-style="none" style:text-line-through-type="none" style:font-name="Times New Roman2" fo:font-size="14pt" fo:language="en" fo:country="US" fo:font-style="normal" style:text-underline-style="solid" style:text-underline-width="auto" style:text-underline-color="font-color" fo:font-weight="normal" style:text-underline-mode="continuous" style:text-overline-mode="continuous" style:text-line-through-mode="continuous" style:letter-kerning="true" style:font-name-asian="標楷體5" style:font-size-asian="14pt" style:language-asian="zh" style:country-asian="TW" style:font-style-asian="normal" style:font-weight-asian="normal" style:font-name-complex="標楷體3" style:font-size-complex="12pt" style:language-complex="ar" style:country-complex="SA"/>
    </style:style>
    <style:style style:name="T151" style:family="text">
      <style:text-properties fo:color="#000000" loext:opacity="100%" style:text-line-through-style="none" style:text-line-through-type="none" style:font-name="Times New Roman2" fo:font-size="14pt" fo:language="en" fo:country="US" fo:font-style="normal" style:text-underline-style="solid" style:text-underline-width="auto" style:text-underline-color="font-color" fo:font-weight="normal" officeooo:rsid="012aca05" style:text-underline-mode="continuous" style:text-overline-mode="continuous" style:text-line-through-mode="continuous" style:letter-kerning="true" style:font-name-asian="標楷體5" style:font-size-asian="14pt" style:language-asian="zh" style:country-asian="TW" style:font-style-asian="normal" style:font-weight-asian="normal" style:font-name-complex="標楷體3" style:font-size-complex="12pt" style:language-complex="ar" style:country-complex="SA"/>
    </style:style>
    <style:style style:name="T152" style:family="text">
      <style:text-properties fo:color="#000000" loext:opacity="100%" style:text-line-through-style="none" style:text-line-through-type="none" style:font-name="Times New Roman2" fo:font-size="14pt" fo:language="en" fo:country="US" fo:font-style="normal" style:text-underline-style="solid" style:text-underline-width="auto" style:text-underline-color="font-color" fo:font-weight="normal" style:text-underline-mode="continuous" style:text-overline-mode="continuous" style:text-line-through-mode="continuous" style:letter-kerning="true" style:font-name-asian="Times New Roman1" style:font-size-asian="14pt" style:language-asian="zh" style:country-asian="TW" style:font-style-asian="normal" style:font-weight-asian="normal" style:font-name-complex="標楷體3" style:font-size-complex="12pt" style:language-complex="ar" style:country-complex="SA"/>
    </style:style>
    <style:style style:name="T153" style:family="text">
      <style:text-properties fo:color="#000000" loext:opacity="100%" style:text-line-through-style="none" style:text-line-through-type="none" style:font-name="Times New Roman" fo:font-size="14pt" fo:language="en" fo:country="US" style:text-underline-style="solid" style:text-underline-width="auto" style:text-underline-color="font-color" officeooo:rsid="012770ae" style:text-underline-mode="continuous" style:text-overline-mode="continuous" style:text-line-through-mode="continuous"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154" style:family="text">
      <style:text-properties fo:color="#000000" loext:opacity="100%" style:text-line-through-style="none" style:text-line-through-type="none" fo:font-size="14pt" style:text-underline-style="solid" style:text-underline-width="auto" style:text-underline-color="font-color" style:font-name-asian="標楷體4" style:font-size-asian="14pt" style:font-size-complex="14pt"/>
    </style:style>
    <style:style style:name="T155" style:family="text">
      <style:text-properties fo:color="#000000" loext:opacity="100%" style:text-line-through-style="none" style:text-line-through-type="none" fo:font-size="14pt" style:text-underline-style="solid" style:text-underline-width="auto" style:text-underline-color="font-color" officeooo:rsid="012b5b71" style:text-underline-mode="continuous" style:text-overline-mode="continuous" style:text-line-through-mode="continuous" fo:background-color="transparent" loext:char-shading-value="0" style:font-name-asian="標楷體2" style:font-size-asian="14pt" style:font-size-complex="14pt"/>
    </style:style>
    <style:style style:name="T156" style:family="text">
      <style:text-properties fo:color="#000000" loext:opacity="100%" style:text-line-through-style="none" style:text-line-through-type="none" fo:font-size="14pt" style:text-underline-style="solid" style:text-underline-width="auto" style:text-underline-color="font-color" style:font-name-asian="標楷體3" style:font-size-asian="14pt"/>
    </style:style>
    <style:style style:name="T157" style:family="text">
      <style:text-properties fo:color="#000000" loext:opacity="100%" style:text-line-through-style="none" style:text-line-through-type="none" fo:font-size="14pt" style:text-underline-style="solid" style:text-underline-width="auto" style:text-underline-color="font-color" officeooo:rsid="011af516" style:font-name-asian="標楷體3" style:font-size-asian="14pt"/>
    </style:style>
    <style:style style:name="T158" style:family="text">
      <style:text-properties fo:color="#000000" loext:opacity="100%" style:text-line-through-style="none" style:text-line-through-type="none" fo:font-size="14pt" style:text-underline-style="solid" style:text-underline-width="auto" style:text-underline-color="font-color" officeooo:rsid="011af516" style:font-size-asian="14pt"/>
    </style:style>
    <style:style style:name="T159" style:family="text">
      <style:text-properties fo:color="#000000" loext:opacity="100%" style:text-line-through-style="none" style:text-line-through-type="none" fo:font-size="14pt" style:text-underline-style="none" style:font-name-asian="標楷體3" style:font-size-asian="14pt"/>
    </style:style>
    <style:style style:name="T160" style:family="text">
      <style:text-properties fo:color="#000000" loext:opacity="100%" style:text-line-through-style="none" style:text-line-through-type="none" style:text-underline-style="solid" style:text-underline-width="auto" style:text-underline-color="font-color" officeooo:rsid="00fc8e10" style:text-underline-mode="continuous" style:text-overline-mode="continuous" style:text-line-through-mode="continuous"/>
    </style:style>
    <style:style style:name="T161" style:family="text">
      <style:text-properties fo:color="#000000" loext:opacity="100%" style:text-line-through-style="none" style:text-line-through-type="none" style:font-name="Times New Roman1" fo:font-size="14pt" style:text-underline-style="solid" style:text-underline-width="auto" style:text-underline-color="font-color" officeooo:rsid="011af516" style:font-name-asian="Times New Roman1" style:font-size-asian="14pt"/>
    </style:style>
    <style:style style:name="T162" style:family="text">
      <style:text-properties fo:color="#000000" loext:opacity="100%" style:text-line-through-style="none" style:text-line-through-type="none" style:font-name="Times New Roman1" fo:font-size="14pt" style:text-underline-style="solid" style:text-underline-width="auto" style:text-underline-color="font-color" style:text-underline-mode="continuous" style:text-overline-mode="continuous" style:text-line-through-mode="continuous" style:letter-kerning="true" style:font-name-asian="Times New Roman1" style:font-size-asian="14pt" style:font-name-complex="Times New Roman1" style:font-size-complex="14pt"/>
    </style:style>
    <style:style style:name="T163" style:family="text">
      <style:text-properties fo:color="#000000" loext:opacity="100%" style:text-line-through-style="none" style:text-line-through-type="none" style:font-name="Times New Roman1" fo:font-size="14pt" style:text-underline-style="none" style:text-underline-mode="continuous" style:text-overline-mode="continuous" style:text-line-through-mode="continuous" style:letter-kerning="true" style:font-name-asian="Times New Roman1" style:font-size-asian="14pt" style:font-name-complex="Times New Roman1" style:font-size-complex="14pt"/>
    </style:style>
    <style:style style:name="T164" style:family="text">
      <style:text-properties fo:color="#000000" loext:opacity="100%" style:font-name="標楷體4"/>
    </style:style>
    <style:style style:name="T165" style:family="text">
      <style:text-properties fo:color="#000000" loext:opacity="100%" style:font-name="標楷體4" fo:font-size="14pt" style:text-underline-style="none" style:font-name-asian="標楷體4" style:font-size-asian="14pt" style:font-name-complex="Times New Roman1" style:font-size-complex="14pt"/>
    </style:style>
    <style:style style:name="T166" style:family="text">
      <style:text-properties fo:color="#000000" loext:opacity="100%" style:font-name="標楷體4" fo:font-size="14pt" style:text-underline-style="none" style:font-name-asian="標楷體4" style:font-size-asian="14pt" style:font-name-complex="Times New Roman1" style:font-size-complex="13.5pt"/>
    </style:style>
    <style:style style:name="T167" style:family="text">
      <style:text-properties fo:color="#000000" loext:opacity="100%" style:font-name="標楷體4" fo:font-size="14pt" style:text-underline-style="none" style:font-name-asian="Times New Roman1" style:font-size-asian="14pt" style:font-name-complex="Times New Roman1" style:font-size-complex="14pt"/>
    </style:style>
    <style:style style:name="T168" style:family="text">
      <style:text-properties fo:color="#000000" loext:opacity="100%" style:font-name="標楷體4" fo:font-size="14pt" style:text-underline-style="none" style:font-name-asian="Times New Roman1" style:font-size-asian="14pt" style:font-name-complex="Times New Roman1" style:font-size-complex="13.5pt"/>
    </style:style>
    <style:style style:name="T169" style:family="text">
      <style:text-properties fo:color="#000000" loext:opacity="100%" style:font-name="標楷體4" fo:font-size="14pt" style:text-underline-style="none" style:font-name-asian="標楷體3" style:font-size-asian="14pt"/>
    </style:style>
    <style:style style:name="T170" style:family="text">
      <style:text-properties fo:color="#000000" loext:opacity="100%" style:font-name="標楷體4" fo:font-size="14pt" style:font-name-asian="標楷體4" style:font-size-asian="14pt" style:font-size-complex="14pt"/>
    </style:style>
    <style:style style:name="T171" style:family="text">
      <style:text-properties fo:color="#000000" loext:opacity="100%" style:font-name="標楷體4" fo:font-size="14pt" style:text-underline-style="solid" style:text-underline-width="auto" style:text-underline-color="font-color" style:font-name-asian="標楷體2" style:font-size-asian="14pt" style:font-size-complex="14pt"/>
    </style:style>
    <style:style style:name="T172" style:family="text">
      <style:text-properties fo:color="#000000" loext:opacity="100%" style:font-name="標楷體4" fo:font-size="14pt" style:text-underline-style="solid" style:text-underline-width="auto" style:text-underline-color="font-color" style:font-name-asian="標楷體4" style:font-size-asian="14pt" style:font-name-complex="Times New Roman1" style:font-size-complex="13.5pt"/>
    </style:style>
    <style:style style:name="T173" style:family="text">
      <style:text-properties fo:color="#000000" loext:opacity="100%" style:font-name="標楷體4" fo:font-size="14pt" style:text-underline-style="solid" style:text-underline-width="auto" style:text-underline-color="font-color" style:font-name-asian="標楷體4" style:font-size-asian="14pt" style:font-name-complex="Times New Roman1" style:font-size-complex="14pt"/>
    </style:style>
    <style:style style:name="T174" style:family="text">
      <style:text-properties fo:color="#000000" loext:opacity="100%" style:font-name="標楷體4" fo:font-size="14pt" style:text-underline-style="solid" style:text-underline-width="auto" style:text-underline-color="font-color" style:font-name-asian="標楷體4" style:font-size-asian="14pt" style:font-size-complex="14pt"/>
    </style:style>
    <style:style style:name="T175" style:family="text">
      <style:text-properties fo:color="#000000" loext:opacity="100%" style:font-name="標楷體4" fo:font-size="14pt" style:text-underline-style="solid" style:text-underline-width="auto" style:text-underline-color="font-color" fo:background-color="transparent" loext:char-shading-value="0" style:font-name-asian="標楷體4" style:font-size-asian="14pt" style:font-name-complex="Times New Roman1" style:font-size-complex="13.5pt"/>
    </style:style>
    <style:style style:name="T176" style:family="text">
      <style:text-properties fo:color="#000000" loext:opacity="100%" style:font-name="標楷體4" fo:font-size="14pt" style:text-underline-style="solid" style:text-underline-width="auto" style:text-underline-color="font-color" officeooo:rsid="0116ee6f" fo:background-color="transparent" loext:char-shading-value="0" style:font-name-asian="標楷體4" style:font-size-asian="14pt" style:font-name-complex="Times New Roman1" style:font-size-complex="13.5pt"/>
    </style:style>
    <style:style style:name="T177" style:family="text">
      <style:text-properties fo:color="#000000" loext:opacity="100%" style:font-name="標楷體4" style:text-underline-style="solid" style:text-underline-width="auto" style:text-underline-color="font-color"/>
    </style:style>
    <style:style style:name="T178" style:family="text">
      <style:text-properties fo:color="#000000" loext:opacity="100%" fo:font-size="14pt" style:font-name-asian="標楷體4" style:font-size-asian="14pt" style:font-size-complex="14pt"/>
    </style:style>
    <style:style style:name="T179" style:family="text">
      <style:text-properties fo:color="#000000" loext:opacity="100%" fo:font-size="14pt" style:text-underline-style="none" style:font-name-asian="標楷體3" style:font-size-asian="14pt"/>
    </style:style>
    <style:style style:name="T180" style:family="text">
      <style:text-properties fo:color="#000000" loext:opacity="100%" fo:font-size="14pt" style:text-underline-style="none" officeooo:rsid="00f8a7d1" style:font-name-asian="標楷體3" style:font-size-asian="14pt"/>
    </style:style>
    <style:style style:name="T181" style:family="text">
      <style:text-properties fo:color="#000000" loext:opacity="100%" fo:font-size="14pt" style:text-underline-style="none" officeooo:rsid="00f983d1" style:font-name-asian="標楷體3" style:font-size-asian="14pt"/>
    </style:style>
    <style:style style:name="T182" style:family="text">
      <style:text-properties fo:color="#000000" loext:opacity="100%" fo:font-size="14pt" style:text-underline-style="none" officeooo:rsid="00fc8e10" style:font-name-asian="標楷體3" style:font-size-asian="14pt"/>
    </style:style>
    <style:style style:name="T183" style:family="text">
      <style:text-properties fo:color="#000000" loext:opacity="100%" fo:font-size="14pt" style:text-underline-style="none" style:font-name-asian="Times New Roman1" style:font-size-asian="14pt"/>
    </style:style>
    <style:style style:name="T184" style:family="text">
      <style:text-properties fo:color="#000000" loext:opacity="100%" fo:font-size="14pt" style:text-underline-style="none" style:font-size-asian="14pt"/>
    </style:style>
    <style:style style:name="T185" style:family="text">
      <style:text-properties fo:color="#000000" loext:opacity="100%" fo:font-size="14pt" style:text-underline-style="solid" style:text-underline-width="auto" style:text-underline-color="font-color" style:font-name-asian="標楷體2" style:font-size-asian="14pt" style:font-size-complex="14pt"/>
    </style:style>
    <style:style style:name="T186" style:family="text">
      <style:text-properties fo:color="#000000" loext:opacity="100%" fo:font-size="14pt" style:text-underline-style="solid" style:text-underline-width="auto" style:text-underline-color="font-color" style:font-name-asian="標楷體4" style:font-size-asian="14pt" style:font-size-complex="14pt"/>
    </style:style>
    <style:style style:name="T187" style:family="text">
      <style:text-properties fo:color="#000000" loext:opacity="100%" fo:font-size="14pt" style:text-underline-style="solid" style:text-underline-width="auto" style:text-underline-color="font-color" style:font-name-asian="標楷體3" style:font-size-asian="14pt"/>
    </style:style>
    <style:style style:name="T188" style:family="text">
      <style:text-properties fo:color="#000000" loext:opacity="100%" fo:font-size="14pt" style:text-underline-style="solid" style:text-underline-width="auto" style:text-underline-color="font-color" style:font-name-asian="標楷體3" style:font-size-asian="14pt" style:font-size-complex="14pt"/>
    </style:style>
    <style:style style:name="T189" style:family="text">
      <style:text-properties fo:color="#000000" loext:opacity="100%" fo:font-size="14pt" style:text-underline-style="solid" style:text-underline-width="auto" style:text-underline-color="font-color" style:font-size-asian="14pt" style:font-size-complex="14pt"/>
    </style:style>
    <style:style style:name="T190" style:family="text">
      <style:text-properties fo:color="#000000" loext:opacity="100%" fo:font-size="14pt" style:font-name-asian="標楷體2" style:font-size-asian="14pt" style:font-size-complex="14pt"/>
    </style:style>
    <style:style style:name="T191" style:family="text">
      <style:text-properties fo:color="#000000" loext:opacity="100%" fo:font-size="14pt" fo:font-style="italic" style:text-underline-style="none" style:font-name-asian="標楷體3" style:font-size-asian="14pt" style:font-style-asian="italic" style:font-style-complex="italic"/>
    </style:style>
    <style:style style:name="T192" style:family="text">
      <style:text-properties fo:color="#000000" loext:opacity="100%" style:text-underline-style="none" style:font-name-complex="Times New Roman1" style:font-size-complex="13.5pt"/>
    </style:style>
    <style:style style:name="T193" style:family="text">
      <style:text-properties fo:color="#000000" loext:opacity="100%" officeooo:rsid="00f750bc"/>
    </style:style>
    <style:style style:name="T194" style:family="text">
      <style:text-properties fo:color="#000000" loext:opacity="100%" style:font-name-asian="Times New Roman1"/>
    </style:style>
    <style:style style:name="T195" style:family="text">
      <style:text-properties fo:color="#000000" loext:opacity="100%" officeooo:rsid="00f750bc" style:font-name-asian="Times New Roman1"/>
    </style:style>
    <style:style style:name="T196" style:family="text">
      <style:text-properties fo:color="#000000" loext:opacity="100%" style:text-line-through-style="solid" style:text-line-through-type="single" style:font-name="Times New Roman1" fo:font-size="12pt" style:text-underline-style="solid" style:text-underline-width="auto" style:text-underline-color="font-color" fo:font-weight="normal" officeooo:rsid="00cbcceb" style:font-name-asian="標楷體4" style:font-size-asian="12pt" style:font-weight-asian="normal" style:font-name-complex="Times New Roman1" style:font-size-complex="12pt"/>
    </style:style>
    <style:style style:name="T197" style:family="text">
      <style:text-properties fo:color="#000000" loext:opacity="100%" style:text-line-through-style="solid" style:text-line-through-type="single" style:font-name="Times New Roman1" fo:font-size="14pt" style:text-underline-style="none" style:font-name-asian="標楷體4" style:font-size-asian="14pt" style:font-name-complex="Times New Roman1" style:font-size-complex="14pt"/>
    </style:style>
    <style:style style:name="T198" style:family="text">
      <style:text-properties fo:color="#000000" loext:opacity="100%" style:text-line-through-style="solid" style:text-line-through-type="single" style:font-name="Times New Roman1" fo:font-size="14pt" style:text-underline-style="none" officeooo:rsid="01057e4e" style:font-name-asian="標楷體4" style:font-size-asian="14pt" style:font-name-complex="Times New Roman1" style:font-size-complex="14pt"/>
    </style:style>
    <style:style style:name="T199" style:family="text">
      <style:text-properties fo:color="#000000" loext:opacity="100%" style:text-line-through-style="solid" style:text-line-through-type="single" style:font-name="Times New Roman1" fo:font-size="14pt" style:text-underline-style="none" style:font-name-asian="標楷體4" style:font-size-asian="14pt" style:font-name-complex="Times New Roman1" style:font-size-complex="13.5pt"/>
    </style:style>
    <style:style style:name="T200" style:family="text">
      <style:text-properties fo:color="#000000" loext:opacity="100%" style:text-line-through-style="solid" style:text-line-through-type="single" style:font-name="Times New Roman1" fo:font-size="14pt" style:text-underline-style="none" style:font-name-asian="Times New Roman1" style:font-size-asian="14pt"/>
    </style:style>
    <style:style style:name="T201" style:family="text">
      <style:text-properties fo:color="#000000" loext:opacity="100%" style:text-line-through-style="solid" style:text-line-through-type="single" style:font-name="Times New Roman1" fo:font-size="14pt" style:text-underline-style="none" style:font-name-asian="Times New Roman1" style:font-size-asian="14pt" style:font-name-complex="Times New Roman1" style:font-size-complex="13.5pt"/>
    </style:style>
    <style:style style:name="T202" style:family="text">
      <style:text-properties fo:color="#000000" loext:opacity="100%" style:text-line-through-style="solid" style:text-line-through-type="single" style:font-name="Times New Roman1" fo:font-size="14pt" style:text-underline-style="none" style:font-name-asian="標楷體3" style:font-size-asian="14pt" style:font-name-complex="Times New Roman1" style:font-size-complex="13.5pt"/>
    </style:style>
    <style:style style:name="T203" style:family="text">
      <style:text-properties fo:color="#000000" loext:opacity="100%" style:text-line-through-style="solid" style:text-line-through-type="single" style:font-name="Times New Roman1" fo:font-size="14pt" fo:language="en" fo:country="US" style:text-underline-style="none" style:letter-kerning="true" style:font-name-asian="標楷體3" style:font-size-asian="14pt" style:language-asian="zh" style:country-asian="TW" style:font-name-complex="Times New Roman1" style:font-size-complex="10pt" style:language-complex="ar" style:country-complex="SA"/>
    </style:style>
    <style:style style:name="T204" style:family="text">
      <style:text-properties fo:color="#000000" loext:opacity="100%" style:text-line-through-style="solid" style:text-line-through-type="single" style:font-name="Times New Roman1" fo:font-size="14pt" fo:language="en" fo:country="US" style:text-underline-style="none" style:letter-kerning="true" style:font-name-asian="Times New Roman1" style:font-size-asian="14pt" style:language-asian="zh" style:country-asian="TW" style:font-name-complex="Times New Roman1" style:font-size-complex="10pt" style:language-complex="ar" style:country-complex="SA"/>
    </style:style>
    <style:style style:name="T205" style:family="text">
      <style:text-properties fo:color="#000000" loext:opacity="100%" style:text-line-through-style="solid" style:text-line-through-type="single" style:font-name="Times New Roman1" fo:font-size="14pt" fo:language="en" fo:country="US" style:text-underline-style="none" officeooo:rsid="01266c06" style:letter-kerning="true" fo:background-color="transparent" loext:char-shading-value="0" style:font-name-asian="標楷體2" style:font-size-asian="14pt" style:language-asian="zh" style:country-asian="TW" style:font-name-complex="Times New Roman1" style:font-size-complex="14pt" style:language-complex="ar" style:country-complex="SA"/>
    </style:style>
    <style:style style:name="T206" style:family="text">
      <style:text-properties fo:color="#000000" loext:opacity="100%" style:text-line-through-style="solid" style:text-line-through-type="single"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2" style:font-size-asian="14pt" style:language-asian="zh" style:country-asian="TW" style:font-name-complex="Times New Roman1" style:font-size-complex="14pt" style:language-complex="ar" style:country-complex="SA"/>
    </style:style>
    <style:style style:name="T207" style:family="text">
      <style:text-properties fo:color="#000000" loext:opacity="100%" style:text-line-through-style="solid" style:text-line-through-type="single" style:font-name="Times New Roman1" fo:font-size="14pt" style:font-name-asian="標楷體4" style:font-size-asian="14pt" style:font-size-complex="14pt"/>
    </style:style>
    <style:style style:name="T208" style:family="text">
      <style:text-properties fo:color="#000000" loext:opacity="100%" style:text-line-through-style="solid" style:text-line-through-type="single" style:font-name="Times New Roman1" fo:font-size="14pt" officeooo:rsid="0121e3da" style:font-name-asian="標楷體4" style:font-size-asian="14pt" style:font-size-complex="14pt"/>
    </style:style>
    <style:style style:name="T209" style:family="text">
      <style:text-properties fo:color="#000000" loext:opacity="100%" style:text-line-through-style="solid" style:text-line-through-type="single" style:font-name="Times New Roman1" fo:font-size="14pt" style:font-name-asian="Times New Roman1" style:font-size-asian="14pt" style:font-size-complex="14pt"/>
    </style:style>
    <style:style style:name="T210" style:family="text">
      <style:text-properties fo:color="#000000" loext:opacity="100%" style:text-line-through-style="solid" style:text-line-through-type="single" style:font-name="標楷體4"/>
    </style:style>
    <style:style style:name="T211" style:family="text">
      <style:text-properties fo:color="#000000" loext:opacity="100%" style:text-line-through-style="solid" style:text-line-through-type="single" style:font-name="標楷體4" fo:font-size="14pt" style:text-underline-style="none" style:font-name-asian="標楷體4" style:font-size-asian="14pt" style:font-name-complex="Times New Roman1" style:font-size-complex="13.5pt"/>
    </style:style>
    <style:style style:name="T212" style:family="text">
      <style:text-properties fo:color="#000000" loext:opacity="100%" style:text-line-through-style="solid" style:text-line-through-type="single" style:font-name="標楷體4" fo:font-size="14pt" style:text-underline-style="none" style:font-name-asian="標楷體4" style:font-size-asian="14pt" style:font-name-complex="Times New Roman1" style:font-size-complex="14pt"/>
    </style:style>
    <style:style style:name="T213" style:family="text">
      <style:text-properties fo:color="#000000" loext:opacity="100%" style:text-line-through-style="solid" style:text-line-through-type="single" style:font-name="標楷體4" fo:font-size="14pt" style:text-underline-style="none" style:font-name-asian="標楷體4" style:font-size-asian="14pt" style:font-size-complex="14pt"/>
    </style:style>
    <style:style style:name="T214" style:family="text">
      <style:text-properties fo:color="#000000" loext:opacity="100%" style:text-line-through-style="solid" style:text-line-through-type="single" style:font-name="標楷體4" fo:font-size="14pt" style:text-underline-style="none" officeooo:rsid="011af516" style:font-name-asian="標楷體4" style:font-size-asian="14pt" style:font-size-complex="14pt"/>
    </style:style>
    <style:style style:name="T215" style:family="text">
      <style:text-properties fo:color="#000000" loext:opacity="100%" style:text-line-through-style="solid" style:text-line-through-type="single" style:font-name="標楷體4" fo:font-size="14pt" style:text-underline-style="none" officeooo:rsid="011af516" style:font-name-asian="標楷體4" style:font-size-asian="14pt"/>
    </style:style>
    <style:style style:name="T216" style:family="text">
      <style:text-properties fo:color="#000000" loext:opacity="100%" style:text-line-through-style="solid" style:text-line-through-type="single" style:font-name="標楷體4" fo:font-size="14pt" style:text-underline-style="none" style:font-name-asian="Times New Roman1" style:font-size-asian="14pt" style:font-name-complex="Times New Roman1" style:font-size-complex="14pt"/>
    </style:style>
    <style:style style:name="T217" style:family="text">
      <style:text-properties fo:color="#000000" loext:opacity="100%" style:text-line-through-style="solid" style:text-line-through-type="single" style:font-name="標楷體4" fo:font-size="14pt" style:text-underline-style="none" style:text-underline-mode="continuous" style:text-overline-mode="continuous" style:text-line-through-mode="continuous" style:letter-kerning="true" style:font-name-asian="標楷體4" style:font-size-asian="14pt" style:font-name-complex="Times New Roman1" style:font-size-complex="14pt"/>
    </style:style>
    <style:style style:name="T218" style:family="text">
      <style:text-properties fo:color="#000000" loext:opacity="100%" style:text-line-through-style="solid" style:text-line-through-type="single" style:font-name="標楷體4" fo:font-size="14pt" style:text-underline-style="none" style:text-underline-mode="continuous" style:text-overline-mode="continuous" style:text-line-through-mode="continuous" style:font-name-asian="標楷體4" style:font-size-asian="14pt" style:font-name-complex="Times New Roman1" style:font-size-complex="13.5pt"/>
    </style:style>
    <style:style style:name="T219" style:family="text">
      <style:text-properties fo:color="#000000" loext:opacity="100%" style:text-line-through-style="solid" style:text-line-through-type="single" style:font-name="標楷體4" fo:font-size="14pt" style:text-underline-style="none" style:text-underline-mode="continuous" style:text-overline-mode="continuous" style:text-line-through-mode="continuous" style:font-name-asian="標楷體3" style:font-size-asian="14pt" style:font-name-complex="Times New Roman1" style:font-size-complex="13.5pt"/>
    </style:style>
    <style:style style:name="T220" style:family="text">
      <style:text-properties fo:color="#000000" loext:opacity="100%" style:text-line-through-style="solid" style:text-line-through-type="single" style:font-name="標楷體4" fo:font-size="14pt" style:font-name-asian="標楷體4" style:font-size-asian="14pt" style:font-size-complex="14pt"/>
    </style:style>
    <style:style style:name="T221" style:family="text">
      <style:text-properties fo:color="#000000" loext:opacity="100%" style:text-line-through-style="solid" style:text-line-through-type="single" style:font-name="標楷體4" style:text-underline-mode="continuous" style:text-overline-mode="continuous" style:text-line-through-mode="continuous"/>
    </style:style>
    <style:style style:name="T222" style:family="text">
      <style:text-properties fo:color="#000000" loext:opacity="100%" style:text-line-through-style="solid" style:text-line-through-type="single" style:font-name="標楷體4" fo:background-color="transparent" loext:char-shading-value="0"/>
    </style:style>
    <style:style style:name="T223" style:family="text">
      <style:text-properties fo:color="#000000" loext:opacity="100%" style:text-line-through-style="solid" style:text-line-through-type="single" fo:font-size="14pt" style:font-name-asian="標楷體4" style:font-size-asian="14pt" style:font-size-complex="14pt"/>
    </style:style>
    <style:style style:name="T224" style:family="text">
      <style:text-properties fo:color="#000000" loext:opacity="100%" style:text-line-through-style="solid" style:text-line-through-type="single" fo:font-size="14pt" style:text-underline-style="none" style:font-name-asian="標楷體3" style:font-size-asian="14pt"/>
    </style:style>
    <style:style style:name="T225" style:family="text">
      <style:text-properties fo:color="#000000" loext:opacity="100%" style:text-line-through-style="solid" style:text-line-through-type="single" fo:font-size="14pt" style:text-underline-style="none" officeooo:rsid="014d54e6" style:font-name-asian="標楷體3" style:font-size-asian="14pt"/>
    </style:style>
    <style:style style:name="T226" style:family="text">
      <style:text-properties fo:color="#000000" loext:opacity="100%" style:text-line-through-style="solid" style:text-line-through-type="single" fo:font-size="14pt" style:text-underline-style="none" style:font-name-asian="標楷體2" style:font-size-asian="14pt" style:font-size-complex="14pt"/>
    </style:style>
    <style:style style:name="T227" style:family="text">
      <style:text-properties fo:color="#000000" loext:opacity="100%" style:text-line-through-style="solid" style:text-line-through-type="single" fo:font-size="14pt" style:text-underline-style="none" style:font-size-asian="14pt"/>
    </style:style>
    <style:style style:name="T228" style:family="text">
      <style:text-properties fo:color="#000000" loext:opacity="100%" style:text-line-through-style="solid" style:text-line-through-type="single" style:font-name="Times New Roman1" fo:font-size="14pt" style:text-underline-style="none" style:font-name-asian="Times New Roman1" style:font-size-asian="14pt"/>
    </style:style>
    <style:style style:name="T229" style:family="text">
      <style:text-properties fo:color="#000000" loext:opacity="100%" style:text-position="sub 58%" style:font-name="Times New Roman1" fo:font-size="14pt" style:text-underline-style="none" style:font-name-asian="Times New Roman1" style:font-size-asian="14pt"/>
    </style:style>
    <style:style style:name="T230" style:family="text">
      <style:text-properties fo:color="#000000" loext:opacity="100%" style:text-position="sub 58%" style:font-name="Times New Roman1" fo:font-size="14pt" style:text-underline-style="none" style:font-name-asian="Times New Roman1" style:font-size-asian="14pt" style:font-name-complex="Times New Roman1" style:font-size-complex="13.5pt"/>
    </style:style>
    <style:style style:name="T231" style:family="text">
      <style:text-properties fo:color="#000000" loext:opacity="100%" style:text-position="sub 58%" fo:font-size="14pt" style:text-underline-style="none" style:font-name-asian="標楷體3" style:font-size-asian="14pt"/>
    </style:style>
    <style:style style:name="T232" style:family="text">
      <style:text-properties fo:color="#000000" loext:opacity="100%" style:text-position="0% 100%" fo:font-size="14pt" style:text-underline-style="solid" style:text-underline-width="auto" style:text-underline-color="font-color" style:font-name-asian="標楷體4" style:font-size-asian="14pt" style:font-size-complex="14pt"/>
    </style:style>
    <style:style style:name="T233" style:family="text">
      <style:text-properties fo:color="#000000" loext:opacity="100%" officeooo:rsid="011ee08f"/>
    </style:style>
    <style:style style:name="T234" style:family="text">
      <style:text-properties fo:color="#000000" loext:opacity="100%" style:text-underline-style="solid" style:text-underline-width="auto" style:text-underline-color="font-color"/>
    </style:style>
    <style:style style:name="T235" style:family="text">
      <style:text-properties fo:color="#000000" loext:opacity="100%" style:font-name="Times New Roman1" fo:font-size="14pt" style:text-underline-style="none" style:font-name-asian="Times New Roman1" style:font-size-asian="14pt"/>
    </style:style>
    <style:style style:name="T236" style:family="text">
      <style:text-properties fo:color="#000000" loext:opacity="100%" style:font-name="Times New Roman1" fo:font-size="14pt" style:text-underline-style="solid" style:text-underline-width="auto" style:text-underline-color="font-color" style:font-name-asian="Times New Roman1" style:font-size-asian="14pt" style:font-size-complex="14pt"/>
    </style:style>
    <style:style style:name="T237" style:family="text">
      <style:text-properties fo:text-transform="uppercase" fo:color="#000000" loext:opacity="100%" fo:font-size="14pt" style:text-underline-style="none" officeooo:rsid="00a3ddd6" style:letter-kerning="true" fo:background-color="#ffffff" loext:char-shading-value="0" style:font-name-asian="標楷體3" style:font-size-asian="14pt" style:font-size-complex="14pt"/>
    </style:style>
    <style:style style:name="T238" style:family="text">
      <style:text-properties style:font-name-asian="Times New Roman1"/>
    </style:style>
    <style:style style:name="T239" style:family="text">
      <style:text-properties style:font-name="標楷體4" style:font-name-asian="標楷體4"/>
    </style:style>
    <style:style style:name="T240" style:family="text">
      <style:text-properties style:font-name="標楷體4" fo:font-size="14pt" style:text-underline-style="none" style:text-underline-mode="continuous" style:text-overline-mode="continuous" style:text-line-through-mode="continuous" style:font-name-asian="標楷體4" style:font-size-asian="14pt"/>
    </style:style>
    <style:style style:name="T241" style:family="text">
      <style:text-properties style:font-name="標楷體4" style:text-underline-style="solid" style:text-underline-width="auto" style:text-underline-color="font-color"/>
    </style:style>
    <style:style style:name="T242" style:family="text">
      <style:text-properties style:font-name="標楷體4" style:text-underline-style="solid" style:text-underline-width="auto" style:text-underline-color="font-color" fo:background-color="transparent" loext:char-shading-value="0"/>
    </style:style>
    <style:style style:name="T243" style:family="text">
      <style:text-properties style:font-name="標楷體4" style:text-underline-style="solid" style:text-underline-width="auto" style:text-underline-color="font-color" style:text-underline-mode="continuous" style:text-overline-mode="continuous" style:text-line-through-mode="continuous" style:font-name-asian="標楷體4"/>
    </style:style>
    <style:style style:name="T244" style:family="text">
      <style:text-properties style:font-name="標楷體4" style:text-underline-style="solid" style:text-underline-width="auto" style:text-underline-color="font-color" style:font-name-asian="標楷體4"/>
    </style:style>
    <style:style style:name="T245" style:family="text">
      <style:text-properties style:font-name="標楷體4" style:text-underline-style="none" style:text-underline-mode="continuous" style:text-overline-mode="continuous" style:text-line-through-mode="continuous" style:font-name-asian="標楷體4"/>
    </style:style>
    <style:style style:name="T246" style:family="text">
      <style:text-properties style:text-position="sub 58%"/>
    </style:style>
    <style:style style:name="T247" style:family="text">
      <style:text-properties style:text-position="sub 58%" fo:font-size="14pt" style:font-name-asian="標楷體3" style:font-size-asian="14pt"/>
    </style:style>
    <style:style style:name="T248" style:family="text">
      <style:text-properties style:text-position="sub 58%" fo:font-size="14pt" style:text-underline-style="solid" style:text-underline-width="auto" style:text-underline-color="font-color" style:font-name-asian="標楷體2" style:font-size-asian="14pt" style:font-size-complex="14pt"/>
    </style:style>
    <style:style style:name="T249" style:family="text">
      <style:text-properties style:text-position="sub 58%" style:font-name="Times New Roman1" fo:font-size="14pt" style:text-underline-style="solid" style:text-underline-width="auto" style:text-underline-color="font-color" style:font-name-asian="標楷體3" style:font-size-asian="14pt"/>
    </style:style>
    <style:style style:name="T250" style:family="text">
      <style:text-properties style:text-position="sub 58%" style:text-underline-style="solid" style:text-underline-width="auto" style:text-underline-color="font-color"/>
    </style:style>
    <style:style style:name="T251" style:family="text">
      <style:text-properties style:text-position="sub 58%" style:font-name-asian="標楷體4" style:font-size-complex="13.5pt"/>
    </style:style>
    <style:style style:name="T252" style:family="text">
      <style:text-properties fo:font-size="14pt" style:font-name-asian="標楷體3" style:font-size-asian="14pt"/>
    </style:style>
    <style:style style:name="T253" style:family="text">
      <style:text-properties fo:font-size="14pt" officeooo:rsid="003aaf06" style:font-name-asian="標楷體3" style:font-size-asian="14pt"/>
    </style:style>
    <style:style style:name="T254" style:family="text">
      <style:text-properties fo:font-size="14pt" officeooo:rsid="0038b3e9" style:font-name-asian="標楷體3" style:font-size-asian="14pt"/>
    </style:style>
    <style:style style:name="T255" style:family="text">
      <style:text-properties fo:font-size="14pt" officeooo:rsid="007ea740" style:font-name-asian="標楷體3" style:font-size-asian="14pt"/>
    </style:style>
    <style:style style:name="T256" style:family="text">
      <style:text-properties fo:font-size="14pt" style:font-name-asian="Times New Roman1" style:font-size-asian="14pt"/>
    </style:style>
    <style:style style:name="T257" style:family="text">
      <style:text-properties fo:font-size="14pt" officeooo:rsid="0038b3e9" style:font-name-asian="Times New Roman1" style:font-size-asian="14pt"/>
    </style:style>
    <style:style style:name="T258" style:family="text">
      <style:text-properties fo:font-size="14pt" style:font-name-asian="標楷體4" style:font-size-asian="14pt" style:font-size-complex="14pt"/>
    </style:style>
    <style:style style:name="T259" style:family="text">
      <style:text-properties fo:font-size="14pt" style:font-size-asian="14pt" style:font-size-complex="14pt"/>
    </style:style>
    <style:style style:name="T260" style:family="text">
      <style:text-properties fo:font-size="14pt" style:text-underline-style="solid" style:text-underline-width="auto" style:text-underline-color="font-color" style:font-name-asian="標楷體2" style:font-size-asian="14pt" style:font-size-complex="14pt"/>
    </style:style>
    <style:style style:name="T261" style:family="text">
      <style:text-properties fo:font-size="14pt" style:text-underline-style="solid" style:text-underline-width="auto" style:text-underline-color="font-color" style:font-name-asian="標楷體3" style:font-size-asian="14pt"/>
    </style:style>
    <style:style style:name="T262" style:family="text">
      <style:text-properties fo:font-size="14pt" style:text-underline-style="solid" style:text-underline-width="auto" style:text-underline-color="font-color" officeooo:rsid="0038b3e9" style:font-name-asian="標楷體3" style:font-size-asian="14pt"/>
    </style:style>
    <style:style style:name="T263" style:family="text">
      <style:text-properties style:font-name="MS Mincho" fo:font-size="14pt" style:font-name-asian="標楷體3" style:font-size-asian="14pt" style:font-name-complex="MS Mincho"/>
    </style:style>
    <style:style style:name="T264" style:family="text">
      <style:text-properties officeooo:rsid="00faac71"/>
    </style:style>
    <style:style style:name="T265" style:family="text">
      <style:text-properties style:text-position="0% 100%" fo:font-size="14pt" style:font-name-asian="標楷體3" style:font-size-asian="14pt"/>
    </style:style>
    <style:style style:name="T266" style:family="text">
      <style:text-properties style:text-position="0% 100%" fo:font-size="14pt" style:font-name-asian="Times New Roman1" style:font-size-asian="14pt"/>
    </style:style>
    <style:style style:name="T267" style:family="text">
      <style:text-properties style:font-name="標楷體3" style:font-name-complex="標楷體3"/>
    </style:style>
    <style:style style:name="T268" style:family="text">
      <style:text-properties style:font-name="標楷體3" style:text-underline-style="solid" style:text-underline-width="auto" style:text-underline-color="font-color" style:font-name-complex="標楷體3"/>
    </style:style>
    <style:style style:name="T269" style:family="text">
      <style:text-properties style:text-line-through-style="none" style:text-line-through-type="none"/>
    </style:style>
    <style:style style:name="T270" style:family="text">
      <style:text-properties style:text-line-through-style="none" style:text-line-through-type="none" style:font-name="Times New Roman1" fo:font-size="14pt" fo:language="en" fo:country="US" style:letter-kerning="true" fo:background-color="transparent" loext:char-shading-value="0" style:font-name-asian="標楷體3" style:font-size-asian="14pt" style:language-asian="zh" style:country-asian="TW" style:font-name-complex="Times New Roman1" style:font-size-complex="14pt" style:language-complex="ar" style:country-complex="SA"/>
    </style:style>
    <style:style style:name="T271" style:family="text">
      <style:text-properties style:text-line-through-style="none" style:text-line-through-type="none" style:font-name="Times New Roman1" fo:font-size="14pt" fo:language="en" fo:country="US" style:letter-kerning="true" fo:background-color="transparent" loext:char-shading-value="0" style:font-name-asian="Times New Roman1" style:font-size-asian="14pt" style:language-asian="zh" style:country-asian="TW" style:font-name-complex="Times New Roman1" style:font-size-complex="10pt" style:language-complex="ar" style:country-complex="SA"/>
    </style:style>
    <style:style style:name="T272" style:family="text">
      <style:text-properties style:text-line-through-style="none" style:text-line-through-type="none" style:font-name="Times New Roman1" fo:font-size="14pt" fo:language="en" fo:country="US"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273" style:family="text">
      <style:text-properties style:text-line-through-style="none" style:text-line-through-type="none" style:font-name="Times New Roman1" fo:font-size="14pt" fo:language="en" fo:country="US" style:text-underline-style="none" style:letter-kerning="true" style:font-name-asian="標楷體3" style:font-size-asian="14pt" style:language-asian="zh" style:country-asian="TW" style:font-name-complex="Times New Roman1" style:font-size-complex="10pt" style:language-complex="ar" style:country-complex="SA"/>
    </style:style>
    <style:style style:name="T274" style:family="text">
      <style:text-properties style:text-line-through-style="none" style:text-line-through-type="none" style:font-name="Times New Roman1" fo:font-size="14pt" fo:language="en" fo:country="US" style:text-underline-style="none" style:letter-kerning="true" style:font-name-asian="Times New Roman1" style:font-size-asian="14pt" style:language-asian="zh" style:country-asian="TW" style:font-name-complex="Times New Roman1" style:font-size-complex="10pt" style:language-complex="ar" style:country-complex="SA"/>
    </style:style>
    <style:style style:name="T275" style:family="text">
      <style:text-properties style:text-line-through-style="none" style:text-line-through-type="none" style:font-name="Times New Roman1" fo:font-size="14pt" fo:language="en" fo:country="US" style:text-underline-style="none" style:letter-kerning="true" fo:background-color="transparent" loext:char-shading-value="0" style:font-name-asian="標楷體3" style:font-size-asian="14pt" style:language-asian="zh" style:country-asian="TW" style:font-name-complex="Times New Roman1" style:font-size-complex="10pt" style:language-complex="ar" style:country-complex="SA"/>
    </style:style>
    <style:style style:name="T276" style:family="text">
      <style:text-properties style:text-line-through-style="none" style:text-line-through-type="none" style:font-name="Times New Roman1" fo:font-size="14pt" fo:language="en" fo:country="US" style:text-underline-style="none" officeooo:rsid="01266c06" style:letter-kerning="true" fo:background-color="transparent" loext:char-shading-value="0" style:font-name-asian="標楷體3" style:font-size-asian="14pt" style:language-asian="zh" style:country-asian="TW" style:font-name-complex="Times New Roman1" style:font-size-complex="10pt" style:language-complex="ar" style:country-complex="SA"/>
    </style:style>
    <style:style style:name="T277" style:family="text">
      <style:text-properties style:text-line-through-style="none" style:text-line-through-type="none" style:font-name="Times New Roman1" fo:font-size="14pt" fo:language="en" fo:country="US" style:text-underline-style="none" officeooo:rsid="01266c06" style:letter-kerning="true" fo:background-color="transparent" loext:char-shading-value="0" style:font-name-asian="標楷體3" style:font-size-asian="14pt" style:language-asian="zh" style:country-asian="TW" style:font-name-complex="Times New Roman1" style:font-size-complex="14pt" style:language-complex="ar" style:country-complex="SA"/>
    </style:style>
    <style:style style:name="T278" style:family="text">
      <style:text-properties style:text-line-through-style="none" style:text-line-through-type="none"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Times New Roman1" style:font-size-complex="10pt" style:language-complex="ar" style:country-complex="SA"/>
    </style:style>
    <style:style style:name="T279" style:family="text">
      <style:text-properties style:text-line-through-style="none" style:text-line-through-type="none"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Times New Roman1" style:font-size-complex="14pt" style:language-complex="ar" style:country-complex="SA"/>
    </style:style>
    <style:style style:name="T280" style:family="text">
      <style:text-properties style:text-line-through-style="none" style:text-line-through-type="none" style:font-name="Times New Roman1" fo:font-size="14pt" fo:language="en" fo:country="US" style:text-underline-style="solid" style:text-underline-width="auto" style:text-underline-color="font-color" style:letter-kerning="true" style:font-name-asian="Times New Roman1" style:font-size-asian="14pt" style:language-asian="zh" style:country-asian="TW" style:font-name-complex="Times New Roman1" style:font-size-complex="10pt" style:language-complex="ar" style:country-complex="SA"/>
    </style:style>
    <style:style style:name="T281" style:family="text">
      <style:text-properties style:text-line-through-style="none" style:text-line-through-type="none" style:font-name="Times New Roman1" fo:font-size="14pt" fo:language="en" fo:country="US" style:text-underline-style="solid" style:text-underline-width="auto" style:text-underline-color="font-color" style:letter-kerning="true" style:font-name-asian="Times New Roman1" style:font-size-asian="14pt" style:language-asian="zh" style:country-asian="TW" style:font-name-complex="Times New Roman1" style:font-size-complex="14pt" style:language-complex="ar" style:country-complex="SA"/>
    </style:style>
    <style:style style:name="T282" style:family="text">
      <style:text-properties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Times New Roman1" style:font-size-asian="14pt" style:language-asian="zh" style:country-asian="TW" style:font-name-complex="Times New Roman1" style:font-size-complex="10pt" style:language-complex="ar" style:country-complex="SA"/>
    </style:style>
    <style:style style:name="T283" style:family="text">
      <style:text-properties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284" style:family="text">
      <style:text-properties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3" style:font-size-asian="14pt" style:language-asian="zh" style:country-asian="TW" style:font-name-complex="Times New Roman1" style:font-size-complex="14pt" style:language-complex="ar" style:country-complex="SA"/>
    </style:style>
    <style:style style:name="T285" style:family="text">
      <style:text-properties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4" style:font-size-asian="14pt" style:language-asian="zh" style:country-asian="TW" style:font-name-complex="Times New Roman1" style:font-size-complex="14pt" style:language-complex="ar" style:country-complex="SA"/>
    </style:style>
    <style:style style:name="T286" style:family="text">
      <style:text-properties style:text-line-through-style="none" style:text-line-through-type="none"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4" style:font-size-asian="14pt" style:language-asian="zh" style:country-asian="TW" style:font-name-complex="Times New Roman1" style:font-size-complex="10pt" style:language-complex="ar" style:country-complex="SA"/>
    </style:style>
    <style:style style:name="T287" style:family="text">
      <style:text-properties style:text-line-through-style="none" style:text-line-through-type="none" style:font-name="Times New Roman1" fo:font-size="14pt" style:text-underline-style="none" style:font-name-asian="標楷體4" style:font-size-asian="14pt" style:font-name-complex="Times New Roman1" style:font-size-complex="13.5pt"/>
    </style:style>
    <style:style style:name="T288" style:family="text">
      <style:text-properties style:text-line-through-style="none" style:text-line-through-type="none" style:font-name="Times New Roman1" fo:font-size="14pt" style:text-underline-style="solid" style:text-underline-width="auto" style:text-underline-color="font-color" style:font-name-asian="標楷體4" style:font-size-asian="14pt" style:font-name-complex="Times New Roman1" style:font-size-complex="13.5pt"/>
    </style:style>
    <style:style style:name="T289" style:family="text">
      <style:text-properties style:text-line-through-style="none" style:text-line-through-type="none" style:font-name="Times New Roman1" fo:font-size="14pt" style:text-underline-style="solid" style:text-underline-width="auto" style:text-underline-color="font-color" style:font-name-asian="標楷體2" style:font-size-asian="14pt" style:font-name-complex="Times New Roman1" style:font-size-complex="13.5pt"/>
    </style:style>
    <style:style style:name="T290" style:family="text">
      <style:text-properties style:text-line-through-style="none" style:text-line-through-type="none" style:font-name="Times New Roman1" fo:font-size="14pt" style:text-underline-style="solid" style:text-underline-width="auto" style:text-underline-color="font-color" style:font-name-asian="標楷體2" style:font-size-asian="14pt" style:font-name-complex="Times New Roman1" style:font-size-complex="14pt"/>
    </style:style>
    <style:style style:name="T291" style:family="text">
      <style:text-properties style:text-line-through-style="none" style:text-line-through-type="none" style:font-name="Times New Roman1" fo:font-size="14pt" style:text-underline-style="solid" style:text-underline-width="auto" style:text-underline-color="font-color" fo:background-color="transparent" loext:char-shading-value="0" style:font-name-asian="標楷體4" style:font-size-asian="14pt" style:font-name-complex="Times New Roman1" style:font-size-complex="13.5pt"/>
    </style:style>
    <style:style style:name="T292" style:family="text">
      <style:text-properties style:text-line-through-style="none" style:text-line-through-type="none" style:font-name="Times New Roman1" fo:language="en" fo:country="US" style:letter-kerning="true" style:language-asian="zh" style:country-asian="TW" style:font-name-complex="Times New Roman1" style:font-size-complex="10pt" style:language-complex="ar" style:country-complex="SA"/>
    </style:style>
    <style:style style:name="T293" style:family="text">
      <style:text-properties style:text-line-through-style="none" style:text-line-through-type="none" style:font-name="Times New Roman1" fo:language="en" fo:country="US" style:letter-kerning="true" style:language-asian="zh" style:country-asian="TW" style:font-name-complex="Times New Roman1" style:font-size-complex="14pt" style:language-complex="ar" style:country-complex="SA"/>
    </style:style>
    <style:style style:name="T294" style:family="text">
      <style:text-properties style:text-line-through-style="none" style:text-line-through-type="none" style:font-name="Times New Roman1" fo:language="en" fo:country="US" style:letter-kerning="true" style:font-name-asian="Times New Roman1" style:language-asian="zh" style:country-asian="TW" style:font-name-complex="Times New Roman1" style:font-size-complex="10pt" style:language-complex="ar" style:country-complex="SA"/>
    </style:style>
    <style:style style:name="T295" style:family="text">
      <style:text-properties style:text-line-through-style="none" style:text-line-through-type="none" style:font-name="Times New Roman1" style:text-underline-style="solid" style:text-underline-width="auto" style:text-underline-color="font-color" style:font-name-complex="標楷體3"/>
    </style:style>
    <style:style style:name="T296" style:family="text">
      <style:text-properties style:text-line-through-style="none" style:text-line-through-type="none" style:font-name="Times New Roman1" style:text-underline-style="solid" style:text-underline-width="auto" style:text-underline-color="font-color" officeooo:rsid="011cb593" style:font-name-complex="標楷體3"/>
    </style:style>
    <style:style style:name="T297" style:family="text">
      <style:text-properties style:text-line-through-style="none" style:text-line-through-type="none" style:text-position="sub 58%" style:font-name="Times New Roman1" fo:language="en" fo:country="US" style:letter-kerning="true" style:language-asian="zh" style:country-asian="TW" style:font-name-complex="Times New Roman1" style:font-size-complex="10pt" style:language-complex="ar" style:country-complex="SA"/>
    </style:style>
    <style:style style:name="T298" style:family="text">
      <style:text-properties style:text-line-through-style="none" style:text-line-through-type="none" style:text-position="sub 58%" style:font-name="Times New Roman1" fo:font-size="14pt" fo:language="en" fo:country="US" style:text-underline-style="solid" style:text-underline-width="auto" style:text-underline-color="font-color" officeooo:rsid="01266c06" style:letter-kerning="true" fo:background-color="transparent" loext:char-shading-value="0" style:font-name-asian="標楷體3" style:font-size-asian="14pt" style:language-asian="zh" style:country-asian="TW" style:font-name-complex="Times New Roman1" style:font-size-complex="14pt" style:language-complex="ar" style:country-complex="SA"/>
    </style:style>
    <style:style style:name="T299" style:family="text">
      <style:text-properties style:text-line-through-style="none" style:text-line-through-type="none" style:text-position="0% 100%" style:font-name="Times New Roman1" fo:language="en" fo:country="US" style:letter-kerning="true" style:language-asian="zh" style:country-asian="TW" style:font-name-complex="Times New Roman1" style:font-size-complex="10pt" style:language-complex="ar" style:country-complex="SA"/>
    </style:style>
    <style:style style:name="T300" style:family="text">
      <style:text-properties style:text-line-through-style="none" style:text-line-through-type="none" style:font-name="標楷體4" style:text-underline-style="solid" style:text-underline-width="auto" style:text-underline-color="font-color" officeooo:rsid="012b5b71" style:text-underline-mode="continuous" style:text-overline-mode="continuous" style:text-line-through-mode="continuous" fo:background-color="transparent" loext:char-shading-value="0"/>
    </style:style>
    <style:style style:name="T301" style:family="text">
      <style:text-properties style:text-line-through-style="none" style:text-line-through-type="none" style:font-name="標楷體4" style:text-underline-style="solid" style:text-underline-width="auto" style:text-underline-color="font-color" fo:background-color="transparent" loext:char-shading-value="0"/>
    </style:style>
    <style:style style:name="T302" style:family="text">
      <style:text-properties style:text-line-through-style="none" style:text-line-through-type="none" style:font-name="標楷體4" fo:font-size="14pt" style:text-underline-style="none" style:text-underline-mode="continuous" style:text-overline-mode="continuous" style:text-line-through-mode="continuous" style:font-name-asian="標楷體4" style:font-size-asian="14pt"/>
    </style:style>
    <style:style style:name="T303" style:family="text">
      <style:text-properties style:text-line-through-style="none" style:text-line-through-type="none" style:font-name="標楷體1" fo:font-size="14pt" fo:language="en" fo:country="US" style:text-underline-style="solid" style:text-underline-width="auto" style:text-underline-color="font-color" style:letter-kerning="true" style:font-name-asian="標楷體2" style:font-size-asian="14pt" style:language-asian="zh" style:country-asian="TW" style:font-name-complex="Times New Roman1" style:font-size-complex="10pt" style:language-complex="ar" style:country-complex="SA"/>
    </style:style>
    <style:style style:name="T304" style:family="text">
      <style:text-properties style:text-line-through-style="none" style:text-line-through-type="none" fo:font-size="14pt" style:text-underline-style="solid" style:text-underline-width="auto" style:text-underline-color="font-color" style:font-name-asian="標楷體3" style:font-size-asian="14pt"/>
    </style:style>
    <style:style style:name="T305" style:family="text">
      <style:text-properties style:text-line-through-style="none" style:text-line-through-type="none" fo:font-size="14pt" style:text-underline-style="solid" style:text-underline-width="auto" style:text-underline-color="font-color" style:font-name-asian="標楷體2" style:font-size-asian="14pt" style:font-size-complex="14pt"/>
    </style:style>
    <style:style style:name="T306" style:family="text">
      <style:text-properties style:text-line-through-style="none" style:text-line-through-type="none" style:text-underline-style="solid" style:text-underline-width="auto" style:text-underline-color="font-color"/>
    </style:style>
    <style:style style:name="T307" style:family="text">
      <style:text-properties style:text-line-through-style="none" style:text-line-through-type="none" style:text-underline-style="solid" style:text-underline-width="auto" style:text-underline-color="font-color" style:text-underline-mode="continuous" style:text-overline-mode="continuous" style:text-line-through-mode="continuous" fo:background-color="transparent" loext:char-shading-value="0"/>
    </style:style>
    <style:style style:name="T308" style:family="text">
      <style:text-properties style:text-line-through-style="none" style:text-line-through-type="none" style:text-underline-style="solid" style:text-underline-width="auto" style:text-underline-color="font-color" officeooo:rsid="012b5b71" style:text-underline-mode="continuous" style:text-overline-mode="continuous" style:text-line-through-mode="continuous" fo:background-color="transparent" loext:char-shading-value="0"/>
    </style:style>
    <style:style style:name="T309" style:family="text">
      <style:text-properties style:text-line-through-style="none" style:text-line-through-type="none" style:text-underline-style="solid" style:text-underline-width="auto" style:text-underline-color="font-color" fo:background-color="transparent" loext:char-shading-value="0"/>
    </style:style>
    <style:style style:name="T310" style:family="text">
      <style:text-properties style:text-line-through-style="none" style:text-line-through-type="none" style:text-underline-style="solid" style:text-underline-width="auto" style:text-underline-color="font-color" fo:background-color="transparent" loext:char-shading-value="0" style:font-name-asian="Times New Roman1"/>
    </style:style>
    <style:style style:name="T311" style:family="text">
      <style:text-properties style:text-line-through-style="none" style:text-line-through-type="none" style:text-underline-style="none"/>
    </style:style>
    <style:style style:name="T312" style:family="text">
      <style:text-properties fo:font-variant="normal" fo:text-transform="none" style:text-line-through-style="none" style:text-line-through-type="none" style:font-name="Times New Roman1" fo:letter-spacing="normal" fo:language="en" fo:country="US" fo:font-style="normal" fo:font-weight="normal" style:letter-kerning="true" style:language-asian="zh" style:country-asian="TW" style:font-name-complex="Times New Roman1" style:font-size-complex="14pt" style:language-complex="ar" style:country-complex="SA"/>
    </style:style>
    <style:style style:name="T313" style:family="text">
      <style:text-properties fo:font-variant="normal" fo:text-transform="none" style:text-line-through-style="none" style:text-line-through-type="none" style:font-name="Times New Roman1" fo:font-size="14pt" fo:letter-spacing="normal" fo:language="en" fo:country="US" fo:font-style="normal" fo:font-weight="normal" style:letter-kerning="true" fo:background-color="transparent" loext:char-shading-value="0" style:font-name-asian="標楷體3" style:font-size-asian="14pt" style:language-asian="zh" style:country-asian="TW" style:font-name-complex="Times New Roman1" style:font-size-complex="14pt" style:language-complex="ar" style:country-complex="SA"/>
    </style:style>
    <style:style style:name="T314" style:family="text">
      <style:text-properties fo:font-variant="normal" fo:text-transform="none" style:text-line-through-style="none" style:text-line-through-type="none" style:font-name="Times New Roman1" fo:font-size="14pt" fo:letter-spacing="normal" fo:language="en" fo:country="US" fo:font-style="normal" style:text-underline-style="solid" style:text-underline-width="auto" style:text-underline-color="font-color" fo:font-weight="normal" style:letter-kerning="true" style:font-name-asian="Times New Roman1" style:font-size-asian="14pt" style:language-asian="zh" style:country-asian="TW" style:font-name-complex="Times New Roman1" style:font-size-complex="14pt" style:language-complex="ar" style:country-complex="SA"/>
    </style:style>
    <style:style style:name="T315" style:family="text">
      <style:text-properties fo:font-variant="normal" fo:text-transform="none" style:text-line-through-style="none" style:text-line-through-type="none" style:font-name="Times New Roman1" fo:font-size="14pt" fo:letter-spacing="normal" fo:language="en" fo:country="US" fo:font-style="normal" style:text-underline-style="solid" style:text-underline-width="auto" style:text-underline-color="font-color" fo:font-weight="normal" style:letter-kerning="true" style:font-name-asian="標楷體3" style:font-size-asian="14pt" style:language-asian="zh" style:country-asian="TW" style:font-name-complex="Times New Roman1" style:font-size-complex="14pt" style:language-complex="ar" style:country-complex="SA"/>
    </style:style>
    <style:style style:name="T316" style:family="text">
      <style:text-properties fo:font-variant="normal" fo:text-transform="none" style:text-line-through-style="none" style:text-line-through-type="none" style:font-name="Times New Roman1" fo:font-size="14pt" fo:letter-spacing="normal" fo:language="en" fo:country="US" fo:font-style="normal" style:text-underline-style="solid" style:text-underline-width="auto" style:text-underline-color="font-color" fo:font-weight="normal" style:letter-kerning="true" fo:background-color="transparent" loext:char-shading-value="0" style:font-name-asian="Times New Roman1" style:font-size-asian="14pt" style:language-asian="zh" style:country-asian="TW" style:font-name-complex="Times New Roman1" style:font-size-complex="14pt" style:language-complex="ar" style:country-complex="SA"/>
    </style:style>
    <style:style style:name="T317" style:family="text">
      <style:text-properties fo:font-variant="normal" fo:text-transform="none" style:text-line-through-style="none" style:text-line-through-type="none" style:font-name="Times New Roman1" fo:font-size="14pt" fo:letter-spacing="normal" fo:language="en" fo:country="US" fo:font-style="normal" style:text-underline-style="solid" style:text-underline-width="auto" style:text-underline-color="font-color" fo:font-weight="normal" style:letter-kerning="true" fo:background-color="transparent" loext:char-shading-value="0" style:font-name-asian="Times New Roman1" style:font-size-asian="14pt" style:language-asian="zh" style:country-asian="TW" style:font-style-asian="normal" style:font-weight-asian="normal" style:font-name-complex="Times New Roman1" style:font-size-complex="14pt" style:language-complex="ar" style:country-complex="SA"/>
    </style:style>
    <style:style style:name="T318" style:family="text">
      <style:text-properties fo:font-variant="normal" fo:text-transform="none" style:text-line-through-style="none" style:text-line-through-type="none" style:font-name="Times New Roman1" fo:font-size="14pt" fo:letter-spacing="normal" fo:language="en" fo:country="US" fo:font-style="normal" style:text-underline-style="solid" style:text-underline-width="auto" style:text-underline-color="font-color" fo:font-weight="normal" officeooo:rsid="01266c06" style:letter-kerning="true" fo:background-color="transparent" loext:char-shading-value="0" style:font-name-asian="標楷體3" style:font-size-asian="14pt" style:language-asian="zh" style:country-asian="TW" style:font-name-complex="Times New Roman1" style:font-size-complex="14pt" style:language-complex="ar" style:country-complex="SA"/>
    </style:style>
    <style:style style:name="T319" style:family="text">
      <style:text-properties fo:font-variant="normal" fo:text-transform="none" style:text-line-through-style="solid" style:text-line-through-type="single" style:font-name="Times New Roman1" fo:font-size="14pt" fo:letter-spacing="normal" fo:language="en" fo:country="US" fo:font-style="normal" fo:font-weight="normal" style:letter-kerning="true" fo:background-color="transparent" loext:char-shading-value="0" style:font-name-asian="標楷體2" style:font-size-asian="14pt" style:language-asian="zh" style:country-asian="TW" style:font-style-asian="normal" style:font-weight-asian="normal" style:font-name-complex="Times New Roman1" style:font-size-complex="14pt" style:language-complex="ar" style:country-complex="SA"/>
    </style:style>
    <style:style style:name="T320" style:family="text">
      <style:text-properties fo:font-variant="normal" fo:text-transform="none" style:text-line-through-style="solid" style:text-line-through-type="single" style:font-name="Times New Roman1" fo:font-size="14pt" fo:letter-spacing="normal" fo:language="en" fo:country="US" fo:font-style="normal" style:text-underline-style="solid" style:text-underline-width="auto" style:text-underline-color="font-color" fo:font-weight="normal" style:letter-kerning="true" fo:background-color="transparent" loext:char-shading-value="0" style:font-name-asian="標楷體2" style:font-size-asian="14pt" style:language-asian="zh" style:country-asian="TW" style:font-style-asian="normal" style:font-weight-asian="normal" style:font-name-complex="Times New Roman1" style:font-size-complex="14pt" style:language-complex="ar" style:country-complex="SA"/>
    </style:style>
    <style:style style:name="T321" style:family="text">
      <style:text-properties fo:font-variant="normal" fo:text-transform="none" fo:color="#000000" loext:opacity="100%" style:text-line-through-style="none" style:text-line-through-type="none" style:font-name="Times New Roman1" fo:font-size="14pt" fo:letter-spacing="normal" fo:language="en" fo:country="US" style:text-underline-style="solid" style:text-underline-width="auto" style:text-underline-color="font-color" fo:font-weight="normal" style:letter-kerning="true" style:font-name-asian="標楷體4" style:font-size-asian="14pt" style:language-asian="zh" style:country-asian="TW" style:font-style-asian="normal" style:font-weight-asian="normal" style:font-name-complex="Times New Roman1" style:font-size-complex="14pt" style:language-complex="ar" style:country-complex="SA" style:font-weight-complex="normal"/>
    </style:style>
    <style:style style:name="T322" style:family="text">
      <style:text-properties fo:font-variant="normal" fo:text-transform="none" fo:color="#000000" loext:opacity="100%" style:text-line-through-style="none" style:text-line-through-type="none" style:font-name="Times New Roman1" fo:font-size="14pt" fo:letter-spacing="normal" fo:language="en" fo:country="US" fo:font-style="normal" style:text-underline-style="solid" style:text-underline-width="auto" style:text-underline-color="font-color" fo:font-weight="normal" style:letter-kerning="true" style:font-name-asian="Times New Roman1" style:font-size-asian="14pt" style:language-asian="zh" style:country-asian="TW" style:font-weight-asian="normal" style:font-name-complex="Times New Roman1" style:font-size-complex="14pt" style:language-complex="ar" style:country-complex="SA" style:font-weight-complex="normal"/>
    </style:style>
    <style:style style:name="T323" style:family="text">
      <style:text-properties fo:font-variant="normal" fo:text-transform="none" fo:color="#000000" loext:opacity="100%" style:text-line-through-style="none" style:text-line-through-type="none" style:font-name="Times New Roman1" fo:font-size="14pt" fo:letter-spacing="normal" fo:language="en" fo:country="US" fo:font-style="normal" style:text-underline-style="solid" style:text-underline-width="auto" style:text-underline-color="font-color" fo:font-weight="normal" officeooo:rsid="018c974f" style:letter-kerning="true" style:font-name-asian="Times New Roman1" style:font-size-asian="14pt" style:language-asian="zh" style:country-asian="TW" style:font-weight-asian="normal" style:font-name-complex="Times New Roman1" style:font-size-complex="14pt" style:language-complex="ar" style:country-complex="SA" style:font-weight-complex="normal"/>
    </style:style>
    <style:style style:name="T324" style:family="text">
      <style:text-properties fo:font-variant="normal" fo:text-transform="none" fo:color="#000000" loext:opacity="100%" style:text-line-through-style="none" style:text-line-through-type="none" style:font-name="Times New Roman1" fo:font-size="14pt" fo:letter-spacing="normal" fo:language="en" fo:country="US" fo:font-style="normal" style:text-underline-style="none" fo:font-weight="normal" style:letter-kerning="true" style:font-name-asian="Times New Roman1" style:font-size-asian="14pt" style:language-asian="zh" style:country-asian="TW" style:font-weight-asian="normal" style:font-name-complex="Times New Roman1" style:font-size-complex="14pt" style:language-complex="ar" style:country-complex="SA" style:font-weight-complex="normal"/>
    </style:style>
    <style:style style:name="T325" style:family="text">
      <style:text-properties fo:font-variant="normal" fo:text-transform="none" fo:color="#000000" loext:opacity="100%" style:text-line-through-style="none" style:text-line-through-type="none" style:font-name="Times New Roman1" fo:font-size="14pt" fo:letter-spacing="normal" fo:language="en" fo:country="US" fo:font-style="normal" style:text-underline-style="none" fo:font-weight="normal" officeooo:rsid="018c974f" style:letter-kerning="true" style:font-name-asian="Times New Roman1" style:font-size-asian="14pt" style:language-asian="zh" style:country-asian="TW" style:font-weight-asian="normal" style:font-name-complex="Times New Roman1" style:font-size-complex="14pt" style:language-complex="ar" style:country-complex="SA" style:font-weight-complex="normal"/>
    </style:style>
    <style:style style:name="T326" style:family="text">
      <style:text-properties fo:font-variant="normal" fo:text-transform="none" fo:color="#000000" loext:opacity="100%" style:text-line-through-style="none" style:text-line-through-type="none" style:text-position="0% 100%" style:font-name="Times New Roman1" fo:font-size="14pt" fo:letter-spacing="normal" fo:language="en" fo:country="US" fo:font-style="normal" style:text-underline-style="solid" style:text-underline-width="auto" style:text-underline-color="font-color" fo:font-weight="normal" style:letter-kerning="true" style:font-name-asian="標楷體3" style:font-size-asian="14pt" style:language-asian="zh" style:country-asian="TW" style:font-weight-asian="normal" style:font-name-complex="Times New Roman1" style:font-size-complex="14pt" style:language-complex="ar" style:country-complex="SA" style:font-weight-complex="normal"/>
    </style:style>
    <style:style style:name="T327" style:family="text">
      <style:text-properties fo:font-variant="normal" fo:text-transform="none" fo:letter-spacing="normal" officeooo:rsid="0176ea5f" style:font-name-asian="標楷體4" style:font-style-asian="normal" style:font-weight-asian="normal" style:font-size-complex="14pt"/>
    </style:style>
    <style:style style:name="T328" style:family="text">
      <style:text-properties style:font-size-complex="14pt"/>
    </style:style>
    <style:style style:name="T329" style:family="text">
      <style:text-properties style:text-underline-style="solid" style:text-underline-width="auto" style:text-underline-color="font-color"/>
    </style:style>
    <style:style style:name="T330" style:family="text">
      <style:text-properties style:text-underline-style="solid" style:text-underline-width="auto" style:text-underline-color="font-color" style:font-name-asian="Times New Roman1"/>
    </style:style>
    <style:style style:name="T331" style:family="text">
      <style:text-properties style:text-underline-style="solid" style:text-underline-width="auto" style:text-underline-color="font-color" style:font-name-asian="標楷體4"/>
    </style:style>
    <style:style style:name="T332" style:family="text">
      <style:text-properties style:text-underline-style="solid" style:text-underline-width="auto" style:text-underline-color="font-color" style:font-name-asian="標楷體3"/>
    </style:style>
    <style:style style:name="T333" style:family="text">
      <style:text-properties style:text-underline-style="solid" style:text-underline-width="auto" style:text-underline-color="font-color" fo:background-color="transparent" loext:char-shading-value="0"/>
    </style:style>
    <style:style style:name="T334" style:family="text">
      <style:text-properties style:text-underline-style="solid" style:text-underline-width="auto" style:text-underline-color="font-color" fo:background-color="transparent" loext:char-shading-value="0" style:font-name-asian="標楷體3"/>
    </style:style>
    <style:style style:name="T335" style:family="text">
      <style:text-properties style:text-underline-style="solid" style:text-underline-width="auto" style:text-underline-color="font-color" fo:background-color="transparent" loext:char-shading-value="0" style:font-name-asian="Times New Roman1"/>
    </style:style>
    <style:style style:name="T336" style:family="text">
      <style:text-properties style:text-underline-style="solid" style:text-underline-width="auto" style:text-underline-color="font-color" officeooo:rsid="011ee08f" fo:background-color="transparent" loext:char-shading-value="0"/>
    </style:style>
    <style:style style:name="T337" style:family="text">
      <style:text-properties style:text-underline-style="solid" style:text-underline-width="auto" style:text-underline-color="font-color" officeooo:rsid="010bcc75" fo:background-color="transparent" loext:char-shading-value="0"/>
    </style:style>
    <style:style style:name="T338" style:family="text">
      <style:text-properties style:text-underline-style="solid" style:text-underline-width="auto" style:text-underline-color="font-color" officeooo:rsid="01850fae" fo:background-color="transparent" loext:char-shading-value="0"/>
    </style:style>
    <style:style style:name="T339" style:family="text">
      <style:text-properties style:text-underline-style="solid" style:text-underline-width="auto" style:text-underline-color="font-color" style:font-name-asian="標楷體2"/>
    </style:style>
    <style:style style:name="T340" style:family="text">
      <style:text-properties style:text-line-through-style="solid" style:text-line-through-type="single"/>
    </style:style>
    <style:style style:name="T341" style:family="text">
      <style:text-properties style:text-line-through-style="solid" style:text-line-through-type="single" style:font-name="Times New Roman1" fo:font-size="14pt" fo:language="en" fo:country="US" style:text-underline-style="none" style:letter-kerning="true" style:font-name-asian="標楷體3" style:font-size-asian="14pt" style:language-asian="zh" style:country-asian="TW" style:font-name-complex="Times New Roman1" style:font-size-complex="10pt" style:language-complex="ar" style:country-complex="SA"/>
    </style:style>
    <style:style style:name="T342" style:family="text">
      <style:text-properties style:text-line-through-style="solid" style:text-line-through-type="single" style:font-name="Times New Roman1" fo:font-size="14pt" fo:language="en" fo:country="US" style:text-underline-style="none" officeooo:rsid="01266c06" style:letter-kerning="true" fo:background-color="transparent" loext:char-shading-value="0" style:font-name-asian="標楷體2" style:font-size-asian="14pt" style:language-asian="zh" style:country-asian="TW" style:font-name-complex="Times New Roman1" style:font-size-complex="14pt" style:language-complex="ar" style:country-complex="SA"/>
    </style:style>
    <style:style style:name="T343" style:family="text">
      <style:text-properties style:text-line-through-style="solid" style:text-line-through-type="single" style:font-name="Times New Roman1" fo:font-size="14pt" fo:language="en" fo:country="US" style:text-underline-style="none" style:letter-kerning="true" style:font-name-asian="Times New Roman1" style:font-size-asian="14pt" style:language-asian="zh" style:country-asian="TW" style:font-name-complex="Times New Roman1" style:font-size-complex="10pt" style:language-complex="ar" style:country-complex="SA"/>
    </style:style>
    <style:style style:name="T344" style:family="text">
      <style:text-properties style:text-line-through-style="solid" style:text-line-through-type="single" style:font-name="Times New Roman1" fo:font-size="14pt" fo:language="en" fo:country="US" style:text-underline-style="solid" style:text-underline-width="auto" style:text-underline-color="font-color" style:letter-kerning="true" style:font-name-asian="標楷體3" style:font-size-asian="14pt" style:language-asian="zh" style:country-asian="TW" style:font-name-complex="Times New Roman1" style:font-size-complex="10pt" style:language-complex="ar" style:country-complex="SA"/>
    </style:style>
    <style:style style:name="T345" style:family="text">
      <style:text-properties style:text-line-through-style="solid" style:text-line-through-type="single" style:font-name="Times New Roman1" fo:font-size="14pt" style:text-underline-style="none" style:font-name-asian="標楷體4" style:font-size-asian="14pt" style:font-name-complex="Times New Roman1" style:font-size-complex="13.5pt"/>
    </style:style>
    <style:style style:name="T346" style:family="text">
      <style:text-properties style:text-line-through-style="solid" style:text-line-through-type="single" style:font-name="Times New Roman1" fo:font-size="14pt" style:text-underline-style="none" style:font-name-asian="Times New Roman1" style:font-size-asian="14pt" style:font-name-complex="Times New Roman1" style:font-size-complex="13.5pt"/>
    </style:style>
    <style:style style:name="T347" style:family="text">
      <style:text-properties style:text-line-through-style="solid" style:text-line-through-type="single" style:font-name="Times New Roman1" fo:font-size="14pt" style:text-underline-style="none" fo:background-color="transparent" loext:char-shading-value="0" style:font-name-asian="標楷體4" style:font-size-asian="14pt" style:font-name-complex="Times New Roman1" style:font-size-complex="13.5pt"/>
    </style:style>
    <style:style style:name="T348" style:family="text">
      <style:text-properties style:text-line-through-style="solid" style:text-line-through-type="single" style:font-name="Times New Roman1" fo:font-size="14pt" style:text-underline-style="solid" style:text-underline-width="auto" style:text-underline-color="font-color" officeooo:rsid="01426753" style:font-name-asian="標楷體4" style:font-size-asian="14pt" style:font-name-complex="Times New Roman1" style:font-size-complex="13.5pt"/>
    </style:style>
    <style:style style:name="T349" style:family="text">
      <style:text-properties style:text-line-through-style="solid" style:text-line-through-type="single" style:font-name="Times New Roman1" fo:font-size="14pt" style:font-name-asian="Times New Roman1" style:font-size-asian="14pt"/>
    </style:style>
    <style:style style:name="T350" style:family="text">
      <style:text-properties style:text-line-through-style="solid" style:text-line-through-type="single" style:font-name="標楷體4" fo:font-size="14pt" style:text-underline-style="none" style:text-underline-mode="continuous" style:text-overline-mode="continuous" style:text-line-through-mode="continuous" style:font-name-asian="標楷體4" style:font-size-asian="14pt"/>
    </style:style>
    <style:style style:name="T351" style:family="text">
      <style:text-properties style:text-line-through-style="solid" style:text-line-through-type="single" style:font-name="標楷體4" fo:font-size="14pt" fo:language="en" fo:country="US" style:text-underline-style="solid" style:text-underline-width="auto" style:text-underline-color="font-color" officeooo:rsid="01266c06" style:letter-kerning="true" fo:background-color="transparent" loext:char-shading-value="0" style:font-name-asian="標楷體4" style:font-size-asian="14pt" style:language-asian="zh" style:country-asian="TW" style:font-name-complex="Times New Roman1" style:font-size-complex="10pt" style:language-complex="ar" style:country-complex="SA"/>
    </style:style>
    <style:style style:name="T352" style:family="text">
      <style:text-properties style:text-line-through-style="solid" style:text-line-through-type="single" style:font-name="標楷體4" fo:font-size="14pt" style:text-underline-style="solid" style:text-underline-width="auto" style:text-underline-color="font-color" style:text-underline-mode="continuous" style:text-overline-mode="continuous" style:text-line-through-mode="continuous" style:font-name-asian="標楷體4" style:font-size-asian="14pt"/>
    </style:style>
    <style:style style:name="T353" style:family="text">
      <style:text-properties style:text-line-through-style="solid" style:text-line-through-type="single" style:font-name="標楷體4" officeooo:rsid="0113f336"/>
    </style:style>
    <style:style style:name="T354" style:family="text">
      <style:text-properties style:text-line-through-style="solid" style:text-line-through-type="single" style:font-name="標楷體4" style:text-underline-style="none" style:text-underline-mode="continuous" style:text-overline-mode="continuous" style:text-line-through-mode="continuous" style:font-name-asian="標楷體4"/>
    </style:style>
    <style:style style:name="T355" style:family="text">
      <style:text-properties style:text-line-through-style="solid" style:text-line-through-type="single" fo:font-size="14pt" style:font-name-asian="標楷體3" style:font-size-asian="14pt"/>
    </style:style>
    <style:style style:name="T356" style:family="text">
      <style:text-properties style:text-line-through-style="solid" style:text-line-through-type="single" fo:font-size="14pt" officeooo:rsid="007ea740" style:font-name-asian="標楷體3" style:font-size-asian="14pt"/>
    </style:style>
    <style:style style:name="T357" style:family="text">
      <style:text-properties style:text-line-through-style="solid" style:text-line-through-type="single" fo:font-size="14pt" style:text-underline-style="none" style:font-name-asian="標楷體2" style:font-size-asian="14pt" style:font-size-complex="14pt"/>
    </style:style>
    <style:style style:name="T358" style:family="text">
      <style:text-properties style:text-line-through-style="solid" style:text-line-through-type="single" style:font-name-asian="Times New Roman1"/>
    </style:style>
    <style:style style:name="T359" style:family="text">
      <style:text-properties style:text-line-through-style="solid" style:text-line-through-type="single" style:font-name-asian="標楷體3"/>
    </style:style>
    <style:style style:name="T360" style:family="text">
      <style:text-properties style:text-line-through-style="solid" style:text-line-through-type="single" officeooo:rsid="0117ec3d"/>
    </style:style>
    <style:style style:name="T361" style:family="text">
      <style:text-properties style:text-line-through-style="solid" style:text-line-through-type="single" style:font-name="標楷體3" style:font-name-complex="標楷體3"/>
    </style:style>
    <style:style style:name="T362" style:family="text">
      <style:text-properties style:text-underline-style="none"/>
    </style:style>
    <style:style style:name="T363" style:family="text">
      <style:text-properties fo:background-color="transparent" loext:char-shading-value="0"/>
    </style:style>
    <style:style style:name="T364" style:family="text">
      <style:text-properties officeooo:rsid="00faac71" fo:background-color="transparent" loext:char-shading-value="0"/>
    </style:style>
    <style:style style:name="T365" style:family="text">
      <style:text-properties fo:background-color="transparent" loext:char-shading-value="0" style:font-name-asian="Times New Roman1"/>
    </style:style>
    <style:style style:name="T366" style:family="text">
      <style:text-properties style:font-name-asian="標楷體2"/>
    </style:style>
    <style:style style:name="T367" style:family="text">
      <style:text-properties officeooo:rsid="01c7f948"/>
    </style:style>
    <style:style style:name="T368" style:family="text">
      <style:text-properties style:font-name-asian="標楷體4" style:font-size-complex="13.5pt"/>
    </style:style>
    <style:style style:name="T369" style:family="text">
      <style:text-properties officeooo:rsid="0176ea5f" style:font-name-asian="標楷體4" style:font-size-complex="13.5pt"/>
    </style:style>
    <style:style style:name="T370" style:family="text">
      <style:text-properties style:text-line-through-style="solid" style:text-line-through-type="single" style:text-line-through-width="bold" style:font-name="Times New Roman1" fo:font-size="14pt" fo:language="en" fo:country="US" style:text-underline-style="none" style:letter-kerning="true" style:font-name-asian="標楷體3" style:font-size-asian="14pt" style:language-asian="zh" style:country-asian="TW" style:font-name-complex="Times New Roman1" style:font-size-complex="10pt" style:language-complex="ar" style:country-complex="SA"/>
    </style:style>
    <style:style style:name="T371" style:family="text">
      <style:text-properties style:text-line-through-style="solid" style:text-line-through-type="double" style:font-name="Times New Roman1" fo:font-size="14pt" fo:language="en" fo:country="US" style:text-underline-style="none" style:letter-kerning="true" style:font-name-asian="標楷體3" style:font-size-asian="14pt" style:language-asian="zh" style:country-asian="TW" style:font-name-complex="Times New Roman1" style:font-size-complex="10pt" style:language-complex="ar" style:country-complex="SA"/>
    </style:style>
    <style:style style:name="T372" style:family="text">
      <style:text-properties style:font-name-asian="Times New Roman1"/>
    </style:style>
    <style:style style:name="T373" style:family="text">
      <style:text-properties style:font-name="Times New Roman1" style:font-name-asian="Times New Roman1"/>
    </style:style>
    <style:style style:name="T374" style:family="text">
      <style:text-properties style:font-name="Times New Roman1" officeooo:rsid="01c7f948" style:font-name-asian="Times New Roman1"/>
    </style:style>
    <style:style style:name="T375" style:family="text">
      <style:text-properties style:font-name="Times New Roman1" style:text-underline-style="solid" style:text-underline-width="auto" style:text-underline-color="font-color" style:font-name-asian="Times New Roman1"/>
    </style:style>
    <style:style style:name="T376" style:family="text">
      <style:text-properties style:use-window-font-color="true" loext:opacity="0%" style:font-name="Times New Roman1" fo:font-size="12pt" fo:language="en" fo:country="US" style:letter-kerning="true" style:font-name-asian="標楷體3" style:font-size-asian="12pt" style:language-asian="zh" style:country-asian="TW" style:font-name-complex="Times New Roman1" style:font-size-complex="10pt" style:language-complex="ar" style:country-complex="SA"/>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style:vertical-pos="from-top"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style:writing-mode="lr-tb" loext:decorative="false"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padding-top="0cm" fo:padding-bottom="0cm" fo:padding-left="0cm" fo:padding-right="0cm" fo:wrap-option="wrap" draw:shadow-color="#808080" loext:decorative="false" style:run-through="foreground"/>
      <style:paragraph-properties style:writing-mode="lr-tb"/>
    </style:style>
    <style:style style:name="gr3"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1.729cm" fo:min-width="2.646cm" fo:padding-top="0cm" fo:padding-bottom="0cm" fo:padding-left="0cm" fo:padding-right="0cm" fo:wrap-option="wrap" draw:shadow-color="#808080" style:writing-mode="lr-tb" loext:decorative="false" style:run-through="foreground"/>
      <style:paragraph-properties style:writing-mode="lr-tb"/>
    </style:style>
    <style:style style:name="gr4"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2.29cm" fo:min-width="2.849cm" fo:padding-top="0cm" fo:padding-bottom="0cm" fo:padding-left="0cm" fo:padding-right="0cm" fo:wrap-option="wrap" draw:shadow-color="#808080" style:writing-mode="lr-tb" loext:decorative="false" style:run-through="foreground"/>
      <style:paragraph-properties style:writing-mode="lr-tb"/>
    </style:style>
    <style:style style:name="gr5"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min-height="2.29cm" fo:min-width="2.441cm" fo:padding-top="0cm" fo:padding-bottom="0cm" fo:padding-left="0cm" fo:padding-right="0cm" fo:wrap-option="wrap" draw:shadow-color="#808080" style:writing-mode="lr-tb" loext:decorative="false" style:run-through="foreground"/>
      <style:paragraph-properties style:writing-mode="lr-tb"/>
    </style:style>
    <style:style style:name="gr6" style:family="graphic">
      <style:graphic-properties draw:stroke="solid" svg:stroke-width="0.026cm" svg:stroke-color="#000000" draw:stroke-linejoin="miter" svg:stroke-linecap="square" draw:fill="solid" draw:fill-color="#ffffff" draw:textarea-horizontal-align="justify" draw:textarea-vertical-align="top" draw:auto-grow-height="false" draw:auto-grow-width="false" fo:padding-top="0.4cm" fo:padding-bottom="0cm" fo:padding-left="0cm" fo:padding-right="0cm" fo:wrap-option="wrap" draw:shadow-color="#808080" loext:decorative="false" style:run-through="foreground"/>
      <style:paragraph-properties style:writing-mode="lr-tb"/>
    </style:style>
    <style:style style:name="gr7" style:family="graphic">
      <style:graphic-properties draw:stroke="solid" svg:stroke-width="0.026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8"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9" style:family="graphic">
      <style:graphic-properties draw:stroke="none" draw:fill="none" draw:fill-color="#ffffff" draw:textarea-horizontal-align="justify" draw:textarea-vertical-align="top" draw:auto-grow-height="false" draw:auto-grow-width="false" fo:padding-top="0.127cm" fo:padding-bottom="0.127cm" fo:padding-left="0.254cm" fo:padding-right="0cm" fo:wrap-option="wrap" draw:shadow-color="#808080" loext:decorative="false" style:run-through="foreground"/>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2">生物急毒性檢測方法－斑馬魚胚胎半靜水式法<text:span text:style-name="T329">草案</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NIEA B909</text:span></text:span><text:span text:style-name="預設段落字型"><text:span text:style-name="T62">.1</text:span></text:span><text:span text:style-name="預設段落字型"><text:span text:style-name="T63">1</text:span></text:span><text:span text:style-name="預設段落字型"><text:span text:style-name="T196">0</text:span></text:span><text:span text:style-name="預設段落字型"><text:span text:style-name="T62">C</text:span></text:span></text:p>
      <text:list text:style-name="WW8Num4">
        <text:list-item>
          <text:p text:style-name="P55">方法概要</text:p>
        </text:list-item>
      </text:list>
      <text:p text:style-name="P5"><text:span text:style-name="預設段落字型"><text:span text:style-name="T166">本方法係以斑馬魚</text:span></text:span><text:span text:style-name="預設段落字型"><text:span text:style-name="T28">(</text:span></text:span><text:span text:style-name="預設段落字型"><text:span text:style-name="T36">Danio rerio</text:span></text:span><text:span text:style-name="預設段落字型"><text:span text:style-name="T28">)</text:span></text:span><text:span text:style-name="預設段落字型"><text:span text:style-name="T166">之胚胎為試驗生物，以半靜水式</text:span></text:span><text:span text:style-name="預設段落字型"><text:span text:style-name="T28">(</text:span></text:span><text:span text:style-name="預設段落字型"><text:span text:style-name="T37">S</text:span></text:span><text:span text:style-name="預設段落字型"><text:span text:style-name="T28">emi-static)</text:span></text:span><text:span text:style-name="預設段落字型"><text:span text:style-name="T166">生物毒性試驗方法，每</text:span></text:span><text:span text:style-name="預設段落字型"><text:span text:style-name="T168"> </text:span></text:span><text:span text:style-name="預設段落字型"><text:span text:style-name="T31">24 </text:span></text:span><text:span text:style-name="預設段落字型"><text:span text:style-name="T166">小時</text:span></text:span><text:span text:style-name="預設段落字型"><text:span text:style-name="T171">更</text:span></text:span><text:span text:style-name="預設段落字型"><text:span text:style-name="T166">換</text:span></text:span><text:span text:style-name="預設段落字型"><text:span text:style-name="T172">試驗溶液</text:span></text:span><text:span text:style-name="預設段落字型"><text:span text:style-name="T211">水</text:span></text:span><text:span text:style-name="預設段落字型"><text:span text:style-name="T31"> 1 </text:span></text:span><text:span text:style-name="預設段落字型"><text:span text:style-name="T166">次，檢測生物胚胎急毒性，計算</text:span></text:span><text:span text:style-name="預設段落字型"><text:span text:style-name="T31"> 96</text:span></text:span><text:span text:style-name="預設段落字型"><text:span text:style-name="T28"> </text:span></text:span><text:span text:style-name="預設段落字型"><text:span text:style-name="T166">小時之半致死濃度</text:span></text:span><text:span text:style-name="預設段落字型"><text:span text:style-name="T28">(</text:span></text:span><text:span text:style-name="預設段落字型"><text:span text:style-name="T31">Lethal </text:span></text:span><text:span text:style-name="預設段落字型"><text:span text:style-name="T44">c</text:span></text:span><text:span text:style-name="預設段落字型"><text:span text:style-name="T31">oncentration 50 %, LC</text:span></text:span><text:span text:style-name="預設段落字型"><text:span text:style-name="T230">50 </text:span></text:span><text:span text:style-name="預設段落字型"><text:span text:style-name="T28">)</text:span></text:span><text:span text:style-name="預設段落字型"><text:span text:style-name="T166">或急毒性單位</text:span></text:span><text:span text:style-name="預設段落字型"><text:span text:style-name="T28">(</text:span></text:span><text:span text:style-name="預設段落字型"><text:span text:style-name="T31">Acute toxic unit, TUa</text:span></text:span><text:span text:style-name="預設段落字型"><text:span text:style-name="T28">)</text:span></text:span><text:span text:style-name="預設段落字型"><text:span text:style-name="T166">。</text:span></text:span></text:p>
      <text:list text:continue-numbering="true" text:style-name="WW8Num4">
        <text:list-item>
          <text:p text:style-name="P55">適用範圍</text:p>
        </text:list-item>
      </text:list>
      <text:p text:style-name="P3"><text:span text:style-name="預設段落字型"><text:span text:style-name="T164">本方法適用於</text:span></text:span><text:span text:style-name="預設段落字型"><text:span text:style-name="T222">陸域地面水體、地下水體、</text:span></text:span><text:span text:style-name="預設段落字型"><text:span text:style-name="T164">放流水、廢</text:span></text:span><text:span text:style-name="預設段落字型"><text:span text:style-name="T210">水、</text:span></text:span><text:span text:style-name="預設段落字型"><text:span text:style-name="T85">（</text:span></text:span><text:span text:style-name="預設段落字型"><text:span text:style-name="T164">污</text:span></text:span><text:span text:style-name="預設段落字型"><text:span text:style-name="T177">）</text:span></text:span><text:span text:style-name="預設段落字型"><text:span text:style-name="T164">水及環境用藥對斑馬魚胚胎之生物急毒性檢測。</text:span></text:span></text:p>
      <text:list text:continue-numbering="true" text:style-name="WW8Num4">
        <text:list-item>
          <text:p text:style-name="P55">干擾</text:p>
          <text:list>
            <text:list-item>
              <text:p text:style-name="P61"><text:span text:style-name="T273">生物馴養及毒性試驗室內若有化學氣體</text:span><text:span text:style-name="T260">滲</text:span><text:span text:style-name="T341">侵</text:span><text:span text:style-name="T273">入</text:span><text:span text:style-name="T341">、</text:span><text:span text:style-name="T278">，或</text:span><text:span text:style-name="T273">馴養水</text:span><text:span text:style-name="T278">、</text:span><text:span text:style-name="T341">或</text:span><text:span text:style-name="T273">稀釋</text:span><text:span text:style-name="T341">水</text:span><text:span text:style-name="T278">液</text:span><text:span text:style-name="T341">含有毒物質、</text:span><text:span text:style-name="T278">及</text:span><text:span text:style-name="T273">器皿</text:span><text:span text:style-name="T278">中</text:span><text:span text:style-name="T341">或試驗容器未洗淨</text:span><text:span text:style-name="T273">殘留</text:span><text:span text:style-name="T341">有</text:span><text:span text:style-name="T273">毒</text:span><text:span text:style-name="T278">性</text:span><text:span text:style-name="T273">物質，</text:span><text:span text:style-name="T341">會</text:span><text:span text:style-name="T278">可能</text:span><text:span text:style-name="T273">影響斑馬魚健康</text:span><text:span text:style-name="T278">，</text:span><text:span text:style-name="T273">且可能</text:span><text:span text:style-name="T278">改變</text:span><text:span text:style-name="T260">胚胎對毒物的</text:span><text:span text:style-name="T341">造成</text:span><text:span text:style-name="T273">耐受性</text:span><text:span text:style-name="T341">改變</text:span><text:span text:style-name="T273">。</text:span></text:p>
            </text:list-item>
            <text:list-item>
              <text:p text:style-name="P62"><text:span text:style-name="T341">生物有</text:span><text:span text:style-name="T260">若馴養個體罹患疾</text:span><text:span text:style-name="T273">病或健康狀</text:span><text:span text:style-name="T278">態</text:span><text:span text:style-name="T341">況</text:span><text:span text:style-name="T273">不</text:span><text:span text:style-name="T341">佳</text:span><text:span text:style-name="T278">穩定</text:span><text:span text:style-name="T273">，</text:span><text:span text:style-name="T278">將對其生殖表現及</text:span><text:span text:style-name="T341">影響產</text:span><text:span text:style-name="T278">魚</text:span><text:span text:style-name="T273">卵</text:span><text:span text:style-name="T341">及</text:span><text:span text:style-name="T273">孵化率</text:span><text:span text:style-name="T278">造成影響</text:span><text:span text:style-name="T273">。</text:span></text:p>
            </text:list-item>
            <text:list-item>
              <text:p text:style-name="P88"><text:span text:style-name="預設段落字型"><text:span text:style-name="T120">分子量</text:span></text:span><text:span text:style-name="預設段落字型"><text:span text:style-name="T121"> </text:span></text:span><text:span text:style-name="預設段落字型"><text:span text:style-name="T120">3 </text:span></text:span><text:span text:style-name="預設段落字型"><text:span text:style-name="T321">千道爾頓</text:span></text:span><text:span text:style-name="預設段落字型"><text:span text:style-name="T322">(</text:span></text:span><text:span text:style-name="預設段落字型"><text:span text:style-name="T323">K</text:span></text:span><text:span text:style-name="預設段落字型"><text:span text:style-name="T322">ilodalton,</text:span></text:span><text:span text:style-name="預設段落字型"><text:span text:style-name="T324"> </text:span></text:span><text:span text:style-name="預設段落字型"><text:span text:style-name="T325">kDa</text:span></text:span><text:span text:style-name="預設段落字型"><text:span text:style-name="T322">)</text:span></text:span><text:span text:style-name="預設段落字型"><text:span text:style-name="T120">以上的化合物、巨大分子和會引起延遲孵化之物質，可能對胚胎生物可利用性限制，會降低毒性敏感度。</text:span></text:span></text:p>
            </text:list-item>
          </text:list>
        </text:list-item>
        <text:list-item>
          <text:p text:style-name="P103"><text:span text:style-name="預設段落字型"><text:span text:style-name="T179">設備與材料</text:span></text:span></text:p>
          <text:list>
            <text:list-item>
              <text:p text:style-name="P105"><text:span text:style-name="預設段落字型"><text:span text:style-name="T165">斑馬魚胚胎：使用</text:span></text:span><text:span text:style-name="預設段落字型"><text:span text:style-name="T167"> </text:span></text:span><text:span text:style-name="預設段落字型"><text:span text:style-name="T197">3</text:span></text:span><text:span text:style-name="預設段落字型"><text:span text:style-name="T29"> </text:span></text:span><text:span text:style-name="預設段落字型"><text:span text:style-name="T40">6 </text:span></text:span><text:span text:style-name="預設段落字型"><text:span text:style-name="T173">月齡</text:span></text:span><text:span text:style-name="預設段落字型"><text:span text:style-name="T165">至</text:span></text:span><text:span text:style-name="預設段落字型"><text:span text:style-name="T197">6</text:span></text:span><text:span text:style-name="預設段落字型"><text:span text:style-name="T29"> </text:span></text:span><text:span text:style-name="預設段落字型"><text:span text:style-name="T40">24 </text:span></text:span><text:span text:style-name="預設段落字型"><text:span text:style-name="T165">月齡</text:span></text:span><text:span text:style-name="預設段落字型"><text:span text:style-name="T212">的全長（上顎前端至尾鰭後端的長度）</text:span></text:span><text:span text:style-name="預設段落字型"><text:span text:style-name="T216"> </text:span></text:span><text:span text:style-name="預設段落字型"><text:span text:style-name="T197">2.0 </text:span></text:span><text:span text:style-name="預設段落字型"><text:span text:style-name="T198">cm</text:span></text:span><text:span text:style-name="預設段落字型"><text:span text:style-name="T212">至</text:span></text:span><text:span text:style-name="預設段落字型"><text:span text:style-name="T216"> </text:span></text:span><text:span text:style-name="預設段落字型"><text:span text:style-name="T197">3.0 </text:span></text:span><text:span text:style-name="預設段落字型"><text:span text:style-name="T198">cm</text:span></text:span><text:span text:style-name="預設段落字型"><text:span text:style-name="T165">之性成熟斑馬魚（圖一）所產之受精卵（圖二）進行試驗，</text:span></text:span><text:span text:style-name="預設段落字型"><text:span text:style-name="T173">可自行產製胚胎或使用市售胚胎。</text:span></text:span><text:span text:style-name="預設段落字型"><text:span text:style-name="T165">斑馬魚</text:span></text:span><text:span text:style-name="預設段落字型"><text:span text:style-name="T72">可</text:span></text:span><text:span text:style-name="預設段落字型"><text:span text:style-name="T212">購</text:span></text:span><text:span text:style-name="預設段落字型"><text:span text:style-name="T81">來</text:span></text:span><text:span text:style-name="預設段落字型"><text:span text:style-name="T72">自</text:span></text:span><text:span text:style-name="預設段落字型"><text:span text:style-name="T212">繁殖場</text:span></text:span><text:span text:style-name="預設段落字型"><text:span text:style-name="T81">動物供應機構</text:span></text:span><text:span text:style-name="預設段落字型"><text:span text:style-name="T165">或自行繁殖（註</text:span></text:span><text:span text:style-name="預設段落字型"><text:span text:style-name="T167"> </text:span></text:span><text:span text:style-name="預設段落字型"><text:span text:style-name="T29">1</text:span></text:span><text:span text:style-name="預設段落字型"><text:span text:style-name="T165">），不可混合其他品種。</text:span></text:span></text:p>
            </text:list-item>
            <text:list-item>
              <text:p text:style-name="P105"><text:span text:style-name="預設段落字型"><text:span text:style-name="T165">生物馴養及毒性試驗室：須與其他化學實驗室區隔之獨立空間，通風良好，無化學氣體影響，且可屏蔽外界干擾（如噪音、</text:span></text:span><text:span text:style-name="預設段落字型"><text:span text:style-name="T212">震</text:span></text:span><text:span text:style-name="預設段落字型"><text:span text:style-name="T72">振</text:span></text:span><text:span text:style-name="預設段落字型"><text:span text:style-name="T165">動、強光及人為驚擾等），光照強度</text:span></text:span><text:span text:style-name="預設段落字型"><text:span text:style-name="T212">同一般工作亮度</text:span></text:span><text:span text:style-name="預設段落字型"><text:span text:style-name="T165">為</text:span></text:span><text:span text:style-name="預設段落字型"><text:span text:style-name="T46">540 </text:span></text:span><text:span text:style-name="預設段落字型"><text:span text:style-name="T52">勒克斯(</text:span></text:span><text:span text:style-name="預設段落字型"><text:span text:style-name="T54">l</text:span></text:span><text:span text:style-name="預設段落字型"><text:span text:style-name="T52">x)</text:span></text:span><text:span text:style-name="預設段落字型"><text:span text:style-name="T173">至</text:span></text:span><text:span text:style-name="預設段落字型"><text:span text:style-name="T40">1080 </text:span></text:span><text:span text:style-name="預設段落字型"><text:span text:style-name="T41">l</text:span></text:span><text:span text:style-name="預設段落字型"><text:span text:style-name="T40">x</text:span></text:span><text:span text:style-name="預設段落字型"><text:span text:style-name="T165">，光照時間應維持在每天</text:span></text:span><text:span text:style-name="預設段落字型"><text:span text:style-name="T32"> 14 </text:span></text:span><text:span text:style-name="預設段落字型"><text:span text:style-name="T173">小時</text:span></text:span><text:span text:style-name="預設段落字型"><text:span text:style-name="T32"> ± 2 </text:span></text:span><text:span text:style-name="預設段落字型"><text:span text:style-name="T165">小時。</text:span></text:span></text:p>
            </text:list-item>
            <text:list-item>
              <text:p text:style-name="P106"><text:span text:style-name="預設段落字型"><text:span text:style-name="T68">溫度控制設備：可使用循環式水浴槽、培養箱、空調等方式，將馴養水溫及試驗水溫控制在</text:span></text:span><text:span text:style-name="預設段落字型"><text:span text:style-name="T90"> 26</text:span></text:span><text:span text:style-name="預設段落字型"><text:span text:style-name="T89"> </text:span></text:span><text:span text:style-name="預設段落字型"><text:span text:style-name="T94">°C</text:span></text:span><text:span text:style-name="預設段落字型"><text:span text:style-name="T89"> ± 1 °C</text:span></text:span><text:span text:style-name="預設段落字型"><text:span text:style-name="T68">。</text:span></text:span></text:p>
            </text:list-item>
            <text:list-item>
              <text:p text:style-name="P108"><text:soft-page-break/><text:span text:style-name="預設段落字型"><text:span text:style-name="T217">採</text:span></text:span><text:span text:style-name="預設段落字型"><text:span text:style-name="T68">樣</text:span></text:span><text:span text:style-name="預設段落字型"><text:span text:style-name="T73">品</text:span></text:span><text:span text:style-name="預設段落字型"><text:span text:style-name="T68">容器：玻璃或塑膠材質。如使用塑膠材質容器，不可重複使用。</text:span></text:span></text:p>
            </text:list-item>
            <text:list-item>
              <text:p text:style-name="P109"><text:span text:style-name="預設段落字型"><text:span text:style-name="T68">馴養容器：玻璃或塑膠材質</text:span></text:span><text:span text:style-name="預設段落字型"><text:span text:style-name="T73">，使用於斑馬魚馴養</text:span></text:span><text:span text:style-name="預設段落字型"><text:span text:style-name="T68">。</text:span></text:span></text:p>
            </text:list-item>
            <text:list-item>
              <text:p text:style-name="P112"><text:span text:style-name="預設段落字型"><text:span text:style-name="T68">試驗容器：玻璃或</text:span></text:span><text:span text:style-name="預設段落字型"><text:span text:style-name="T73">聚苯乙烯</text:span></text:span><text:span text:style-name="預設段落字型"><text:span text:style-name="T96"> (</text:span></text:span><text:span text:style-name="預設段落字型"><text:span text:style-name="T95">P</text:span></text:span><text:span text:style-name="預設段落字型"><text:span text:style-name="T89">olystyrene</text:span></text:span><text:span text:style-name="預設段落字型"><text:span text:style-name="T94">)</text:span></text:span><text:span text:style-name="預設段落字型"><text:span text:style-name="T68">材質</text:span></text:span><text:span text:style-name="預設段落字型"><text:span text:style-name="T73">、透明底、附上蓋</text:span></text:span><text:span text:style-name="預設段落字型"><text:span text:style-name="T68">之</text:span></text:span><text:span text:style-name="預設段落字型"><text:span text:style-name="T90"> 24 </text:span></text:span><text:span text:style-name="預設段落字型"><text:span text:style-name="T68">孔培養盤，孔格直徑約</text:span></text:span><text:span text:style-name="預設段落字型"><text:span text:style-name="T90"> 16 </text:span></text:span><text:span text:style-name="預設段落字型"><text:span text:style-name="T89">mm</text:span></text:span><text:span text:style-name="預設段落字型"><text:span text:style-name="T68">，每孔容量</text:span></text:span><text:span text:style-name="預設段落字型"><text:span text:style-name="T90"> 2.5 mL</text:span></text:span><text:span text:style-name="預設段落字型"><text:span text:style-name="T68">以上</text:span></text:span><text:span text:style-name="預設段落字型"><text:span text:style-name="T73">，進行試驗時須將上蓋蓋上</text:span></text:span><text:span text:style-name="預設段落字型"><text:span text:style-name="T68">。</text:span></text:span></text:p>
            </text:list-item>
            <text:list-item>
              <text:p text:style-name="P113"><text:span text:style-name="預設段落字型"><text:span text:style-name="T217">產卵</text:span></text:span><text:span text:style-name="預設段落字型"><text:span text:style-name="T73">繁殖</text:span></text:span><text:span text:style-name="預設段落字型"><text:span text:style-name="T68">容器：玻璃或塑膠材質，中間具可移除之隔板，</text:span></text:span><text:span text:style-name="T185">可將雄魚及雌魚隔開。</text:span><text:span text:style-name="預設段落字型"><text:span text:style-name="T73">下方具隔離網（</text:span></text:span><text:span text:style-name="預設段落字型"><text:span text:style-name="T94">2 mm ± 0.5 mm </text:span></text:span><text:span text:style-name="預設段落字型"><text:span text:style-name="T73">網目之不鏽鋼或塑膠等材質）</text:span></text:span><text:span text:style-name="預設段落字型"><text:span text:style-name="T68">，可將親魚及魚卵隔開，可使用市售繁殖箱</text:span></text:span><text:span text:style-name="預設段落字型"><text:span text:style-name="T73">（示意如圖三）</text:span></text:span><text:span text:style-name="預設段落字型"><text:span text:style-name="T68">。</text:span></text:span></text:p>
            </text:list-item>
            <text:list-item>
              <text:p text:style-name="P109"><text:span text:style-name="預設段落字型"><text:span text:style-name="T73">燒杯、血清瓶、</text:span></text:span><text:span text:style-name="預設段落字型"><text:span text:style-name="T68">量瓶及量筒：硼矽玻璃材質。</text:span></text:span></text:p>
            </text:list-item>
            <text:list-item>
              <text:p text:style-name="P109"><text:span text:style-name="預設段落字型"><text:span text:style-name="T68">移液管：玻璃或塑膠材質。</text:span></text:span></text:p>
            </text:list-item>
            <text:list-item>
              <text:p text:style-name="P115"><text:span text:style-name="預設段落字型"><text:span text:style-name="T68">溫度監測裝置：須可顯示</text:span></text:span><text:span text:style-name="預設段落字型"><text:span text:style-name="T73">斑馬魚馴養期間及</text:span></text:span><text:span text:style-name="預設段落字型"><text:span text:style-name="T68">毒性試驗期間之最高及最低水溫</text:span></text:span><text:span text:style-name="預設段落字型"><text:span text:style-name="T149">(</text:span></text:span><text:span text:style-name="預設段落字型"><text:span text:style-name="T73">註</text:span></text:span><text:span text:style-name="預設段落字型"><text:span text:style-name="T96"> 2</text:span></text:span><text:span text:style-name="預設段落字型"><text:span text:style-name="T74">)</text:span></text:span><text:span text:style-name="預設段落字型"><text:span text:style-name="T73">，</text:span></text:span><text:span text:style-name="預設段落字型"><text:span text:style-name="T150">最小刻度須可達</text:span></text:span><text:span text:style-name="預設段落字型"><text:span text:style-name="T152"> </text:span></text:span><text:span text:style-name="預設段落字型"><text:span text:style-name="T150">0.1 ℃</text:span></text:span><text:span text:style-name="預設段落字型"><text:span text:style-name="T68">。</text:span></text:span></text:p>
            </text:list-item>
            <text:list-item>
              <text:p text:style-name="P116"><text:span text:style-name="預設段落字型"><text:span text:style-name="T68">溶氧測定儀</text:span></text:span><text:span text:style-name="預設段落字型"><text:span text:style-name="T73">。</text:span></text:span></text:p>
            </text:list-item>
            <text:list-item>
              <text:p text:style-name="P118"><text:span text:style-name="預設段落字型"><text:span text:style-name="T89">pH </text:span></text:span><text:span text:style-name="預設段落字型"><text:span text:style-name="T68">計</text:span></text:span><text:span text:style-name="預設段落字型"><text:span text:style-name="T73">：</text:span></text:span><text:span text:style-name="預設段落字型"><text:span text:style-name="T94">附有溫度補償裝置，</text:span></text:span><text:span text:style-name="預設段落字型"><text:span text:style-name="T150">最小刻度須可達</text:span></text:span><text:span text:style-name="預設段落字型"><text:span text:style-name="T152"> </text:span></text:span><text:span text:style-name="預設段落字型"><text:span text:style-name="T150">0.1 </text:span></text:span><text:span text:style-name="預設段落字型"><text:span text:style-name="T151">pH單位</text:span></text:span><text:span text:style-name="預設段落字型"><text:span text:style-name="T94">。</text:span></text:span></text:p>
            </text:list-item>
            <text:list-item>
              <text:p text:style-name="P120"><text:span text:style-name="預設段落字型"><text:span text:style-name="T68">導電度計</text:span></text:span><text:span text:style-name="預設段落字型"><text:span text:style-name="T73">。</text:span></text:span></text:p>
            </text:list-item>
            <text:list-item>
              <text:p text:style-name="P120"><text:span text:style-name="預設段落字型"><text:span text:style-name="T68">餘氯計</text:span></text:span><text:span text:style-name="預設段落字型"><text:span text:style-name="T73">。</text:span></text:span></text:p>
            </text:list-item>
            <text:list-item>
              <text:p text:style-name="P120"><text:span text:style-name="預設段落字型"><text:span text:style-name="T68">水質硬度計或水質硬度檢測試劑組</text:span></text:span><text:span text:style-name="預設段落字型"><text:span text:style-name="T73">。</text:span></text:span></text:p>
            </text:list-item>
            <text:list-item>
              <text:p text:style-name="P110"><text:span text:style-name="預設段落字型"><text:span text:style-name="T68">分析天平：待測物重量大於</text:span></text:span><text:span text:style-name="預設段落字型"><text:span text:style-name="T90"> 2 g </text:span></text:span><text:span text:style-name="預設段落字型"><text:span text:style-name="T68">時，須能精</text:span></text:span><text:span text:style-name="預設段落字型"><text:span text:style-name="T217">秤</text:span></text:span><text:span text:style-name="預設段落字型"><text:span text:style-name="T73">稱</text:span></text:span><text:span text:style-name="預設段落字型"><text:span text:style-name="T68">至</text:span></text:span><text:span text:style-name="預設段落字型"><text:span text:style-name="T90"> 0.01 g</text:span></text:span><text:span text:style-name="預設段落字型"><text:span text:style-name="T68">；待測物重量不大於</text:span></text:span><text:span text:style-name="預設段落字型"><text:span text:style-name="T90"> 2 g </text:span></text:span><text:span text:style-name="預設段落字型"><text:span text:style-name="T68">時，須能精</text:span></text:span><text:span text:style-name="預設段落字型"><text:span text:style-name="T217">秤</text:span></text:span><text:span text:style-name="預設段落字型"><text:span text:style-name="T73">稱</text:span></text:span><text:span text:style-name="預設段落字型"><text:span text:style-name="T68">至</text:span></text:span><text:span text:style-name="預設段落字型"><text:span text:style-name="T90"> 0.001 g</text:span></text:span><text:span text:style-name="預設段落字型"><text:span text:style-name="T68">。</text:span></text:span></text:p>
            </text:list-item>
            <text:list-item>
              <text:p text:style-name="P114"><text:span text:style-name="預設段落字型"><text:span text:style-name="T68">手操網：大小合適</text:span></text:span><text:span text:style-name="預設段落字型"><text:span text:style-name="T73">之</text:span></text:span><text:span text:style-name="預設段落字型"><text:span text:style-name="T68">具握柄軟質尼龍網</text:span></text:span><text:span text:style-name="預設段落字型"><text:span text:style-name="T73">，使用於斑馬魚馴養</text:span></text:span><text:span text:style-name="預設段落字型"><text:span text:style-name="T68">。</text:span></text:span></text:p>
            </text:list-item>
            <text:list-item>
              <text:p text:style-name="P117"><text:span text:style-name="預設段落字型"><text:span text:style-name="T68">魚飼料：飼料須考量適口性，</text:span></text:span><text:span text:style-name="預設段落字型"><text:span text:style-name="T217">大小須適合斑馬魚，</text:span></text:span><text:span text:style-name="預設段落字型"><text:span text:style-name="T68">建議使用市售超細微粒、半沉浮性魚飼料或豐年蝦等。</text:span></text:span></text:p>
            </text:list-item>
            <text:list-item>
              <text:p text:style-name="P122"><text:span text:style-name="預設段落字型"><text:span text:style-name="T217">倒立式</text:span></text:span><text:span text:style-name="預設段落字型"><text:span text:style-name="T68">光學顯微鏡：放大倍率</text:span></text:span><text:span text:style-name="預設段落字型"><text:span text:style-name="T217">須達</text:span></text:span><text:span text:style-name="預設段落字型"><text:span text:style-name="T91"> </text:span></text:span><text:span text:style-name="預設段落字型"><text:span text:style-name="T98">30 </text:span></text:span><text:span text:style-name="預設段落字型"><text:span text:style-name="T69">倍以上</text:span></text:span><text:span text:style-name="預設段落字型"><text:span text:style-name="T73">之倒立式顯微鏡或解剖顯微鏡（立體顯微鏡）</text:span></text:span><text:span text:style-name="預設段落字型"><text:span text:style-name="T68">。</text:span></text:span></text:p>
            </text:list-item>
            <text:list-item>
              <text:p text:style-name="P114"><text:span text:style-name="預設段落字型"><text:span text:style-name="T68">培養皿：玻璃或塑膠材質，</text:span></text:span><text:span text:style-name="預設段落字型"><text:span text:style-name="T73">可使用</text:span></text:span><text:span text:style-name="預設段落字型"><text:span text:style-name="T68">直徑</text:span></text:span><text:span text:style-name="預設段落字型"><text:span text:style-name="T90"> 9 cm</text:span></text:span><text:span text:style-name="預設段落字型"><text:span text:style-name="T217">以上</text:span></text:span><text:span text:style-name="預設段落字型"><text:span text:style-name="T73">或其他適當大小之培養皿</text:span></text:span><text:span text:style-name="預設段落字型"><text:span text:style-name="T68">。</text:span></text:span></text:p>
            </text:list-item>
            <text:list-item>
              <text:p text:style-name="P121"><text:span text:style-name="預設段落字型"><text:span text:style-name="T68">曝氣設備</text:span></text:span><text:span text:style-name="預設段落字型"><text:span text:style-name="T73">。</text:span></text:span></text:p>
            </text:list-item>
            <text:list-item>
              <text:p text:style-name="P111"><text:span text:style-name="預設段落字型"><text:span text:style-name="T68">水循環過濾裝置</text:span></text:span><text:span text:style-name="預設段落字型"><text:span text:style-name="T73">：使用於斑馬魚馴養。</text:span></text:span></text:p>
            </text:list-item>
            <text:list-item>
              <text:p text:style-name="P119"><text:span text:style-name="預設段落字型"><text:span text:style-name="T73">塑膠滴管</text:span></text:span><text:span text:style-name="預設段落字型"><text:span text:style-name="T75">。</text:span></text:span></text:p>
            </text:list-item>
            <text:list-item>
              <text:p text:style-name="P119"><text:span text:style-name="預設段落字型"><text:span text:style-name="T73">冰箱：溫度能保持在</text:span></text:span><text:span text:style-name="預設段落字型"><text:span text:style-name="T96"> 4</text:span></text:span><text:span text:style-name="預設段落字型"><text:span text:style-name="T114"> °C</text:span></text:span><text:span text:style-name="預設段落字型"><text:span text:style-name="T96"> ± 2 °C</text:span></text:span></text:p>
            </text:list-item>
            <text:list-item>
              <text:p text:style-name="P119"><text:soft-page-break/><text:span text:style-name="預設段落字型"><text:span text:style-name="T97">冷凍櫃</text:span></text:span><text:span text:style-name="T185">：溫度能保持在 -18 ℃ 以下。</text:span></text:p>
            </text:list-item>
            <text:list-item>
              <text:p text:style-name="P56">電磁攪拌器及攪拌子。</text:p>
            </text:list-item>
            <text:list-item>
              <text:p text:style-name="P151"><text:span text:style-name="預設段落字型"><text:span text:style-name="T132">照度計：須可顯示照度值。</text:span></text:span></text:p>
            </text:list-item>
          </text:list>
        </text:list-item>
        <text:list-item>
          <text:p text:style-name="P103"><text:span text:style-name="預設段落字型"><text:span text:style-name="T179">試劑</text:span></text:span></text:p>
          <text:p text:style-name="P163"><text:span text:style-name="T26"><text:s text:c="8"/></text:span><text:span text:style-name="預設段落字型"><text:span text:style-name="T118">檢測時使用之試劑除非另有說明，否則至少須為試藥級。使用之溶液或試劑，</text:span></text:span><text:span text:style-name="預設段落字型"><text:span text:style-name="T119">可依</text:span></text:span><text:span text:style-name="預設段落字型"><text:span text:style-name="T118">試藥配製比例製備所需使用體積。</text:span></text:span></text:p>
          <text:list>
            <text:list-item>
              <text:p text:style-name="P63"><text:span text:style-name="T273">試劑水：</text:span><text:span text:style-name="T341">比</text:span><text:span text:style-name="T273">電阻</text:span><text:span text:style-name="T278">率</text:span><text:span text:style-name="T341">值</text:span><text:span text:style-name="T273">須大於</text:span><text:span text:style-name="T274"> 10 MΩ</text:span><text:span text:style-name="T303">·</text:span><text:span text:style-name="T274">cm</text:span><text:span text:style-name="T273">。</text:span></text:p>
            </text:list-item>
            <text:list-item>
              <text:p text:style-name="P57"><text:span text:style-name="T292">碳酸氫鈉</text:span><text:span text:style-name="T294">(</text:span><text:span text:style-name="T293">S</text:span><text:span text:style-name="T312">odium bicarbonate,</text:span><text:span text:style-name="T293"> </text:span><text:span text:style-name="T292">NaHCO</text:span><text:span text:style-name="T297">3</text:span><text:span text:style-name="T299">)。</text:span></text:p>
            </text:list-item>
            <text:list-item>
              <text:p text:style-name="P150"><text:span text:style-name="T138">硫酸鎂</text:span><text:span text:style-name="T139">七</text:span><text:span text:style-name="預設段落字型"><text:span text:style-name="T138">水合物</text:span></text:span><text:span text:style-name="預設段落字型"><text:span text:style-name="T141">(</text:span></text:span><text:span text:style-name="預設段落字型"><text:span text:style-name="T326">Magnesium sulfate heptahydrate,</text:span></text:span><text:span text:style-name="預設段落字型"><text:span text:style-name="T138"> </text:span></text:span><text:span text:style-name="T138">MgSO</text:span><text:span text:style-name="T135">4</text:span><text:span text:style-name="T140">·</text:span><text:span text:style-name="T138">7H</text:span><text:span text:style-name="T135">2</text:span><text:span text:style-name="T138">O)。</text:span></text:p>
            </text:list-item>
            <text:list-item>
              <text:p text:style-name="P75">氯化鉀<text:span text:style-name="T238">(</text:span><text:span text:style-name="T328">Potassium chloride, </text:span>KCl)。</text:p>
            </text:list-item>
            <text:list-item>
              <text:p text:style-name="P78"><text:span text:style-name="T258">氯化鈣二水合物</text:span><text:span text:style-name="T5">(Ca</text:span><text:span text:style-name="T259">lcium chloride dihydrate, CaCl₂·2H₂O)。</text:span></text:p>
            </text:list-item>
            <text:list-item>
              <text:p text:style-name="P66"><text:span text:style-name="T273">丙酮</text:span><text:span text:style-name="T281">(</text:span><text:span text:style-name="T315">Acetone, </text:span><text:span text:style-name="T260">CH₃COCH</text:span><text:span text:style-name="T248">3</text:span><text:span text:style-name="T279">)</text:span><text:span text:style-name="T278">：殘量級。</text:span></text:p>
            </text:list-item>
            <text:list-item>
              <text:p text:style-name="P67"><text:span text:style-name="T273">氫氧化鈉</text:span><text:span text:style-name="T281">(S</text:span><text:span text:style-name="T314">odium hydroxid</text:span><text:span text:style-name="T316">e, NaOH </text:span><text:span text:style-name="T317">)</text:span><text:span text:style-name="T320">：試藥級以上</text:span><text:span text:style-name="T275">。</text:span></text:p>
            </text:list-item>
            <text:list-item>
              <text:p text:style-name="P79"><text:span text:style-name="T258">濃</text:span><text:span text:style-name="T275">鹽酸</text:span><text:span text:style-name="T272">(H</text:span><text:span text:style-name="T313">ydrochloric acid</text:span><text:span text:style-name="T270">, HCl)</text:span><text:span text:style-name="T319">：試藥級以上</text:span><text:span text:style-name="T275">。</text:span></text:p>
            </text:list-item>
            <text:list-item>
              <text:p text:style-name="P68"><text:span text:style-name="T351">(五)</text:span><text:span text:style-name="T276">硝酸</text:span><text:span text:style-name="T283">(</text:span><text:span text:style-name="T284">N</text:span><text:span text:style-name="T318">itric acid</text:span><text:span text:style-name="T284">, HNO</text:span><text:span text:style-name="T298">3</text:span><text:span text:style-name="T284">)</text:span><text:span text:style-name="T342">：試藥級以上</text:span><text:span text:style-name="T277">。</text:span></text:p>
            </text:list-item>
            <text:list-item>
              <text:p text:style-name="P68"><text:span text:style-name="預設段落字型"><text:span text:style-name="T285">0.1 M</text:span></text:span><text:span text:style-name="預設段落字型"><text:span text:style-name="T286">鹽酸溶液</text:span></text:span><text:span text:style-name="預設段落字型"><text:span text:style-name="T285">：取</text:span></text:span><text:span text:style-name="預設段落字型"><text:span text:style-name="T283"> </text:span></text:span><text:span text:style-name="預設段落字型"><text:span text:style-name="T285">8.3 mL濃鹽酸緩緩加入適量試劑水中，定容至</text:span></text:span><text:span text:style-name="預設段落字型"><text:span text:style-name="T283"> 1 L</text:span></text:span><text:span text:style-name="預設段落字型"><text:span text:style-name="T285">。可使用市售溶液。</text:span></text:span></text:p>
            </text:list-item>
            <text:list-item>
              <text:p text:style-name="P152"><text:span text:style-name="預設段落字型"><text:span text:style-name="T122">0.1 M</text:span></text:span><text:span text:style-name="預設段落字型"><text:span text:style-name="T123">氫氧化鈉溶液</text:span></text:span><text:span text:style-name="預設段落字型"><text:span text:style-name="T122">：溶解</text:span></text:span><text:span text:style-name="預設段落字型"><text:span text:style-name="T124"> 4 </text:span></text:span><text:span text:style-name="預設段落字型"><text:span text:style-name="T122">g 氫氧化鈉於適量試劑水中，再以試劑水定容至</text:span></text:span><text:span text:style-name="預設段落字型"><text:span text:style-name="T124"> 1 L</text:span></text:span><text:span text:style-name="預設段落字型"><text:span text:style-name="T122">。可使用市售溶液。</text:span></text:span></text:p>
            </text:list-item>
            <text:list-item>
              <text:p text:style-name="P153"><text:span text:style-name="預設段落字型"><text:span text:style-name="T122">10 % (v/v) 鹽酸或硝酸溶液：將 100 mL 濃鹽酸或硝酸緩緩加入</text:span></text:span><text:span text:style-name="預設段落字型"><text:span text:style-name="T124"> 9</text:span></text:span><text:span text:style-name="預設段落字型"><text:span text:style-name="T122">00 mL 試劑水中</text:span></text:span><text:span text:style-name="預設段落字型"><text:span text:style-name="T123">（玻璃器皿酸洗用，須於使用前配製）</text:span></text:span><text:span text:style-name="預設段落字型"><text:span text:style-name="T122">。</text:span></text:span></text:p>
            </text:list-item>
            <text:list-item>
              <text:p text:style-name="P101"><text:span text:style-name="T206">（四）</text:span><text:span text:style-name="T205">參考毒物：</text:span><text:span text:style-name="T206">氯化鈉，試藥級以上</text:span><text:span text:style-name="T205">。</text:span><text:span text:style-name="T107">3,4-二氯苯胺儲備溶液，100 mg/L：溶解3,4-二氯苯胺(3,4-Dichloroaniline, 3,4-DCA, C6H</text:span><text:span text:style-name="T136">3</text:span><text:span text:style-name="T107">Cl</text:span><text:span text:style-name="T136">2</text:span><text:span text:style-name="T107">NH</text:span><text:span text:style-name="T136">2</text:span><text:span text:style-name="T107">) 0.050 g</text:span><text:span text:style-name="T110"> </text:span><text:span text:style-name="預設段落字型"><text:span text:style-name="T82">於稀釋液中，攪拌約</text:span></text:span><text:span text:style-name="預設段落字型"><text:span text:style-name="T110"> 24 </text:span></text:span><text:span text:style-name="預設段落字型"><text:span text:style-name="T107">小時後，</text:span></text:span><text:span text:style-name="預設段落字型"><text:span text:style-name="T82">以</text:span></text:span><text:span text:style-name="預設段落字型"><text:span text:style-name="T107">0.1 M </text:span></text:span><text:span text:style-name="預設段落字型"><text:span text:style-name="T82">氫氧化鈉溶液或</text:span></text:span><text:span text:style-name="預設段落字型"><text:span text:style-name="T107">0.1 M </text:span></text:span><text:span text:style-name="預設段落字型"><text:span text:style-name="T82">鹽酸溶液調整</text:span></text:span><text:span text:style-name="預設段落字型"><text:span text:style-name="T108">pH</text:span></text:span><text:span text:style-name="預設段落字型"><text:span text:style-name="T83">值為</text:span></text:span><text:span text:style-name="預設段落字型"><text:span text:style-name="T111"> 6.5 </text:span></text:span><text:span text:style-name="預設段落字型"><text:span text:style-name="T109">至</text:span></text:span><text:span text:style-name="預設段落字型"><text:span text:style-name="T111"> 8.5</text:span></text:span><text:span text:style-name="預設段落字型"><text:span text:style-name="T108">，</text:span></text:span><text:span text:style-name="預設段落字型"><text:span text:style-name="T82">定容至</text:span></text:span><text:span text:style-name="預設段落字型"><text:span text:style-name="T110"> 500 mL</text:span></text:span><text:span text:style-name="預設段落字型"><text:span text:style-name="T82">，避光保存</text:span></text:span><text:span text:style-name="預設段落字型"><text:span text:style-name="T84">於</text:span></text:span><text:span text:style-name="預設段落字型"><text:span text:style-name="T115"> 4 </text:span></text:span><text:span text:style-name="預設段落字型"><text:span text:style-name="T117">°C </text:span></text:span><text:span text:style-name="預設段落字型"><text:span text:style-name="T153">± </text:span></text:span><text:span text:style-name="預設段落字型"><text:span text:style-name="T115">2 </text:span></text:span><text:span text:style-name="預設段落字型"><text:span text:style-name="T117">°C</text:span></text:span><text:span text:style-name="預設段落字型"><text:span text:style-name="T84">，保存期限</text:span></text:span><text:span text:style-name="預設段落字型"><text:span text:style-name="T116"> 6 </text:span></text:span><text:span text:style-name="預設段落字型"><text:span text:style-name="T84">個月</text:span></text:span><text:span text:style-name="預設段落字型"><text:span text:style-name="T82">。</text:span></text:span></text:p>
            </text:list-item>
            <text:list-item>
              <text:p text:style-name="P154"><text:span text:style-name="T234">正控制試驗溶液</text:span><text:span text:style-name="T27">(</text:span><text:span text:style-name="預設段落字型"><text:span text:style-name="T128">3,4-DCA, </text:span></text:span><text:span text:style-name="預設段落字型"><text:span text:style-name="T127">4.0</text:span></text:span><text:span text:style-name="預設段落字型"><text:span text:style-name="T131"> mg/L)：取</text:span></text:span><text:span text:style-name="T64"> </text:span><text:span text:style-name="預設段落字型"><text:span text:style-name="T128">3,4-DCA儲備溶液4</text:span></text:span><text:span text:style-name="預設段落字型"><text:span text:style-name="T124"> mL</text:span></text:span><text:span text:style-name="預設段落字型"><text:span text:style-name="T128">加</text:span></text:span><text:span text:style-name="預設段落字型"><text:span text:style-name="T87">稀釋液定容至</text:span></text:span><text:span text:style-name="預設段落字型"><text:span text:style-name="T124"> 100 mL</text:span></text:span><text:span text:style-name="預設段落字型"><text:span text:style-name="T128">，</text:span></text:span><text:span text:style-name="預設段落字型"><text:span text:style-name="T129">pH</text:span></text:span><text:span text:style-name="預設段落字型"><text:span text:style-name="T88">值須為</text:span></text:span><text:span text:style-name="預設段落字型"><text:span text:style-name="T125"> </text:span></text:span><text:span text:style-name="預設段落字型"><text:span text:style-name="T126">6.5 </text:span></text:span><text:span text:style-name="預設段落字型"><text:span text:style-name="T130">至</text:span></text:span><text:span text:style-name="預設段落字型"><text:span text:style-name="T126"> 8.5</text:span></text:span><text:span text:style-name="預設段落字型"><text:span text:style-name="T128">。</text:span></text:span></text:p>
            </text:list-item>
            <text:list-item>
              <text:p text:style-name="P58"><text:span text:style-name="T353">(二)</text:span>稀釋<text:span text:style-name="T340">水</text:span><text:span text:style-name="T329">液</text:span>：</text:p>
            </text:list-item>
          </text:list>
          <text:p text:style-name="P80">稀釋水含下列成分（試藥級以上）：</text:p>
          <text:p text:style-name="P81"><text:soft-page-break/><text:span text:style-name="T252">碳酸氫鈉(NaHCO</text:span><text:span text:style-name="T247">3</text:span><text:span text:style-name="T265">)</text:span><text:span text:style-name="T266"> </text:span><text:span text:style-name="T256"><text:s text:c="17"/></text:span><text:span text:style-name="T3"><text:s text:c="3"/>63.0 mg/L</text:span></text:p>
          <text:p text:style-name="P82"><text:span text:style-name="T252">七水硫酸鎂(MgSO</text:span><text:span text:style-name="T247">4</text:span><text:span text:style-name="T263">⋅</text:span><text:span text:style-name="T252">7H</text:span><text:span text:style-name="T247">2</text:span><text:span text:style-name="T252">O)</text:span><text:span text:style-name="T256"> <text:s text:c="4"/></text:span><text:span text:style-name="T6">123.3 mg/L</text:span></text:p>
          <text:p text:style-name="P82"><text:span text:style-name="T252">氯化鉀(KCl)</text:span><text:span text:style-name="T256"> <text:s text:c="34"/></text:span><text:span text:style-name="T252">5.5 mg/L</text:span></text:p>
          <text:p text:style-name="P82"><text:span text:style-name="T252">二水氯化鈣(CaCl</text:span><text:span text:style-name="T247">2</text:span><text:span text:style-name="T263">⋅</text:span><text:span text:style-name="T252">2H</text:span><text:span text:style-name="T247">2</text:span><text:span text:style-name="T252">O)</text:span><text:span text:style-name="T256"> <text:s text:c="7"/></text:span><text:span text:style-name="T252">294.0 mg/L</text:span></text:p>
          <text:p text:style-name="P85"><text:span text:style-name="T355">配製量可根據檢測需求量，依配方比例配製。</text:span><text:span text:style-name="T252">將</text:span><text:span text:style-name="T355">試藥</text:span><text:span text:style-name="T304">63.0 mg 碳酸氫鈉、123.3 mg 硫酸鎂七水合物、5.5 mg 氯化鉀及 294.0 mg 氯化鈣二水合物，</text:span><text:span text:style-name="T252">溶解於</text:span><text:span text:style-name="T14"> 1 </text:span><text:span text:style-name="T16">L</text:span><text:span text:style-name="T252">試劑水後，劇烈曝氣至少</text:span><text:span text:style-name="T3"> 8 </text:span><text:span text:style-name="T252">小時，硬度</text:span><text:span text:style-name="T253">須</text:span><text:span text:style-name="T252">為</text:span><text:span text:style-name="T3"> 200 </text:span><text:span text:style-name="T14">mg </text:span><text:span text:style-name="T17">CaCO</text:span><text:span text:style-name="T249">3</text:span><text:span text:style-name="T17">/L</text:span><text:span text:style-name="T6"> </text:span><text:span text:style-name="T7">至</text:span><text:span text:style-name="T3"> 250 mg</text:span><text:span text:style-name="T252"> CaCO</text:span><text:span text:style-name="T247">3</text:span><text:span text:style-name="T252">/L，</text:span><text:span text:style-name="T254">pH</text:span><text:span text:style-name="T262">值</text:span><text:span text:style-name="T254">須為</text:span><text:span text:style-name="T4"> 6.5 </text:span><text:span text:style-name="T8">至</text:span><text:span text:style-name="T4"> 8.5</text:span><text:span text:style-name="T254">，若需調整</text:span><text:span text:style-name="T257"> </text:span><text:span text:style-name="T254">pH</text:span><text:span text:style-name="T262">值</text:span><text:span text:style-name="T254">，須以</text:span><text:span text:style-name="T262">0.1M</text:span><text:span text:style-name="T254">氫氧化鈉</text:span><text:span text:style-name="T262">溶液</text:span><text:span text:style-name="T255">或</text:span><text:span text:style-name="T262">0.1M</text:span><text:span text:style-name="T255">鹽酸</text:span><text:span text:style-name="T262">溶液</text:span><text:span text:style-name="T255">進行</text:span><text:span text:style-name="T252">。</text:span><text:span text:style-name="T355">避光</text:span><text:span text:style-name="T356">冷藏</text:span><text:span text:style-name="T252">保存不宜超過</text:span><text:span text:style-name="T256"> </text:span><text:span text:style-name="T252">14 天。</text:span></text:p>
          <text:list text:continue-numbering="true">
            <text:list-item>
              <text:p text:style-name="P76"><text:span text:style-name="T353">(三)</text:span>馴養水：可使用稀釋<text:span text:style-name="T340">水</text:span><text:span text:style-name="T329">液</text:span>、去氯自來水（註<text:span text:style-name="T238"> </text:span><text:span text:style-name="T358">2</text:span><text:span text:style-name="T330"> 3</text:span>）、無污染之地下水等作為馴養水。馴養水之硬度應為<text:span text:style-name="T238"> 200 </text:span><text:span text:style-name="T329">mg</text:span> <text:span text:style-name="T329">CaCO</text:span><text:span text:style-name="T250">3</text:span><text:span text:style-name="T329">/L </text:span>至<text:span text:style-name="T238"> 250 </text:span>mg CaCO<text:span text:style-name="T246">3</text:span>/L，pH<text:span text:style-name="T329">值</text:span>須為<text:span text:style-name="T238"> 6.5 </text:span>至<text:span text:style-name="T238"> 8.5</text:span>，可混合適量<text:span text:style-name="T340">之逆滲透水或</text:span>試劑水進行調整。</text:p>
            </text:list-item>
            <text:list-item>
              <text:p text:style-name="P33"><text:span text:style-name="T327">甲磺酸三卡因</text:span><text:span text:style-name="T369"> (</text:span><text:span text:style-name="T368">Tricaine methanesulfonate, C</text:span><text:span text:style-name="T251">10</text:span><text:span text:style-name="T368">H</text:span><text:span text:style-name="T251">15</text:span><text:span text:style-name="T368">NO</text:span><text:span text:style-name="T251">5</text:span><text:span text:style-name="T368">S)：</text:span><text:span text:style-name="T369">又稱</text:span><text:span text:style-name="T368">MS-222，斑馬魚安樂死使用。</text:span></text:p>
            </text:list-item>
            <text:list-item>
              <text:p text:style-name="P34">漂白水：一般市售消毒用漂白水。</text:p>
            </text:list-item>
          </text:list>
        </text:list-item>
        <text:list-item>
          <text:p text:style-name="P103"><text:span text:style-name="預設段落字型"><text:span text:style-name="T179">採樣與保存</text:span></text:span></text:p>
          <text:list>
            <text:list-item>
              <text:p text:style-name="P64"><text:span text:style-name="T341">水</text:span><text:span text:style-name="T273">樣</text:span><text:span text:style-name="T278">品</text:span><text:span text:style-name="T273">採樣方法參照</text:span><text:span text:style-name="T341">「監測井地下水採樣方法</text:span><text:span text:style-name="T343"> </text:span><text:span text:style-name="T341">(NIEA W103</text:span><text:span text:style-name="T344">.5</text:span><text:span text:style-name="T341">)」、「河川、湖泊及水庫水質採樣通則</text:span><text:span text:style-name="T343"> </text:span><text:span text:style-name="T341">(NIEA W104</text:span><text:span text:style-name="T344">.5</text:span><text:span text:style-name="T341">)」、</text:span><text:span text:style-name="T273">「事業放流水採樣</text:span><text:span text:style-name="T357">通則</text:span><text:span text:style-name="T278">方法</text:span><text:span text:style-name="T274"> </text:span><text:span text:style-name="T273">(NIEA W109</text:span><text:span text:style-name="T278">.5</text:span><text:span text:style-name="T273">)」</text:span><text:span text:style-name="T278">（註</text:span><text:span text:style-name="T280"> 4</text:span><text:span text:style-name="T278">）</text:span><text:span text:style-name="T273">。每個</text:span><text:span text:style-name="T341">水</text:span><text:span text:style-name="T273">樣</text:span><text:span text:style-name="T278">品</text:span><text:span text:style-name="T273">至少須採</text:span><text:span text:style-name="T371">4</text:span><text:span text:style-name="T273"> </text:span><text:span text:style-name="T278">5</text:span><text:span text:style-name="T273">瓶，每瓶之</text:span><text:span text:style-name="T341">水</text:span><text:span text:style-name="T273">樣</text:span><text:span text:style-name="T278">品</text:span><text:span text:style-name="T273">量不得少於</text:span><text:span text:style-name="T274"> 0.5 L</text:span><text:span text:style-name="T273">。</text:span></text:p>
            </text:list-item>
            <text:list-item>
              <text:p text:style-name="P77"><text:span text:style-name="T340">水</text:span>樣<text:span text:style-name="T329">品</text:span>採樣時樣品容器須裝至全滿，以減少揮發性物質散失。採樣後立即避光保存於<text:span text:style-name="T358"> 4 ± 2 °C</text:span><text:span text:style-name="T331">大於</text:span><text:span text:style-name="T330"> 0 °C </text:span><text:span text:style-name="T331">至</text:span><text:span text:style-name="T330">6 °C</text:span><text:span text:style-name="T331">以下</text:span>。</text:p>
            </text:list-item>
            <text:list-item>
              <text:p text:style-name="P99"><text:span text:style-name="T203">水</text:span><text:span text:style-name="T120">樣</text:span><text:span text:style-name="T106">品</text:span><text:span text:style-name="T203">必須在</text:span><text:span text:style-name="T120">採樣後</text:span><text:span text:style-name="T106">若無法在</text:span><text:span text:style-name="T204"> 36</text:span><text:span text:style-name="T121"> </text:span><text:span text:style-name="T112">48</text:span><text:span text:style-name="T120">小時內開始進行確定試驗</text:span><text:span text:style-name="預設段落字型"><text:span text:style-name="T113">(Definitive test)</text:span></text:span><text:span text:style-name="預設段落字型"><text:span text:style-name="T232">，</text:span></text:span><text:span text:style-name="預設段落字型"><text:span text:style-name="T186">樣品在實驗室時</text:span></text:span><text:span text:style-name="T185">須保存於</text:span><text:span text:style-name="T47"> -18</text:span><text:span text:style-name="T185"> ℃以下，保存期限</text:span><text:span text:style-name="T47"> 2 </text:span><text:span text:style-name="T185">個月</text:span><text:span text:style-name="T120">。</text:span></text:p>
            </text:list-item>
            <text:list-item>
              <text:p text:style-name="P65"><text:span text:style-name="T273">環境用藥採樣時應採取足夠供給檢測之數量。樣品為已包裝完善且密封完整之環境用藥成品時，</text:span><text:span text:style-name="T260">依其儲存條件</text:span><text:span text:style-name="T273">以原包裝</text:span><text:span text:style-name="T341">在室溫</text:span><text:span text:style-name="T273">保存。</text:span></text:p>
            </text:list-item>
          </text:list>
        </text:list-item>
        <text:list-item>
          <text:p text:style-name="P103"><text:span text:style-name="預設段落字型"><text:span text:style-name="T179">步驟</text:span></text:span></text:p>
          <text:list>
            <text:list-item>
              <text:p text:style-name="P156"><text:span text:style-name="預設段落字型"><text:span text:style-name="T192">試驗準備</text:span></text:span></text:p>
              <text:list>
                <text:list-item>
                  <text:p text:style-name="P157"><text:span text:style-name="預設段落字型"><text:span text:style-name="T192">斑馬魚馴養：</text:span></text:span></text:p>
                  <text:list>
                    <text:list-item>
                      <text:p text:style-name="P128"><text:soft-page-break/><text:span text:style-name="預設段落字型"><text:span text:style-name="T170">斑馬魚取回後，放入內裝馴養水之馴養容器，馴養時間至少</text:span></text:span><text:span text:style-name="預設段落字型"><text:span text:style-name="T35"> </text:span></text:span><text:span text:style-name="預設段落字型"><text:span text:style-name="T209">14 </text:span></text:span><text:span text:style-name="預設段落字型"><text:span text:style-name="T105">3</text:span></text:span><text:span text:style-name="預設段落字型"><text:span text:style-name="T170">天，觀察魚隻健康情形。</text:span></text:span></text:p>
                    </text:list-item>
                    <text:list-item>
                      <text:p text:style-name="P130"><text:span text:style-name="預設段落字型"><text:span text:style-name="T28">馴養容器以曝氣設備曝氣，使溶氧</text:span></text:span><text:span text:style-name="預設段落字型"><text:span text:style-name="T37">飽和度</text:span></text:span><text:span text:style-name="預設段落字型"><text:span text:style-name="T28">維持在</text:span></text:span><text:span text:style-name="預設段落字型"><text:span text:style-name="T31"> </text:span></text:span><text:span text:style-name="預設段落字型"><text:span text:style-name="T201">5.0 mg/L</text:span></text:span><text:span text:style-name="預設段落字型"><text:span text:style-name="T31"> </text:span></text:span><text:span text:style-name="預設段落字型"><text:span text:style-name="T37">80 % </text:span></text:span><text:span text:style-name="預設段落字型"><text:span text:style-name="T28">以上，以水循環過濾維護水質，如有死魚應立即移出。</text:span></text:span><text:span text:style-name="預設段落字型"><text:span text:style-name="T37">建議馴養水之NH₄⁺ &lt; 0.001 mg/L、NO₂⁻ &lt; 0.001 mg/L、NO₃⁻ </text:span></text:span><text:span text:style-name="預設段落字型"><text:span text:style-name="T77">≦</text:span></text:span><text:span text:style-name="預設段落字型"><text:span text:style-name="T37"> 48 mg/L，可使用簡易水質測試用試紙或試劑等進行測試以瞭解馴養水質狀況。</text:span></text:span></text:p>
                    </text:list-item>
                    <text:list-item>
                      <text:p text:style-name="P131"><text:span text:style-name="預設段落字型"><text:span text:style-name="T170">馴養之水溫為</text:span></text:span><text:span text:style-name="預設段落字型"><text:span text:style-name="T35"> 26</text:span></text:span><text:span text:style-name="預設段落字型"><text:span text:style-name="T121"> </text:span></text:span><text:span text:style-name="預設段落字型"><text:span text:style-name="T112">°C</text:span></text:span><text:span text:style-name="預設段落字型"><text:span text:style-name="T35"> ± 1 °C</text:span></text:span><text:span text:style-name="預設段落字型"><text:span text:style-name="T170">，</text:span></text:span><text:span text:style-name="預設段落字型"><text:span text:style-name="T34">pH </text:span></text:span><text:span text:style-name="預設段落字型"><text:span text:style-name="T42">值</text:span></text:span><text:span text:style-name="預設段落字型"><text:span text:style-name="T170">為</text:span></text:span><text:span text:style-name="預設段落字型"><text:span text:style-name="T35"> 6.5 </text:span></text:span><text:span text:style-name="預設段落字型"><text:span text:style-name="T170">至</text:span></text:span><text:span text:style-name="預設段落字型"><text:span text:style-name="T35"> 8.5</text:span></text:span><text:span text:style-name="預設段落字型"><text:span text:style-name="T170">，且馴養期間</text:span></text:span><text:span text:style-name="預設段落字型"><text:span text:style-name="T35"> pH</text:span></text:span><text:span text:style-name="預設段落字型"><text:span text:style-name="T42">值</text:span></text:span><text:span text:style-name="預設段落字型"><text:span text:style-name="T170">變化不得超過</text:span></text:span><text:span text:style-name="預設段落字型"><text:span text:style-name="T35"> 1.5 </text:span></text:span><text:span text:style-name="預設段落字型"><text:span text:style-name="T220">個</text:span></text:span><text:span text:style-name="預設段落字型"><text:span text:style-name="T105">pH </text:span></text:span><text:span text:style-name="預設段落字型"><text:span text:style-name="T170">單位</text:span></text:span><text:span text:style-name="預設段落字型"><text:span text:style-name="T207">(</text:span></text:span><text:span text:style-name="預設段落字型"><text:span text:style-name="T208">u</text:span></text:span><text:span text:style-name="預設段落字型"><text:span text:style-name="T207">nits)</text:span></text:span><text:span text:style-name="預設段落字型"><text:span text:style-name="T170">，光照時間應維持在每天</text:span></text:span><text:span text:style-name="預設段落字型"><text:span text:style-name="T35"> 14 </text:span></text:span><text:span text:style-name="預設段落字型"><text:span text:style-name="T174">小時</text:span></text:span><text:span text:style-name="預設段落字型"><text:span text:style-name="T35"> ± 2 </text:span></text:span><text:span text:style-name="預設段落字型"><text:span text:style-name="T170">小時。</text:span></text:span></text:p>
                    </text:list-item>
                    <text:list-item>
                      <text:p text:style-name="P129"><text:span text:style-name="預設段落字型"><text:span text:style-name="T223">魚隻成長速度與馴養之密度及餵食狀況有關，須依實際情</text:span></text:span><text:span text:style-name="預設段落字型"><text:span text:style-name="T154">視馴養容器中魚隻大小及數量等狀</text:span></text:span><text:span text:style-name="預設段落字型"><text:span text:style-name="T178">況</text:span></text:span><text:span text:style-name="預設段落字型"><text:span text:style-name="T186">，</text:span></text:span><text:span text:style-name="預設段落字型"><text:span text:style-name="T178">調整</text:span></text:span><text:span text:style-name="預設段落字型"><text:span text:style-name="T223">馴養容器中魚隻數</text:span></text:span><text:span text:style-name="預設段落字型"><text:span text:style-name="T154">餵食</text:span></text:span><text:span text:style-name="預設段落字型"><text:span text:style-name="T178">量及餵食次數。過剩之飼料宜移除以免導致水質惡化。</text:span></text:span></text:p>
                    </text:list-item>
                    <text:list-item>
                      <text:p text:style-name="P132"><text:span text:style-name="預設段落字型"><text:span text:style-name="T178">選擇正常無畸形之魚隻為產卵之親魚，開始產卵前</text:span></text:span><text:span text:style-name="預設段落字型"><text:span text:style-name="T35"> 2 </text:span></text:span><text:span text:style-name="預設段落字型"><text:span text:style-name="T178">個月內，不應接受任何藥物（</text:span></text:span><text:span text:style-name="預設段落字型"><text:span text:style-name="T223">慢</text:span></text:span><text:span text:style-name="預設段落字型"><text:span text:style-name="T154">急</text:span></text:span><text:span text:style-name="預設段落字型"><text:span text:style-name="T178">性或預防）治療。</text:span></text:span></text:p>
                    </text:list-item>
                    <text:list-item>
                      <text:p text:style-name="P133"><text:span text:style-name="預設段落字型"><text:span text:style-name="T178">雌魚和雄魚的區別：</text:span></text:span><text:span text:style-name="預設段落字型"><text:span text:style-name="T223">雄魚體型較小、腹部較平坦，在燈光下呈現淡黃色，而雌魚體型通常較大、腹部較鼓脹，體色偏藍色。當</text:span></text:span><text:span text:style-name="預設段落字型"><text:span text:style-name="T178">雌魚</text:span></text:span><text:span text:style-name="預設段落字型"><text:span text:style-name="T223">達性成熟</text:span></text:span><text:span text:style-name="預設段落字型"><text:span text:style-name="T154">抱卵</text:span></text:span><text:span text:style-name="預設段落字型"><text:span text:style-name="T178">時，腹部</text:span></text:span><text:span text:style-name="預設段落字型"><text:span text:style-name="T223">開始</text:span></text:span><text:span text:style-name="預設段落字型"><text:span text:style-name="T178">膨脹</text:span></text:span><text:span text:style-name="預設段落字型"><text:span text:style-name="T186">偏白；雄魚身體較纖細，藍色條紋間帶橙色色調，在臀鰭尤為明顯</text:span></text:span><text:span text:style-name="預設段落字型"><text:span text:style-name="T178">（圖一）。</text:span></text:span></text:p>
                    </text:list-item>
                  </text:list>
                </text:list-item>
                <text:list-item>
                  <text:p text:style-name="P134"><text:span text:style-name="預設段落字型"><text:span text:style-name="T28">試驗容器及相關器材之清洗：</text:span></text:span></text:p>
                  <text:list>
                    <text:list-item>
                      <text:p text:style-name="P139"><text:span text:style-name="預設段落字型"><text:span text:style-name="T28">新的塑膠器皿，使用前須用試劑水潤洗</text:span></text:span><text:span text:style-name="預設段落字型"><text:span text:style-name="T31"> 1 </text:span></text:span><text:span text:style-name="預設段落字型"><text:span text:style-name="T28">次（</text:span></text:span><text:span text:style-name="預設段落字型"><text:span text:style-name="T199">全新之</text:span></text:span><text:span text:style-name="預設段落字型"><text:span text:style-name="T201"> 24 </text:span></text:span><text:span text:style-name="預設段落字型"><text:span text:style-name="T199">孔培養盤不須清洗</text:span></text:span><text:span text:style-name="預設段落字型"><text:span text:style-name="T37">無菌塑膠器皿使用前無須用試劑水潤洗</text:span></text:span><text:span text:style-name="預設段落字型"><text:span text:style-name="T28">）。</text:span></text:span></text:p>
                    </text:list-item>
                    <text:list-item>
                      <text:p text:style-name="P158"><text:span text:style-name="預設段落字型"><text:span text:style-name="T26">新的玻璃器皿，須用新鮮配製之</text:span></text:span><text:span text:style-name="預設段落字型"><text:span text:style-name="T194"> 10 % </text:span></text:span><text:span text:style-name="預設段落字型"><text:span text:style-name="T195">(</text:span></text:span><text:span text:style-name="預設段落字型"><text:span text:style-name="T26">v/v</text:span></text:span><text:span text:style-name="預設段落字型"><text:span text:style-name="T193">)</text:span></text:span><text:span text:style-name="預設段落字型"><text:span text:style-name="T26">鹽酸或硝酸浸泡一夜後，再用試劑水沖洗乾淨。使用前以試劑水潤洗</text:span></text:span><text:span text:style-name="預設段落字型"><text:span text:style-name="T194"> 1 </text:span></text:span><text:span text:style-name="預設段落字型"><text:span text:style-name="T26">次。</text:span></text:span></text:p>
                    </text:list-item>
                    <text:list-item>
                      <text:p text:style-name="P158"><text:span text:style-name="預設段落字型"><text:span text:style-name="T26">接觸過樣品的塑膠器皿，不得重複使用。</text:span></text:span></text:p>
                    </text:list-item>
                    <text:list-item>
                      <text:p text:style-name="P158"><text:span text:style-name="預設段落字型"><text:span text:style-name="T26">接觸過樣品的玻璃器皿（如試驗容器、量筒等），如需重複使用，則必須依下列步驟清洗：</text:span></text:span></text:p>
                      <text:list>
                        <text:list-item>
                          <text:p text:style-name="P159"><text:span text:style-name="預設段落字型"><text:span text:style-name="T26">自來水浸泡</text:span></text:span><text:span text:style-name="預設段落字型"><text:span text:style-name="T194"> 15 </text:span></text:span><text:span text:style-name="預設段落字型"><text:span text:style-name="T26">分鐘後，用清潔劑清洗內壁，再以自來水沖洗</text:span></text:span><text:span text:style-name="預設段落字型"><text:span text:style-name="T194"> 2 </text:span></text:span><text:span text:style-name="預設段落字型"><text:span text:style-name="T26">次。亦可使用洗瓶機清洗。</text:span></text:span></text:p>
                        </text:list-item>
                        <text:list-item>
                          <text:p text:style-name="P160"><text:span text:style-name="預設段落字型"><text:span text:style-name="T26">以新鮮配製之</text:span></text:span><text:span text:style-name="預設段落字型"><text:span text:style-name="T194"> 10 % </text:span></text:span><text:span text:style-name="預設段落字型"><text:span text:style-name="T195">(</text:span></text:span><text:span text:style-name="預設段落字型"><text:span text:style-name="T194">v/v</text:span></text:span><text:span text:style-name="預設段落字型"><text:span text:style-name="T195">)</text:span></text:span><text:span text:style-name="預設段落字型"><text:span text:style-name="T26">鹽酸或硝酸潤洗</text:span></text:span><text:span text:style-name="預設段落字型"><text:span text:style-name="T194"> 1 </text:span></text:span><text:span text:style-name="預設段落字型"><text:span text:style-name="T26">次。</text:span></text:span></text:p>
                        </text:list-item>
                        <text:list-item>
                          <text:p text:style-name="P160"><text:span text:style-name="預設段落字型"><text:span text:style-name="T26">以試劑水潤洗</text:span></text:span><text:span text:style-name="預設段落字型"><text:span text:style-name="T194"> 2 </text:span></text:span><text:span text:style-name="預設段落字型"><text:span text:style-name="T26">次。</text:span></text:span></text:p>
                        </text:list-item>
                        <text:list-item>
                          <text:p text:style-name="P160"><text:span text:style-name="預設段落字型"><text:span text:style-name="T26">以丙酮潤洗</text:span></text:span><text:span text:style-name="預設段落字型"><text:span text:style-name="T194"> 1 </text:span></text:span><text:span text:style-name="預設段落字型"><text:span text:style-name="T26">次。</text:span></text:span></text:p>
                        </text:list-item>
                        <text:list-item>
                          <text:p text:style-name="P160"><text:span text:style-name="預設段落字型"><text:span text:style-name="T26">以試劑水沖洗</text:span></text:span><text:span text:style-name="預設段落字型"><text:span text:style-name="T194"> 3 </text:span></text:span><text:span text:style-name="預設段落字型"><text:span text:style-name="T26">次。</text:span></text:span></text:p>
                        </text:list-item>
                        <text:list-item>
                          <text:p text:style-name="P160"><text:soft-page-break/><text:span text:style-name="預設段落字型"><text:span text:style-name="T26">進行毒性試驗前，再以試劑水潤洗</text:span></text:span><text:span text:style-name="預設段落字型"><text:span text:style-name="T194"> 1 </text:span></text:span><text:span text:style-name="預設段落字型"><text:span text:style-name="T26">次。</text:span></text:span></text:p>
                        </text:list-item>
                      </text:list>
                    </text:list-item>
                  </text:list>
                </text:list-item>
                <text:list-item>
                  <text:p text:style-name="P134"><text:span text:style-name="預設段落字型"><text:span text:style-name="T28">試驗前之</text:span></text:span><text:span text:style-name="預設段落字型"><text:span text:style-name="T199">水</text:span></text:span><text:span text:style-name="預設段落字型"><text:span text:style-name="T28">樣</text:span></text:span><text:span text:style-name="預設段落字型"><text:span text:style-name="T37">品</text:span></text:span><text:span text:style-name="預設段落字型"><text:span text:style-name="T28">準備：</text:span></text:span></text:p>
                  <text:list>
                    <text:list-item>
                      <text:p text:style-name="P147"><text:span text:style-name="預設段落字型"><text:span text:style-name="T28">先將</text:span></text:span><text:span text:style-name="預設段落字型"><text:span text:style-name="T203">水</text:span></text:span><text:span text:style-name="預設段落字型"><text:span text:style-name="T120">樣</text:span></text:span><text:span text:style-name="預設段落字型"><text:span text:style-name="T106">品</text:span></text:span><text:span text:style-name="預設段落字型"><text:span text:style-name="T28">靜置半小時，待粗顆粒沉降後，再取上層液進行試驗。</text:span></text:span><text:span text:style-name="預設段落字型"><text:span text:style-name="T37">冷凍保存之樣品則以水浴（不超過26 °C）進行解凍，樣品完全解凍後須立即進行後續檢測步驟。</text:span></text:span></text:p>
                    </text:list-item>
                    <text:list-item>
                      <text:p text:style-name="P140"><text:span text:style-name="預設段落字型"><text:span text:style-name="T28">試驗前須先測量</text:span></text:span><text:span text:style-name="預設段落字型"><text:span text:style-name="T199">水</text:span></text:span><text:span text:style-name="預設段落字型"><text:span text:style-name="T28">樣</text:span></text:span><text:span text:style-name="預設段落字型"><text:span text:style-name="T37">品</text:span></text:span><text:span text:style-name="預設段落字型"><text:span text:style-name="T28">之溫度、pH </text:span></text:span><text:span text:style-name="預設段落字型"><text:span text:style-name="T37">值</text:span></text:span><text:span text:style-name="預設段落字型"><text:span text:style-name="T28">與溶氧。</text:span></text:span><text:span text:style-name="預設段落字型"><text:span text:style-name="T199">水</text:span></text:span><text:span text:style-name="預設段落字型"><text:span text:style-name="T28">樣</text:span></text:span><text:span text:style-name="預設段落字型"><text:span text:style-name="T37">品</text:span></text:span><text:span text:style-name="預設段落字型"><text:span text:style-name="T28">溫度須調整至</text:span></text:span><text:span text:style-name="預設段落字型"><text:span text:style-name="T31"> 26 </text:span></text:span><text:span text:style-name="預設段落字型"><text:span text:style-name="T43">°C</text:span></text:span><text:span text:style-name="預設段落字型"><text:span text:style-name="T31"> ± 1 °C</text:span></text:span><text:span text:style-name="預設段落字型"><text:span text:style-name="T28">。若回溫後溶氧低於</text:span></text:span><text:span text:style-name="預設段落字型"><text:span text:style-name="T31"> 3.0 mg/L</text:span></text:span><text:span text:style-name="預設段落字型"><text:span text:style-name="T28">，應對</text:span></text:span><text:span text:style-name="預設段落字型"><text:span text:style-name="T199">水</text:span></text:span><text:span text:style-name="預設段落字型"><text:span text:style-name="T28">樣</text:span></text:span><text:span text:style-name="預設段落字型"><text:span text:style-name="T37">品</text:span></text:span><text:span text:style-name="預設段落字型"><text:span text:style-name="T28">溫和曝氣，使溶氧升至</text:span></text:span><text:span text:style-name="預設段落字型"><text:span text:style-name="T31"> 3.0 mg/L</text:span></text:span><text:span text:style-name="預設段落字型"><text:span text:style-name="T28">以上。</text:span></text:span></text:p>
                    </text:list-item>
                    <text:list-item>
                      <text:p text:style-name="P141"><text:span text:style-name="預設段落字型"><text:span text:style-name="T40">非液態之環境用藥先溶解於稀釋液，難溶解者可使用適當溶劑助溶（例如乙醇或二甲基亞</text:span></text:span><text:span text:style-name="T185">碸（Dimethyl sulfoxide, DMSO)等）助溶</text:span><text:span text:style-name="預設段落字型"><text:span text:style-name="T40">（</text:span></text:span><text:span text:style-name="預設段落字型"><text:span text:style-name="T173">須執行溶劑空白試驗</text:span></text:span><text:span text:style-name="預設段落字型"><text:span text:style-name="T46"> </text:span></text:span><text:span text:style-name="預設段落字型"><text:span text:style-name="T48">(</text:span></text:span><text:span text:style-name="預設段落字型"><text:span text:style-name="T52">S</text:span></text:span><text:span text:style-name="預設段落字型"><text:span text:style-name="T53">olvent</text:span></text:span><text:span text:style-name="預設段落字型"><text:span text:style-name="T52"> control, </text:span></text:span><text:span text:style-name="預設段落字型"><text:span text:style-name="T53">S</text:span></text:span><text:span text:style-name="預設段落字型"><text:span text:style-name="T52">C)）。</text:span></text:span></text:p>
                    </text:list-item>
                  </text:list>
                </text:list-item>
                <text:list-item>
                  <text:p text:style-name="P134"><text:span text:style-name="預設段落字型"><text:span text:style-name="T28">受精卵收集：</text:span></text:span></text:p>
                  <text:list>
                    <text:list-item>
                      <text:p text:style-name="P69"><text:span text:style-name="T9">在試驗前一日傍晚，將雌魚與雄魚</text:span><text:span text:style-name="T345">以</text:span><text:span text:style-name="T346"> 1</text:span><text:span text:style-name="T345">：2 之比例</text:span><text:span text:style-name="T9">移至</text:span><text:span text:style-name="T345">產卵</text:span><text:span text:style-name="T288">繁殖</text:span><text:span text:style-name="T9">容器</text:span><text:span text:style-name="T345">，雌魚與雄魚須</text:span><text:span text:style-name="T288">並</text:span><text:span text:style-name="T9">以隔板隔開</text:span><text:span text:style-name="T345">並停止光照（可以黑布遮蔽）</text:span><text:span text:style-name="T288">（建議雌雄比為</text:span><text:span text:style-name="T289"> </text:span><text:span text:style-name="T290">1：2）</text:span><text:span text:style-name="T260">，光照週期及水溫與馴養時相同，</text:span><text:span text:style-name="T9">試驗當日早上移除中間隔板</text:span><text:span text:style-name="T345">並照光</text:span><text:span text:style-name="T9">，魚兒會急速追逐旋游，身體碰觸時同時排出精卵。產卵的活動可以一直延續到中午，但產卵多在照光開始</text:span><text:span text:style-name="T10"> 30 </text:span><text:span text:style-name="T9">分鐘內最多</text:span><text:span text:style-name="T12">；須記錄受精時間。為收集數量足夠之受精卵，</text:span><text:span text:style-name="T19">建議使用</text:span><text:span text:style-name="T18"> 3 </text:span><text:span text:style-name="T19">個以上</text:span><text:span text:style-name="T347">產卵</text:span><text:span text:style-name="T291">繁殖</text:span><text:span text:style-name="T19">容器產製受精卵。</text:span></text:p>
                    </text:list-item>
                    <text:list-item>
                      <text:p text:style-name="P72"><text:span text:style-name="T9">斑馬魚的卵是沉性卵且不帶黏性，直徑約</text:span><text:span text:style-name="T10"> 0.8 </text:span><text:span text:style-name="T15">m</text:span><text:span text:style-name="T12">m</text:span><text:span text:style-name="T9"> 至</text:span><text:span text:style-name="T10"> </text:span><text:span text:style-name="T11">1.5</text:span><text:span text:style-name="T10"> m</text:span><text:span text:style-name="T9">m，親魚產卵後會吃掉自己的魚卵，所以須在</text:span><text:span text:style-name="T345">產卵</text:span><text:span text:style-name="T288">繁殖</text:span><text:span text:style-name="T9">容器中用隔離網</text:span><text:span text:style-name="T345">（可使用</text:span><text:span text:style-name="T346"> 2</text:span><text:span text:style-name="T345"> ± 0.5 mm 網目的不鏽鋼或塑膠等材質），</text:span><text:span text:style-name="T9">將親魚及魚卵隔開（</text:span><text:span text:style-name="T12">示意如</text:span><text:span text:style-name="T9">圖三）。</text:span></text:p>
                    </text:list-item>
                    <text:list-item>
                      <text:p text:style-name="P43">收集魚卵並置於培養皿，以塑膠滴管吸取馴養水，輕輕地沖洗魚卵並移除殘存之飼料或魚糞便等。</text:p>
                    </text:list-item>
                    <text:list-item>
                      <text:p text:style-name="P145"><text:span text:style-name="T28">使用</text:span><text:span text:style-name="T199">倒立式</text:span><text:span text:style-name="T93">光學</text:span><text:span text:style-name="T28">顯微鏡區分魚卵是否受精</text:span><text:span text:style-name="T199">（圖二）</text:span><text:span text:style-name="T28">，</text:span><text:span text:style-name="T40">受精卵會逐漸分化發育為</text:span><text:span text:style-name="T185">2細胞期(Cell stage)、4細胞期、8細胞期、16細胞期等（如圖四），未受精則不會發育。估算每個</text:span><text:span text:style-name="T199">產卵</text:span><text:span text:style-name="T93">繁殖</text:span><text:span text:style-name="T185">容器魚卵之受精率，</text:span><text:span text:style-name="T37">將受精率</text:span><text:span text:style-name="T43"> </text:span><text:span text:style-name="T45">70 % </text:span><text:span text:style-name="T38">以上者混合後使用。</text:span><text:span text:style-name="T28">受精卵</text:span><text:span text:style-name="T199">收集</text:span><text:span text:style-name="T28">數量須以能</text:span><text:span text:style-name="T199">做</text:span><text:span text:style-name="T28">完</text:span><text:span text:style-name="T37">成</text:span><text:span text:style-name="T28">檢測</text:span><text:span text:style-name="T199">為度</text:span><text:span text:style-name="T28">（</text:span><text:span text:style-name="T199">例如</text:span><text:span text:style-name="T201"> </text:span><text:span text:style-name="T31">1 </text:span><text:span text:style-name="T28">次檢測</text:span><text:span text:style-name="T31"> 1</text:span><text:span text:style-name="T28"> 個放流水樣品共須使用</text:span><text:span text:style-name="T31"> 168 </text:span><text:span text:style-name="T199">個</text:span><text:span text:style-name="T93">顆</text:span><text:span text:style-name="T28">受精卵，1 次檢測</text:span><text:span text:style-name="T31"> 2 </text:span><text:span text:style-name="T28">個放流水樣品共須使用</text:span><text:span text:style-name="T31"> 28</text:span><text:span text:style-name="T28">8 </text:span><text:span text:style-name="T199">個</text:span><text:span text:style-name="T93">顆</text:span><text:span text:style-name="T28">受精卵），且須於受精後</text:span><text:span text:style-name="T31"> </text:span><text:span text:style-name="T201">180</text:span><text:span text:style-name="T31"> </text:span><text:span text:style-name="T43">90</text:span><text:span text:style-name="T28">分鐘內開始進行毒性試驗</text:span><text:span text:style-name="T37">（浸泡於試驗溶液中</text:span><text:span text:style-name="預設段落字型"><text:span text:style-name="T172">（七、步驟(三)</text:span></text:span><text:span text:style-name="預設段落字型"><text:span text:style-name="T37"> 4.</text:span></text:span><text:span text:style-name="T37">））</text:span><text:span text:style-name="T28">。</text:span></text:p>
                    </text:list-item>
                  </text:list>
                </text:list-item>
                <text:list-item>
                  <text:p text:style-name="P136"><text:soft-page-break/><text:span text:style-name="預設段落字型"><text:span text:style-name="T39">試驗容器前處理：</text:span></text:span></text:p>
                  <text:list>
                    <text:list-item>
                      <text:p text:style-name="P146"><text:span text:style-name="預設段落字型"><text:span text:style-name="T55">進行確定試驗前一天將樣品以稀釋液至少稀釋為</text:span></text:span><text:span text:style-name="預設段落字型"><text:span text:style-name="T49"> 5 </text:span></text:span><text:span text:style-name="預設段落字型"><text:span text:style-name="T55">個濃度，相鄰濃度之稀釋倍數不得超過</text:span></text:span><text:span text:style-name="預設段落字型"><text:span text:style-name="T49"> 2</text:span></text:span><text:span text:style-name="預設段落字型"><text:span text:style-name="T55"> 倍。放流水則以</text:span></text:span><text:span text:style-name="預設段落字型"><text:span text:style-name="T49"> 5</text:span></text:span><text:span text:style-name="預設段落字型"><text:span text:style-name="T55"> 個固定濃度進行試驗（100 %、80 %、60 %、40 % 及</text:span></text:span><text:span text:style-name="預設段落字型"><text:span text:style-name="T49"> </text:span></text:span><text:span text:style-name="預設段落字型"><text:span text:style-name="T55">20 %）。每一試驗濃度總體積</text:span></text:span><text:span text:style-name="預設段落字型"><text:span text:style-name="T49"> 50 </text:span></text:span><text:span text:style-name="預設段落字型"><text:span text:style-name="T55">mL以上。</text:span></text:span></text:p>
                    </text:list-item>
                    <text:list-item>
                      <text:p text:style-name="P142"><text:span text:style-name="預設段落字型"><text:span text:style-name="T55">於</text:span></text:span><text:span text:style-name="預設段落字型"><text:span text:style-name="T58">試驗容器</text:span></text:span><text:span text:style-name="預設段落字型"><text:span text:style-name="T56">各孔格內分別加入以下溶液</text:span></text:span><text:span text:style-name="預設段落字型"><text:span text:style-name="T50"> 2 </text:span></text:span><text:span text:style-name="預設段落字型"><text:span text:style-name="T56">mL 以上。（配置示意如圖五）。</text:span></text:span></text:p>
                      <text:list>
                        <text:list-item>
                          <text:p text:style-name="P148"><text:span text:style-name="預設段落字型"><text:span text:style-name="T55">樣品各稀釋度</text:span></text:span><text:span text:style-name="T55">試驗</text:span><text:span text:style-name="T57">溶液</text:span><text:span text:style-name="T55">：以</text:span><text:span text:style-name="預設段落字型"><text:span text:style-name="T55">放流水樣品為例，100 %、80 %、60 %、40 % 及</text:span></text:span><text:span text:style-name="預設段落字型"><text:span text:style-name="T49"> </text:span></text:span><text:span text:style-name="預設段落字型"><text:span text:style-name="T55">20 %</text:span></text:span><text:span text:style-name="T55">試驗溶液各1盤</text:span><text:span text:style-name="T175">，</text:span><text:span text:style-name="T55">於</text:span><text:span text:style-name="T49"> 20</text:span><text:span text:style-name="T55"> 孔格中加入試驗溶液。</text:span></text:p>
                        </text:list-item>
                        <text:list-item>
                          <text:p text:style-name="P39"><text:span text:style-name="T363">負控制(Negative </text:span><text:span text:style-name="T364">c</text:span><text:span text:style-name="T363">ontrol, NC)試驗溶液：1盤，於</text:span><text:span text:style-name="T365"> 20</text:span><text:span text:style-name="T363"> 孔格中加入稀釋液。</text:span></text:p>
                        </text:list-item>
                        <text:list-item>
                          <text:p text:style-name="P40">正控制(Positive control, PC)試驗溶液：1盤，於<text:span text:style-name="T238"> 20</text:span> 孔格中加入<text:span text:style-name="T238"> 4.0</text:span> mg/L之3,4-DCA溶液。</text:p>
                        </text:list-item>
                        <text:list-item>
                          <text:p text:style-name="P155"><text:span text:style-name="預設段落字型"><text:span text:style-name="T164">溶劑控制</text:span></text:span><text:span text:style-name="預設段落字型"><text:span text:style-name="T194"> (</text:span></text:span><text:span text:style-name="預設段落字型"><text:span text:style-name="T26">S</text:span></text:span><text:span text:style-name="預設段落字型"><text:span text:style-name="T233">olvent</text:span></text:span><text:span text:style-name="預設段落字型"><text:span text:style-name="T26"> control, </text:span></text:span><text:span text:style-name="預設段落字型"><text:span text:style-name="T233">S</text:span></text:span><text:span text:style-name="預設段落字型"><text:span text:style-name="T26">C)</text:span></text:span><text:span text:style-name="預設段落字型"><text:span text:style-name="T164">試驗</text:span></text:span><text:span text:style-name="預設段落字型"><text:span text:style-name="T147">溶液：1盤（未</text:span></text:span><text:span text:style-name="T26">使用</text:span><text:span text:style-name="預設段落字型"><text:span text:style-name="T67">溶劑助溶則無需執行）。將溶劑添加至稀釋液中混勻，添加量與樣品助溶時之添加量相同。</text:span></text:span><text:span text:style-name="預設段落字型"><text:span text:style-name="T147">於</text:span></text:span><text:span text:style-name="預設段落字型"><text:span text:style-name="T144"> 20</text:span></text:span><text:span text:style-name="預設段落字型"><text:span text:style-name="T147"> 孔格中加入</text:span></text:span><text:span text:style-name="預設段落字型"><text:span text:style-name="T67">溶劑控制試驗溶</text:span></text:span><text:span text:style-name="預設段落字型"><text:span text:style-name="T148">液</text:span></text:span><text:span text:style-name="預設段落字型"><text:span text:style-name="T147">。</text:span></text:span></text:p>
                        </text:list-item>
                        <text:list-item>
                          <text:p text:style-name="P149"><text:span text:style-name="預設段落字型"><text:span text:style-name="T99">內部孔盤對照(</text:span></text:span><text:span text:style-name="預設段落字型"><text:span text:style-name="T100">I</text:span></text:span><text:span text:style-name="預設段落字型"><text:span text:style-name="T99">nternal plate control, IC)試驗溶液：於每個</text:span></text:span><text:span text:style-name="預設段落字型"><text:span text:style-name="T155">試驗容器</text:span></text:span><text:span text:style-name="預設段落字型"><text:span text:style-name="T101">剩</text:span></text:span><text:span text:style-name="預設段落字型"><text:span text:style-name="T99">餘之</text:span></text:span><text:span text:style-name="預設段落字型"><text:span text:style-name="T102"> 4 </text:span></text:span><text:span text:style-name="預設段落字型"><text:span text:style-name="T99">個孔格中加入稀釋液。</text:span></text:span></text:p>
                        </text:list-item>
                      </text:list>
                    </text:list-item>
                  </text:list>
                </text:list-item>
              </text:list>
            </text:list-item>
            <text:list-item>
              <text:p text:style-name="P123"><text:span text:style-name="預設段落字型"><text:span text:style-name="T28">範圍尋找試驗</text:span></text:span><text:span text:style-name="預設段落字型"><text:span text:style-name="T37">(</text:span></text:span><text:span text:style-name="預設段落字型"><text:span text:style-name="T28">Range - finding test</text:span></text:span><text:span text:style-name="預設段落字型"><text:span text:style-name="T37">)</text:span></text:span></text:p>
              <text:list>
                <text:list-item>
                  <text:p text:style-name="P134"><text:span text:style-name="預設段落字型"><text:span text:style-name="T28">放流水不須進行，其他樣品若不確定樣品之半致死濃度落於哪一濃度範圍，可先進行範圍尋找試驗。</text:span></text:span></text:p>
                </text:list-item>
                <text:list-item>
                  <text:p text:style-name="P137"><text:span text:style-name="預設段落字型"><text:span text:style-name="T28">可將</text:span></text:span><text:span text:style-name="預設段落字型"><text:span text:style-name="T199">水</text:span></text:span><text:span text:style-name="預設段落字型"><text:span text:style-name="T28">樣品</text:span></text:span><text:span text:style-name="預設段落字型"><text:span text:style-name="T199">或環境用藥</text:span></text:span><text:span text:style-name="預設段落字型"><text:span text:style-name="T28">以稀釋</text:span></text:span><text:span text:style-name="預設段落字型"><text:span text:style-name="T202">水</text:span></text:span><text:span text:style-name="預設段落字型"><text:span text:style-name="T59">液</text:span></text:span><text:span text:style-name="預設段落字型"><text:span text:style-name="T28">適度進行</text:span></text:span><text:span text:style-name="預設段落字型"><text:span text:style-name="T31"> 10</text:span></text:span><text:span text:style-name="預設段落字型"><text:span text:style-name="T28"> 倍序列稀釋。每一試驗濃度</text:span></text:span><text:span text:style-name="預設段落字型"><text:span text:style-name="T199">水樣</text:span></text:span><text:span text:style-name="預設段落字型"><text:span text:style-name="T93">溶液</text:span></text:span><text:span text:style-name="預設段落字型"><text:span text:style-name="T28">總體積為</text:span></text:span><text:span text:style-name="預設段落字型"><text:span text:style-name="T31"> 25</text:span></text:span><text:span text:style-name="預設段落字型"><text:span text:style-name="T28"> mL</text:span></text:span><text:span text:style-name="預設段落字型"><text:span text:style-name="T37">以上</text:span></text:span><text:span text:style-name="預設段落字型"><text:span text:style-name="T28">，分注於培養盤之</text:span></text:span><text:span text:style-name="預設段落字型"><text:span text:style-name="T31"> 10</text:span></text:span><text:span text:style-name="預設段落字型"><text:span text:style-name="T28"> 個孔格中（每孔至少</text:span></text:span><text:span text:style-name="預設段落字型"><text:span text:style-name="T31"> 2 m</text:span></text:span><text:span text:style-name="預設段落字型"><text:span text:style-name="T28">L）。</text:span></text:span></text:p>
                </text:list-item>
                <text:list-item>
                  <text:p text:style-name="P135"><text:span text:style-name="預設段落字型"><text:span text:style-name="T28">每個孔格置入</text:span></text:span><text:span text:style-name="預設段落字型"><text:span text:style-name="T31"> 1 </text:span></text:span><text:span text:style-name="預設段落字型"><text:span text:style-name="T28">顆受精卵。</text:span></text:span></text:p>
                </text:list-item>
                <text:list-item>
                  <text:p text:style-name="P138"><text:span text:style-name="預設段落字型"><text:span text:style-name="T28">試驗期間水溫應控制在</text:span></text:span><text:span text:style-name="預設段落字型"><text:span text:style-name="T31"> 26 </text:span></text:span><text:span text:style-name="預設段落字型"><text:span text:style-name="T43">°C</text:span></text:span><text:span text:style-name="預設段落字型"><text:span text:style-name="T31"> <text:s/>± 1 °C</text:span></text:span><text:span text:style-name="預設段落字型"><text:span text:style-name="T28">，光照時間應維持每天</text:span></text:span><text:span text:style-name="預設段落字型"><text:span text:style-name="T31"> 14</text:span></text:span><text:span text:style-name="預設段落字型"><text:span text:style-name="T28"> </text:span></text:span><text:span text:style-name="預設段落字型"><text:span text:style-name="T37">小時</text:span></text:span><text:span text:style-name="預設段落字型"><text:span text:style-name="T31"> ± </text:span></text:span><text:span text:style-name="預設段落字型"><text:span text:style-name="T28">2 小時。</text:span></text:span></text:p>
                </text:list-item>
                <text:list-item>
                  <text:p text:style-name="P138"><text:span text:style-name="預設段落字型"><text:span text:style-name="T28">觀察</text:span></text:span><text:span text:style-name="預設段落字型"><text:span text:style-name="T31"> 8 </text:span></text:span><text:span text:style-name="預設段落字型"><text:span text:style-name="T37">小時</text:span></text:span><text:span text:style-name="預設段落字型"><text:span text:style-name="T28">至</text:span></text:span><text:span text:style-name="預設段落字型"><text:span text:style-name="T31"> 24 </text:span></text:span><text:span text:style-name="預設段落字型"><text:span text:style-name="T28">小時，記錄胚胎死亡數量，試驗結果供確定試驗稀釋方式</text:span></text:span><text:span text:style-name="預設段落字型"><text:span text:style-name="T37">參考</text:span></text:span><text:span text:style-name="預設段落字型"><text:span text:style-name="T28">用。</text:span></text:span></text:p>
                </text:list-item>
              </text:list>
            </text:list-item>
            <text:list-item>
              <text:p text:style-name="P124"><text:span text:style-name="預設段落字型"><text:span text:style-name="T28">確定試驗</text:span></text:span><text:span text:style-name="預設段落字型"><text:span text:style-name="T37">(</text:span></text:span><text:span text:style-name="預設段落字型"><text:span text:style-name="T28">Definitive test</text:span></text:span><text:span text:style-name="預設段落字型"><text:span text:style-name="T37">)</text:span></text:span></text:p>
              <text:list>
                <text:list-item>
                  <text:p text:style-name="P47">將<text:span text:style-name="預設段落字型"><text:span text:style-name="T340">水</text:span></text:span><text:span text:style-name="預設段落字型">樣品</text:span><text:span text:style-name="預設段落字型"><text:span text:style-name="T340">或環境用藥</text:span></text:span>以稀釋<text:span text:style-name="T359">水</text:span><text:span text:style-name="T332">液</text:span>至少稀釋為<text:span text:style-name="T238"> 5 </text:span>個濃度，相鄰濃度之稀釋倍數不得超過<text:span text:style-name="T238"> 2</text:span> 倍。放流水則以<text:span text:style-name="T238"> 5</text:span> 個固定濃度（100 <text:soft-page-break/>%、80 %、60 %、40 % 及<text:span text:style-name="T238"> </text:span>20 %）<text:span text:style-name="T329">進行試驗</text:span>。</text:p>
                </text:list-item>
                <text:list-item>
                  <text:p text:style-name="P51">稀釋完成後，檢測<text:span text:style-name="T329">樣品</text:span>最高濃度試驗<text:span text:style-name="T340">水樣</text:span><text:span text:style-name="T329">溶液</text:span>之<text:span text:style-name="T238"> pH </text:span><text:span text:style-name="T329">值</text:span>、溶氧、導電度及餘氯。另須檢測稀釋<text:span text:style-name="T359">水</text:span><text:span text:style-name="T332">液</text:span>之<text:span text:style-name="T238"> pH </text:span><text:span text:style-name="T329">值</text:span>及導電度。</text:p>
                </text:list-item>
                <text:list-item>
                  <text:p text:style-name="P107"><text:span text:style-name="預設段落字型"><text:span text:style-name="T55">於培養皿分別加入以下各種溶液約</text:span></text:span><text:span text:style-name="預設段落字型"><text:span text:style-name="T49"> 10 </text:span></text:span><text:span text:style-name="預設段落字型"><text:span text:style-name="T55">mL </text:span></text:span><text:span text:style-name="預設段落字型"><text:span text:style-name="T176">(須使魚卵浸泡於溶液中)</text:span></text:span><text:span text:style-name="預設段落字型"><text:span text:style-name="T55">：</text:span></text:span></text:p>
                  <text:list>
                    <text:list-item>
                      <text:p text:style-name="P143"><text:span text:style-name="預設段落字型"><text:span text:style-name="T55">樣品各稀釋度試驗溶液：每一試驗濃度各</text:span></text:span><text:span text:style-name="預設段落字型"><text:span text:style-name="T49"> </text:span></text:span><text:span text:style-name="預設段落字型"><text:span text:style-name="T51">1 </text:span></text:span><text:span text:style-name="預設段落字型"><text:span text:style-name="T55">盤。</text:span></text:span></text:p>
                    </text:list-item>
                    <text:list-item>
                      <text:p text:style-name="P144"><text:span text:style-name="預設段落字型"><text:span text:style-name="T55">稀釋液：</text:span></text:span><text:span text:style-name="預設段落字型"><text:span text:style-name="T51">1 </text:span></text:span><text:span text:style-name="預設段落字型"><text:span text:style-name="T55">盤以上，用於負控制(NC)及</text:span></text:span><text:span text:style-name="預設段落字型"><text:span text:style-name="T99">內部孔盤</text:span></text:span><text:span text:style-name="預設段落字型"><text:span text:style-name="T55">對照(IC)試驗。</text:span></text:span></text:p>
                    </text:list-item>
                    <text:list-item>
                      <text:p text:style-name="P44"><text:span text:style-name="預設段落字型"><text:span text:style-name="T334">正控制</text:span></text:span><text:span text:style-name="預設段落字型"><text:span text:style-name="T335">(P</text:span></text:span><text:span text:style-name="預設段落字型"><text:span text:style-name="T333">C)</text:span></text:span><text:span text:style-name="預設段落字型"><text:span text:style-name="T334">試驗溶液</text:span></text:span><text:span text:style-name="預設段落字型"><text:span text:style-name="T333">：</text:span></text:span><text:span text:style-name="預設段落字型"><text:span text:style-name="T335">1 </text:span></text:span><text:span text:style-name="預設段落字型"><text:span text:style-name="T333">盤，用於正控制試驗。</text:span></text:span></text:p>
                    </text:list-item>
                    <text:list-item>
                      <text:p text:style-name="P45"><text:span text:style-name="預設段落字型"><text:span text:style-name="T242">溶劑控制試驗</text:span></text:span><text:span text:style-name="預設段落字型"><text:span text:style-name="T335"> (</text:span></text:span><text:span text:style-name="預設段落字型"><text:span text:style-name="T336">S</text:span></text:span><text:span text:style-name="預設段落字型"><text:span text:style-name="T333">C)</text:span></text:span><text:span text:style-name="預設段落字型"><text:span text:style-name="T308">溶液：1 盤（未</text:span></text:span><text:span text:style-name="預設段落字型"><text:span text:style-name="T333">使用</text:span></text:span><text:span text:style-name="預設段落字型"><text:span text:style-name="T300">溶劑助溶則無需執行）。</text:span></text:span></text:p>
                    </text:list-item>
                  </text:list>
                </text:list-item>
                <text:list-item>
                  <text:p text:style-name="P48"><text:span text:style-name="預設段落字型"><text:span text:style-name="T329">在受精後</text:span></text:span><text:span text:style-name="預設段落字型"><text:span text:style-name="T330"> 90</text:span></text:span><text:span text:style-name="預設段落字型"><text:span text:style-name="T310"> </text:span></text:span><text:span text:style-name="預設段落字型"><text:span text:style-name="T309">分鐘內，</text:span></text:span><text:span text:style-name="預設段落字型"><text:span text:style-name="T329">將</text:span></text:span><text:span text:style-name="預設段落字型"><text:span text:style-name="T333">七、</text:span></text:span><text:span text:style-name="預設段落字型"><text:span text:style-name="T242">步驟(一)</text:span></text:span><text:span text:style-name="預設段落字型"><text:span text:style-name="T333"> </text:span></text:span><text:span text:style-name="預設段落字型"><text:span text:style-name="T337">4</text:span></text:span><text:span text:style-name="預設段落字型"><text:span text:style-name="T333">. (4) 之</text:span></text:span><text:span text:style-name="預設段落字型"><text:span text:style-name="T329">受精卵移入前項各培養皿中。</text:span></text:span><text:span text:style-name="預設段落字型"><text:span text:style-name="T241">使用光學顯微鏡觀察，移除未受精及發育異常(</text:span></text:span><text:span text:style-name="預設段落字型"><text:span text:style-name="T307">例如</text:span></text:span><text:span text:style-name="預設段落字型"><text:span text:style-name="T241">不對稱)、卵膜受損等不正常魚卵。正常受精卵數量須足以完成試驗。</text:span></text:span></text:p>
                </text:list-item>
                <text:list-item>
                  <text:p text:style-name="P49"><text:span text:style-name="T242">將前一天預處理之</text:span><text:span text:style-name="預設段落字型"><text:span text:style-name="T335"> 24 </text:span></text:span><text:span text:style-name="預設段落字型"><text:span text:style-name="T333">孔盤</text:span></text:span><text:span text:style-name="預設段落字型"><text:span text:style-name="T242">內</text:span></text:span><text:span text:style-name="T242">液體吸除，</text:span><text:span text:style-name="T309">每孔格</text:span><text:span text:style-name="T301">注入</text:span><text:span text:style-name="T309">至少</text:span><text:span text:style-name="T310"> 2 </text:span><text:span text:style-name="T309">mL </text:span><text:span text:style-name="T301">相應之試驗溶液。</text:span><text:span text:style-name="T309">包括確定試驗當天配製之</text:span><text:span text:style-name="預設段落字型"><text:span text:style-name="T309">樣品稀釋度試驗溶液</text:span></text:span><text:span text:style-name="T309">、空白試驗及正控制試驗溶液等（</text:span><text:span text:style-name="預設段落字型"><text:span text:style-name="T309">如七、</text:span></text:span><text:span text:style-name="預設段落字型"><text:span text:style-name="T301">步驟(一)</text:span></text:span><text:span text:style-name="預設段落字型"><text:span text:style-name="T309"> 5. (2)</text:span></text:span><text:span text:style-name="T309">）</text:span><text:span text:style-name="預設段落字型">。</text:span></text:p>
                  <text:p text:style-name="P84">3.每一試驗濃度水樣總體積為<text:span text:style-name="T238"> 50 </text:span>mL，分注於培養盤之<text:span text:style-name="T238"> 20 </text:span>個孔格中（每孔至少<text:span text:style-name="T238"> 2 </text:span>mL）。</text:p>
                  <text:p text:style-name="P83">4.空白試驗(Negative <text:span text:style-name="T264">c</text:span>ontrol, NC)：於培養盤之<text:span text:style-name="T238"> 24</text:span> 個孔格中，每孔至少注入<text:span text:style-name="T238"> 2 mL</text:span>稀釋水。</text:p>
                  <text:p text:style-name="P83">5.每個培養盤皆須執行培養盤之內對照試驗(<text:span text:style-name="T264">I</text:span>nternal plate control, IC)：於培養盤之<text:span text:style-name="T238"> 4 </text:span>個孔格中，每孔至少注入<text:span text:style-name="T238"> 2 mL</text:span> 稀釋水。</text:p>
                  <text:p text:style-name="P83">6.正控制試驗(Positive <text:span text:style-name="T264">c</text:span>ontrol, PC)：依據參考毒物試驗結果，配製氯化鈉溶液（例如實驗室氯化鈉參考毒物試驗之<text:span text:style-name="T238"> 96 </text:span>小時<text:span text:style-name="T238"> </text:span>LC<text:span text:style-name="T246">50</text:span>為<text:span text:style-name="T238"> 9.7</text:span> mg/L，則以<text:span text:style-name="T238"> 9.7 m</text:span>g/L之氯化鈉執行正控制試驗），總體積為<text:span text:style-name="T238"> 50 </text:span>mL，分注於培養盤之<text:span text:style-name="T238"> 20</text:span> 個孔格中（每孔至少<text:span text:style-name="T238"> 2</text:span> mL）。培養盤配置示意圖如圖四。</text:p>
                </text:list-item>
                <text:list-item>
                  <text:p text:style-name="P52"><text:span text:style-name="T340">7.</text:span>每個孔格置入<text:span text:style-name="T238"> 1</text:span> 顆<text:span text:style-name="T329">浸泡於七、步驟</text:span><text:span text:style-name="T241">(三)</text:span><text:span text:style-name="T333"> 4. </text:span><text:span text:style-name="T329">相應試驗溶液培養皿中之</text:span>受精卵。<text:span text:style-name="T329">須於受精後</text:span><text:span text:style-name="T330"> 180</text:span><text:span text:style-name="T310"> </text:span><text:span text:style-name="T309">分鐘內完成此步驟。</text:span></text:p>
                </text:list-item>
                <text:list-item>
                  <text:p text:style-name="P53"><text:span text:style-name="T340">8.</text:span>試驗期間為<text:span text:style-name="T238"> 96 </text:span>小時，水溫應控制在<text:span text:style-name="T238"> 26</text:span> <text:span text:style-name="T329">°C</text:span> ± 1 °C，光照時間<text:soft-page-break/>應維持每天<text:span text:style-name="T238"> 14 </text:span><text:span text:style-name="T329">小時</text:span><text:span text:style-name="T238"> </text:span>± 2 小時。</text:p>
                </text:list-item>
                <text:list-item>
                  <text:p text:style-name="P53"><text:span text:style-name="T340">9.</text:span>開始試驗後，於第<text:span text:style-name="T238"> 24</text:span> <text:span text:style-name="T329">小時</text:span>、48 <text:span text:style-name="T329">小時</text:span>、72 <text:span text:style-name="T329">小時</text:span>及<text:span text:style-name="T238"> 96 </text:span>小時，觀察胚胎並記錄死亡數量。</text:p>
                </text:list-item>
                <text:list-item>
                  <text:p text:style-name="P54"><text:span text:style-name="T360">10.</text:span>胚胎出現以下任一種狀況即判定為死亡：</text:p>
                  <text:list>
                    <text:list-item>
                      <text:p text:style-name="P46">胚胎凝結<text:span text:style-name="T238"> </text:span>(Coagulation of the embryo)：凝結之胚胎呈乳白色，在顯微鏡下，會出現各種不透明深色的物質（圖<text:span text:style-name="T340">五</text:span><text:span text:style-name="T306">六</text:span>）。</text:p>
                    </text:list-item>
                    <text:list-item>
                      <text:p text:style-name="P73"><text:span text:style-name="T9">體節構造發育不全</text:span><text:span text:style-name="T10"> </text:span><text:span text:style-name="T9">(Lack of somite formation)：在</text:span><text:span text:style-name="T10"> 26</text:span><text:span text:style-name="T9"> </text:span><text:span text:style-name="T12">°C</text:span><text:span text:style-name="T10"> </text:span><text:span text:style-name="T9">± 1 °C，24 小時後，正常斑馬魚胚胎約形成</text:span><text:span text:style-name="T10"> 20 </text:span><text:span text:style-name="T9">體節</text:span><text:span text:style-name="T345">(</text:span><text:span text:style-name="T348">s</text:span><text:span text:style-name="T345">omites)</text:span><text:span text:style-name="T9">，</text:span><text:span text:style-name="T345">一個</text:span><text:span text:style-name="T9">發育正常的胚胎會出現自主性運動（身體收縮），自主性的運動表示體節的形成，若</text:span><text:span text:style-name="T10"> 48 </text:span><text:span text:style-name="T9">小時仍未發育出體節，則判定胚胎死亡（圖</text:span><text:span text:style-name="T345">六</text:span><text:span text:style-name="T13">七</text:span><text:span text:style-name="T9">）。</text:span></text:p>
                    </text:list-item>
                    <text:list-item>
                      <text:p text:style-name="P70"><text:span text:style-name="T9">尾部從卵黃囊剝離不全</text:span><text:span text:style-name="T10"> </text:span><text:span text:style-name="T9">(Non-detachment of the tail </text:span><text:span text:style-name="T287">from the yolk sac</text:span><text:span text:style-name="T9">)：正常發育的斑馬魚胚胎，尾巴從卵黃剝離後，會向胚體後部伸長。須在</text:span><text:span text:style-name="T10"> 24 </text:span><text:span text:style-name="T12">小時</text:span><text:span text:style-name="T9">、48</text:span><text:span text:style-name="T10"> </text:span><text:span text:style-name="T12">小時</text:span><text:span text:style-name="T9">、72</text:span><text:span text:style-name="T10"> </text:span><text:span text:style-name="T12">小時</text:span><text:span text:style-name="T9">和</text:span><text:span text:style-name="T10"> 96 </text:span><text:span text:style-name="T9">小時觀察尾部剝離情形（圖</text:span><text:span text:style-name="T345">七</text:span><text:span text:style-name="T12">八</text:span><text:span text:style-name="T9">）。</text:span></text:p>
                    </text:list-item>
                    <text:list-item>
                      <text:p text:style-name="P69"><text:span text:style-name="T9">心臟無跳動(Lack of heartbeat)：正常發育的斑馬魚胚胎在</text:span><text:span text:style-name="T10"> 26</text:span><text:span text:style-name="T9"> </text:span><text:span text:style-name="T12">°C</text:span><text:span text:style-name="T10"> </text:span><text:span text:style-name="T9">± 1 °C，48 小時後可以觀察到心臟跳動。心跳不規則不應判定為死亡，至少觀察胚胎</text:span><text:span text:style-name="T10"> 1 </text:span><text:span text:style-name="T9">分鐘心臟無跳動才可判定為死亡（圖</text:span><text:span text:style-name="T345">八</text:span><text:span text:style-name="T12">九</text:span><text:span text:style-name="T9">）。</text:span></text:p>
                    </text:list-item>
                  </text:list>
                </text:list-item>
                <text:list-item>
                  <text:p text:style-name="P50"><text:span text:style-name="T360">11.</text:span>開始試驗<text:span text:style-name="T340">每次</text:span>後，每隔<text:span text:style-name="T238"> 2</text:span>4<text:span text:style-name="T238"> </text:span><text:span text:style-name="T329">小時</text:span><text:span text:style-name="T238"> ± 1 </text:span>小時須更換試驗<text:span text:style-name="T340">水樣</text:span><text:span text:style-name="T329">溶液</text:span>（須於觀察胚胎後執行），直到第<text:span text:style-name="T238"> 96 </text:span>小時試驗結束。方式如下：</text:p>
                  <text:list>
                    <text:list-item>
                      <text:p text:style-name="P59"><text:span text:style-name="T243">於更換試驗溶液當天</text:span><text:span text:style-name="T245">取</text:span><text:span text:style-name="T22"> 1 </text:span><text:span text:style-name="T245">瓶</text:span><text:span text:style-name="T354">水</text:span><text:span text:style-name="T245">樣</text:span><text:span text:style-name="T243">品</text:span><text:span text:style-name="T245">依七、</text:span><text:span text:style-name="T243">步驟</text:span><text:span text:style-name="T245">(一)</text:span><text:span text:style-name="T23"> 3. </text:span><text:span text:style-name="T245">之規定進行試驗前之</text:span><text:span text:style-name="T354">水</text:span><text:span text:style-name="T245">樣</text:span><text:span text:style-name="T243">品</text:span><text:span text:style-name="T245">準備。</text:span></text:p>
                    </text:list-item>
                    <text:list-item>
                      <text:p text:style-name="P86">依<text:span text:style-name="T340">選定濃度</text:span><text:span text:style-name="T333">七、步驟(</text:span><text:span text:style-name="T338">三</text:span><text:span text:style-name="T333">)</text:span><text:span text:style-name="T24"> 1. </text:span>稀釋<text:span text:style-name="T340">水</text:span>樣<text:span text:style-name="T329">品</text:span>。</text:p>
                    </text:list-item>
                    <text:list-item>
                      <text:p text:style-name="P71"><text:span text:style-name="T240">將孔格內原有液體吸</text:span><text:span text:style-name="T350">除後</text:span><text:span text:style-name="T260">至近乾</text:span><text:span text:style-name="T240">，立即加入</text:span><text:span text:style-name="T350">與原試驗水樣濃度相同之新製備試驗水樣</text:span><text:span text:style-name="T352">至少</text:span><text:span text:style-name="T339"> </text:span><text:span text:style-name="T260">2 mL 相應之溶液，包括樣品各稀釋度試驗溶液、負控制及正控制試驗溶液等</text:span><text:span text:style-name="T302">，</text:span><text:span text:style-name="T240">過程中須避免胚胎暴露於乾燥環境。</text:span></text:p>
                    </text:list-item>
                  </text:list>
                </text:list-item>
                <text:list-item>
                  <text:p text:style-name="P42">計算負控制試驗<text:span text:style-name="T238"> 96 </text:span>小時之胚胎孵化率（若進行溶劑控制試驗時亦須計算其孵化率）：觀察胚胎是否孵化為魚苗狀，計算 20個試驗孔格之孵化總數。</text:p>
                  <text:p text:style-name="P60"><text:span text:style-name="T339">胚胎孵化總數</text:span><text:span text:style-name="T25"> =</text:span><text:span text:style-name="T339"> 20 個試驗孔格之孵化數量加總</text:span></text:p>
                  <text:p text:style-name="P41"><text:soft-page-break/><text:span text:style-name="T366">胚胎孵化率</text:span><text:span text:style-name="T238"> =</text:span><text:span text:style-name="T366"> 胚胎孵化總數</text:span><text:span text:style-name="T238"> </text:span><text:span text:style-name="T366">÷ 20 × 100 %</text:span></text:p>
                </text:list-item>
                <text:list-item>
                  <text:p text:style-name="P74"><text:span text:style-name="T9">結束試驗後，須測量並記錄最高濃度試驗</text:span><text:span text:style-name="T345">水樣</text:span><text:span text:style-name="T305">溶液</text:span><text:span text:style-name="T9">之</text:span><text:span text:style-name="T10"> pH</text:span><text:span text:style-name="T9"> </text:span><text:span text:style-name="T12">值</text:span><text:span text:style-name="T9">及溶氧，並記錄試驗期間之最高及最低水溫。</text:span></text:p>
                </text:list-item>
                <text:list-item>
                  <text:p text:style-name="P35">斑馬魚及胚胎停用後之處置：</text:p>
                  <text:list>
                    <text:list-item>
                      <text:p text:style-name="P36">不再使用之斑馬魚，可於原機構內終養、送回原供應機構、<text:span text:style-name="T363">轉送其他單位</text:span>或進行人道安樂死。安樂死方式為將魚隻以<text:span text:style-name="T238"> </text:span>250 mg/L至<text:span text:style-name="T238"> </text:span>500 mg/L之<text:span text:style-name="T238"> </text:span>MS-222 溶液（須以碳酸氫鈉調整<text:span text:style-name="T20"> </text:span><text:span text:style-name="T374">p</text:span><text:span text:style-name="T20">H </text:span><text:span text:style-name="T367">值</text:span>為<text:span text:style-name="T20"> 7.0 </text:span>至<text:span text:style-name="T20"> 7</text:span>.5）浸泡至少<text:span text:style-name="T20"> 20 </text:span>分鐘。</text:p>
                    </text:list-item>
                    <text:list-item>
                      <text:p text:style-name="P37">魚胚胎則以<text:span text:style-name="T20"> 6 </text:span>倍稀釋後之漂白水浸泡至少<text:span text:style-name="T20"> 5 </text:span>分鐘。</text:p>
                    </text:list-item>
                    <text:list-item>
                      <text:p text:style-name="P38">須記錄處置方式、數量及日期等。</text:p>
                    </text:list-item>
                  </text:list>
                </text:list-item>
              </text:list>
            </text:list-item>
          </text:list>
        </text:list-item>
        <text:list-item>
          <text:p text:style-name="P103"><text:span text:style-name="預設段落字型"><text:span text:style-name="T179">結果處理</text:span></text:span></text:p>
          <text:list>
            <text:list-item>
              <text:p text:style-name="P125"><text:span text:style-name="T178">樣品</text:span><text:span text:style-name="預設段落字型"><text:span text:style-name="T30">96 </text:span></text:span><text:span text:style-name="預設段落字型"><text:span text:style-name="T179">小時</text:span></text:span><text:span text:style-name="預設段落字型"><text:span text:style-name="T30"> LC</text:span></text:span><text:span text:style-name="預設段落字型"><text:span text:style-name="T229">50</text:span></text:span><text:span text:style-name="預設段落字型"><text:span text:style-name="T30"> </text:span></text:span><text:span text:style-name="預設段落字型"><text:span text:style-name="T179">計算</text:span></text:span><text:span text:style-name="預設段落字型"><text:span text:style-name="T224">：</text:span></text:span></text:p>
              <text:list>
                <text:list-item>
                  <text:p text:style-name="P89"><text:span text:style-name="預設段落字型"><text:span text:style-name="T179">計算各試驗濃度之</text:span></text:span><text:span text:style-name="預設段落字型"><text:span text:style-name="T30"> 96 </text:span></text:span><text:span text:style-name="預設段落字型"><text:span text:style-name="T179">小時胚胎死亡總數及死亡百分率：</text:span></text:span></text:p>
                  <text:p text:style-name="P104"><text:span text:style-name="預設段落字型"><text:span text:style-name="T179">胚胎死亡總數</text:span></text:span><text:span text:style-name="預設段落字型"><text:span text:style-name="T30"> = </text:span></text:span><text:span text:style-name="預設段落字型"><text:span text:style-name="T179">20 個試驗孔格之死亡數量加總</text:span></text:span></text:p>
                  <text:p text:style-name="P104"><text:span text:style-name="預設段落字型"><text:span text:style-name="T179">胚胎死亡百分率</text:span></text:span><text:span text:style-name="預設段落字型"><text:span text:style-name="T183"> </text:span></text:span><text:span text:style-name="預設段落字型"><text:span text:style-name="T179">= 胚胎死亡總數</text:span></text:span><text:span text:style-name="預設段落字型"><text:span text:style-name="T30"> ÷ </text:span></text:span><text:span text:style-name="預設段落字型"><text:span text:style-name="T179">20 × 100 %</text:span></text:span></text:p>
                </text:list-item>
                <text:list-item>
                  <text:p text:style-name="P91"><text:span text:style-name="預設段落字型"><text:span text:style-name="T179">以下列</text:span></text:span><text:span text:style-name="預設段落字型"><text:span text:style-name="T30"> 4 </text:span></text:span><text:span text:style-name="預設段落字型"><text:span text:style-name="T179">種方法計算</text:span></text:span><text:span text:style-name="預設段落字型"><text:span text:style-name="T30"> 96 </text:span></text:span><text:span text:style-name="預設段落字型"><text:span text:style-name="T179">小時</text:span></text:span><text:span text:style-name="預設段落字型"><text:span text:style-name="T30"> LC</text:span></text:span><text:span text:style-name="預設段落字型"><text:span text:style-name="T229">50</text:span></text:span><text:span text:style-name="預設段落字型"><text:span text:style-name="T179">：圖解法</text:span></text:span><text:span text:style-name="預設段落字型"><text:span text:style-name="T180">(</text:span></text:span><text:span text:style-name="預設段落字型"><text:span text:style-name="T179">Graphic method</text:span></text:span><text:span text:style-name="預設段落字型"><text:span text:style-name="T180">)</text:span></text:span><text:span text:style-name="預設段落字型"><text:span text:style-name="T179">、機率單位法</text:span></text:span><text:span text:style-name="預設段落字型"><text:span text:style-name="T181">(</text:span></text:span><text:span text:style-name="預設段落字型"><text:span text:style-name="T179">Probit method</text:span></text:span><text:span text:style-name="預設段落字型"><text:span text:style-name="T181">)</text:span></text:span><text:span text:style-name="預設段落字型"><text:span text:style-name="T179">、史丕曼－卡伯法</text:span></text:span><text:span text:style-name="預設段落字型"><text:span text:style-name="T181">(</text:span></text:span><text:span text:style-name="預設段落字型"><text:span text:style-name="T179">Spearman - Karber method</text:span></text:span><text:span text:style-name="預設段落字型"><text:span text:style-name="T181">)</text:span></text:span><text:span text:style-name="預設段落字型"><text:span text:style-name="T179">、史丕曼－卡伯修正法</text:span></text:span><text:span text:style-name="預設段落字型"><text:span text:style-name="T181">(</text:span></text:span><text:span text:style-name="預設段落字型"><text:span text:style-name="T179">Trimmed Spearman - Karber method</text:span></text:span><text:span text:style-name="預設段落字型"><text:span text:style-name="T181">)</text:span></text:span><text:span text:style-name="預設段落字型"><text:span text:style-name="T179">。依圖</text:span></text:span><text:span text:style-name="預設段落字型"><text:span text:style-name="T224">九</text:span></text:span><text:span text:style-name="預設段落字型"><text:span text:style-name="T187">十</text:span></text:span><text:span text:style-name="預設段落字型"><text:span text:style-name="T179">判斷須使用之計算方式，</text:span></text:span><text:span text:style-name="預設段落字型"><text:span text:style-name="T187">詳細計算方式參見「生物急毒性檢測方法－水蚤靜水式法(NIEA B901.1)」附錄二</text:span></text:span><text:span text:style-name="預設段落字型"><text:span text:style-name="T179">。</text:span></text:span></text:p>
                </text:list-item>
              </text:list>
            </text:list-item>
            <text:list-item>
              <text:p text:style-name="P93"><text:span text:style-name="預設段落字型"><text:span text:style-name="T179">樣品</text:span></text:span><text:span text:style-name="預設段落字型"><text:span text:style-name="T30"> 96 </text:span></text:span><text:span text:style-name="預設段落字型"><text:span text:style-name="T179">小時</text:span></text:span><text:span text:style-name="預設段落字型"><text:span text:style-name="T183"> </text:span></text:span><text:span text:style-name="預設段落字型"><text:span text:style-name="T179">TUa 計算</text:span></text:span></text:p>
              <text:list>
                <text:list-item>
                  <text:p text:style-name="P89"><text:span text:style-name="預設段落字型"><text:span text:style-name="T179">TUa 為</text:span></text:span><text:span text:style-name="預設段落字型"><text:span text:style-name="T30"> LC</text:span></text:span><text:span text:style-name="預設段落字型"><text:span text:style-name="T229">50</text:span></text:span><text:span text:style-name="預設段落字型"><text:span text:style-name="T30"> </text:span></text:span><text:span text:style-name="預設段落字型"><text:span text:style-name="T179">之倒數，即</text:span></text:span></text:p>
                  <text:p text:style-name="P89"><text:span text:style-name="預設段落字型"><text:span text:style-name="T179">TUa = 100 % ÷ </text:span></text:span><text:span text:style-name="預設段落字型"><text:span text:style-name="T169">(</text:span></text:span><text:span text:style-name="預設段落字型"><text:span text:style-name="T179">96小時</text:span></text:span><text:span text:style-name="預設段落字型"><text:span text:style-name="T183"> </text:span></text:span><text:span text:style-name="預設段落字型"><text:span text:style-name="T179">LC</text:span></text:span><text:span text:style-name="預設段落字型"><text:span text:style-name="T231">50</text:span></text:span><text:span text:style-name="預設段落字型"><text:span text:style-name="T169">)</text:span></text:span></text:p>
                </text:list-item>
                <text:list-item>
                  <text:p text:style-name="P89"><text:span text:style-name="預設段落字型"><text:span text:style-name="T179">若放流水</text:span></text:span><text:span text:style-name="預設段落字型"><text:span text:style-name="T224">水</text:span></text:span><text:span text:style-name="預設段落字型"><text:span text:style-name="T179">樣</text:span></text:span><text:span text:style-name="預設段落字型"><text:span text:style-name="T187">品</text:span></text:span><text:span text:style-name="預設段落字型"><text:span text:style-name="T183"> </text:span></text:span><text:span text:style-name="預設段落字型"><text:span text:style-name="T33">5 </text:span></text:span><text:span text:style-name="預設段落字型"><text:span text:style-name="T179">個濃度之胚胎死亡百分率均小於</text:span></text:span><text:span text:style-name="預設段落字型"><text:span text:style-name="T30"> 50 %</text:span></text:span><text:span text:style-name="預設段落字型"><text:span text:style-name="T179">，則</text:span></text:span><text:span text:style-name="預設段落字型"><text:span text:style-name="T30"> 9</text:span></text:span><text:span text:style-name="預設段落字型"><text:span text:style-name="T179">6 小時之</text:span></text:span><text:span text:style-name="預設段落字型"><text:span text:style-name="T30"> LC</text:span></text:span><text:span text:style-name="預設段落字型"><text:span text:style-name="T231">50</text:span></text:span><text:span text:style-name="預設段落字型"><text:span text:style-name="T179"> &gt; 100 %，換算之</text:span></text:span><text:span text:style-name="預設段落字型"><text:span text:style-name="T183"> </text:span></text:span><text:span text:style-name="預設段落字型"><text:span text:style-name="T179">TUa &lt; 1.00。</text:span></text:span></text:p>
                </text:list-item>
                <text:list-item>
                  <text:p text:style-name="P94"><text:span text:style-name="預設段落字型"><text:span text:style-name="T179">若放流水</text:span></text:span><text:span text:style-name="預設段落字型"><text:span text:style-name="T224">水</text:span></text:span><text:span text:style-name="預設段落字型"><text:span text:style-name="T179">樣</text:span></text:span><text:span text:style-name="預設段落字型"><text:span text:style-name="T187">品</text:span></text:span><text:span text:style-name="預設段落字型"><text:span text:style-name="T30"> 5 </text:span></text:span><text:span text:style-name="預設段落字型"><text:span text:style-name="T179">個濃度之胚胎死亡百分率均大於</text:span></text:span><text:span text:style-name="預設段落字型"><text:span text:style-name="T30"> 50</text:span></text:span><text:span text:style-name="預設段落字型"><text:span text:style-name="T179"> %，則</text:span></text:span><text:span text:style-name="預設段落字型"><text:span text:style-name="T183"> </text:span></text:span><text:span text:style-name="預設段落字型"><text:span text:style-name="T179">96 小時之</text:span></text:span><text:span text:style-name="預設段落字型"><text:span text:style-name="T30"> LC</text:span></text:span><text:span text:style-name="預設段落字型"><text:span text:style-name="T231">50</text:span></text:span><text:span text:style-name="預設段落字型"><text:span text:style-name="T179"> &lt; 20 %，換算之</text:span></text:span><text:span text:style-name="預設段落字型"><text:span text:style-name="T183"> </text:span></text:span><text:span text:style-name="預設段落字型"><text:span text:style-name="T179">TUa &gt; 5.00。</text:span></text:span></text:p>
                </text:list-item>
                <text:list-item>
                  <text:p text:style-name="P89"><text:span text:style-name="預設段落字型"><text:span text:style-name="T179">若結果數據不符合前述</text:span></text:span><text:span text:style-name="預設段落字型"><text:span text:style-name="T30"> 2 </text:span></text:span><text:span text:style-name="預設段落字型"><text:span text:style-name="T179">種狀況，則依八、（一）之方法計算</text:span></text:span><text:span text:style-name="預設段落字型"><text:span text:style-name="T30"> 96 </text:span></text:span><text:span text:style-name="預設段落字型"><text:span text:style-name="T179">小時</text:span></text:span><text:span text:style-name="預設段落字型"><text:span text:style-name="T30"> L</text:span></text:span><text:span text:style-name="預設段落字型"><text:span text:style-name="T179">C</text:span></text:span><text:span text:style-name="預設段落字型"><text:span text:style-name="T231">50</text:span></text:span><text:span text:style-name="預設段落字型"><text:span text:style-name="T179">，再換算</text:span></text:span><text:span text:style-name="預設段落字型"><text:span text:style-name="T30"> T</text:span></text:span><text:span text:style-name="預設段落字型"><text:span text:style-name="T179">Ua。</text:span></text:span></text:p>
                </text:list-item>
              </text:list>
            </text:list-item>
          </text:list>
        </text:list-item>
        <text:list-item>
          <text:p text:style-name="P103"><text:span text:style-name="預設段落字型"><text:span text:style-name="T179">品質管制</text:span></text:span></text:p>
          <text:list>
            <text:list-item>
              <text:p text:style-name="P100"><text:soft-page-break/><text:span text:style-name="預設段落字型"><text:span text:style-name="T224">空白</text:span></text:span><text:span text:style-name="預設段落字型"><text:span text:style-name="T187">負控制</text:span></text:span><text:span text:style-name="T185">(NC)</text:span><text:span text:style-name="T190">試驗</text:span><text:span text:style-name="預設段落字型"><text:span text:style-name="T226">(NC)</text:span></text:span><text:span text:style-name="預設段落字型"><text:span text:style-name="T179">：每次毒性試驗應至少伴隨一空白試驗，若胚胎死亡</text:span></text:span><text:span text:style-name="預設段落字型"><text:span text:style-name="T187">百分</text:span></text:span><text:span text:style-name="預設段落字型"><text:span text:style-name="T179">率超過</text:span></text:span><text:span text:style-name="預設段落字型"><text:span text:style-name="T30"> 10 </text:span></text:span><text:span text:style-name="預設段落字型"><text:span text:style-name="T179">%，或孵化率低於</text:span></text:span><text:span text:style-name="預設段落字型"><text:span text:style-name="T30"> 80 </text:span></text:span><text:span text:style-name="預設段落字型"><text:span text:style-name="T179">%，則該次毒性試驗之試驗結果不可採用</text:span></text:span><text:span text:style-name="預設段落字型"><text:span text:style-name="T224">，必須重做</text:span></text:span><text:span text:style-name="預設段落字型"><text:span text:style-name="T179">。</text:span></text:span></text:p>
            </text:list-item>
            <text:list-item>
              <text:p text:style-name="P95"><text:span text:style-name="預設段落字型"><text:span text:style-name="T179">內</text:span></text:span><text:span text:style-name="預設段落字型"><text:span text:style-name="T187">部孔盤</text:span></text:span><text:span text:style-name="預設段落字型"><text:span text:style-name="T179">對照</text:span></text:span><text:span text:style-name="預設段落字型"><text:span text:style-name="T187">(IC)</text:span></text:span><text:span text:style-name="預設段落字型"><text:span text:style-name="T179">試驗</text:span></text:span><text:span text:style-name="預設段落字型"><text:span text:style-name="T224">(</text:span></text:span><text:span text:style-name="預設段落字型"><text:span text:style-name="T225">i</text:span></text:span><text:span text:style-name="預設段落字型"><text:span text:style-name="T224">C)</text:span></text:span><text:span text:style-name="預設段落字型"><text:span text:style-name="T179">：每個</text:span></text:span><text:span text:style-name="預設段落字型"><text:span text:style-name="T30"> </text:span></text:span><text:span text:style-name="預設段落字型"><text:span text:style-name="T200">24 </text:span></text:span><text:span text:style-name="預設段落字型"><text:span text:style-name="T224">孔培養盤</text:span></text:span><text:span text:style-name="預設段落字型"><text:span text:style-name="T159">試驗容器</text:span></text:span><text:span text:style-name="預設段落字型"><text:span text:style-name="T179">皆須執行培養盤之</text:span></text:span><text:span text:style-name="預設段落字型"><text:span text:style-name="T187">內部孔盤</text:span></text:span><text:span text:style-name="預設段落字型"><text:span text:style-name="T179">對照試驗。若</text:span></text:span><text:span text:style-name="預設段落字型"><text:span text:style-name="T30"> 4 </text:span></text:span><text:span text:style-name="預設段落字型"><text:span text:style-name="T179">個孔格中之胚胎死亡數超過</text:span></text:span><text:span text:style-name="預設段落字型"><text:span text:style-name="T183"> </text:span></text:span><text:span text:style-name="預設段落字型"><text:span text:style-name="T179">1 個，則該盤之試驗結果不可採用。</text:span></text:span></text:p>
            </text:list-item>
            <text:list-item>
              <text:p text:style-name="P100"><text:span text:style-name="預設段落字型"><text:span text:style-name="T179">正控制</text:span></text:span><text:span text:style-name="預設段落字型"><text:span text:style-name="T187">(PC)</text:span></text:span><text:span text:style-name="預設段落字型"><text:span text:style-name="T179">試驗</text:span></text:span><text:span text:style-name="預設段落字型"><text:span text:style-name="T224">(PC)：</text:span></text:span><text:span text:style-name="預設段落字型"><text:span text:style-name="T179">每次毒性試驗應至少伴隨一正控制試驗，若死亡</text:span></text:span><text:span text:style-name="預設段落字型"><text:span text:style-name="T187">百分</text:span></text:span><text:span text:style-name="預設段落字型"><text:span text:style-name="T179">率低於</text:span></text:span><text:span text:style-name="預設段落字型"><text:span text:style-name="T30"> 30 </text:span></text:span><text:span text:style-name="預設段落字型"><text:span text:style-name="T179">%，則該次毒性試驗之試驗結果不可採用</text:span></text:span><text:span text:style-name="預設段落字型"><text:span text:style-name="T224">，必須重</text:span></text:span><text:span text:style-name="預設段落字型"><text:span text:style-name="T218">做</text:span></text:span><text:span text:style-name="預設段落字型"><text:span text:style-name="T70">。</text:span></text:span></text:p>
            </text:list-item>
            <text:list-item>
              <text:p text:style-name="P92"><text:span text:style-name="預設段落字型"><text:span text:style-name="T76">溶劑控制</text:span></text:span><text:span text:style-name="預設段落字型"><text:span text:style-name="T103">(SC)</text:span></text:span><text:span text:style-name="預設段落字型"><text:span text:style-name="T78">試驗：使用溶劑助溶環境用藥樣品時，應至少伴隨一</text:span></text:span><text:span text:style-name="預設段落字型"><text:span text:style-name="T76">溶劑</text:span></text:span><text:span text:style-name="預設段落字型"><text:span text:style-name="T78">對照試驗，若胚胎死亡百分率超過</text:span></text:span><text:span text:style-name="預設段落字型"><text:span text:style-name="T104"> 10 </text:span></text:span><text:span text:style-name="預設段落字型"><text:span text:style-name="T103">%</text:span></text:span><text:span text:style-name="預設段落字型"><text:span text:style-name="T78">，或孵化率低於</text:span></text:span><text:span text:style-name="預設段落字型"><text:span text:style-name="T104"> 80 </text:span></text:span><text:span text:style-name="預設段落字型"><text:span text:style-name="T103">%</text:span></text:span><text:span text:style-name="預設段落字型"><text:span text:style-name="T78">，則該次毒性試驗之試驗結果不可採用。</text:span></text:span></text:p>
            </text:list-item>
            <text:list-item>
              <text:p text:style-name="P90"><text:span text:style-name="預設段落字型"><text:span text:style-name="T224">（四）</text:span></text:span><text:span text:style-name="預設段落字型"><text:span text:style-name="T179">參考毒物試驗：</text:span></text:span></text:p>
              <text:list>
                <text:list-item>
                  <text:p text:style-name="P126"><text:span text:style-name="預設段落字型"><text:span text:style-name="T218">氯化鈉</text:span></text:span><text:span text:style-name="預設段落字型"><text:span text:style-name="T80">將</text:span></text:span><text:span text:style-name="T185">3,4-DCA儲備溶液</text:span><text:span text:style-name="預設段落字型"><text:span text:style-name="T70">以稀釋</text:span></text:span><text:span text:style-name="預設段落字型"><text:span text:style-name="T219">水</text:span></text:span><text:span text:style-name="預設段落字型"><text:span text:style-name="T79">液</text:span></text:span><text:span text:style-name="預設段落字型"><text:span text:style-name="T70">溶解並配製為</text:span></text:span><text:span text:style-name="預設段落字型"><text:span text:style-name="T92"> 5 </text:span></text:span><text:span text:style-name="預設段落字型"><text:span text:style-name="T70">個不同濃度，相鄰濃度之稀釋倍數不得超過</text:span></text:span><text:span text:style-name="預設段落字型"><text:span text:style-name="T92"> 2 </text:span></text:span><text:span text:style-name="預設段落字型"><text:span text:style-name="T70">倍。</text:span></text:span><text:span text:style-name="預設段落字型"><text:span text:style-name="T92">5 </text:span></text:span><text:span text:style-name="預設段落字型"><text:span text:style-name="T70">個試驗濃度之死亡百分率，至少須有</text:span></text:span><text:span text:style-name="預設段落字型"><text:span text:style-name="T92"> 1</text:span></text:span><text:span text:style-name="預設段落字型"><text:span text:style-name="T70"> 個</text:span></text:span><text:span text:style-name="預設段落字型"><text:span text:style-name="T71"> </text:span></text:span><text:span text:style-name="預設段落字型"><text:span text:style-name="T70">≧</text:span></text:span><text:span text:style-name="預設段落字型"><text:span text:style-name="T92"> 50 %</text:span></text:span><text:span text:style-name="預設段落字型"><text:span text:style-name="T70">，及</text:span></text:span><text:span text:style-name="預設段落字型"><text:span text:style-name="T92"> 1 </text:span></text:span><text:span text:style-name="預設段落字型"><text:span text:style-name="T70">個</text:span></text:span><text:span text:style-name="預設段落字型"><text:span text:style-name="T71"> </text:span></text:span><text:span text:style-name="預設段落字型"><text:span text:style-name="T70">≦</text:span></text:span><text:span text:style-name="預設段落字型"><text:span text:style-name="T92"> 50 %</text:span></text:span><text:span text:style-name="預設段落字型"><text:span text:style-name="T70">，且至少須有</text:span></text:span><text:span text:style-name="預設段落字型"><text:span text:style-name="T92"> 1 </text:span></text:span><text:span text:style-name="預設段落字型"><text:span text:style-name="T70">個濃度會造成部分試驗生物死亡。</text:span></text:span></text:p>
                </text:list-item>
                <text:list-item>
                  <text:p text:style-name="P161"><text:span text:style-name="預設段落字型"><text:span text:style-name="T65">首次以本方法執行生物毒性試驗之實驗室，應先以</text:span></text:span><text:span text:style-name="預設段落字型"><text:span text:style-name="T221">氯化鈉</text:span></text:span><text:span text:style-name="預設段落字型"><text:span text:style-name="T86">參考毒物</text:span></text:span><text:span text:style-name="預設段落字型"><text:span text:style-name="T65">進行至少</text:span></text:span><text:span text:style-name="預設段落字型"><text:span text:style-name="T143"> 5 </text:span></text:span><text:span text:style-name="預設段落字型"><text:span text:style-name="T65">次參考毒物試驗，計算</text:span></text:span><text:span text:style-name="預設段落字型"><text:span text:style-name="T143"> LC</text:span></text:span><text:span text:style-name="預設段落字型"><text:span text:style-name="T134">50</text:span></text:span><text:span text:style-name="預設段落字型"><text:span text:style-name="T65">平均值及變異係數</text:span></text:span><text:span text:style-name="預設段落字型"><text:span text:style-name="T145">(</text:span></text:span><text:span text:style-name="預設段落字型"><text:span text:style-name="T142">Coefficient of variation, CV</text:span></text:span><text:span text:style-name="預設段落字型"><text:span text:style-name="T145">)</text:span></text:span><text:span text:style-name="預設段落字型"><text:span text:style-name="T65">。</text:span></text:span><text:span text:style-name="預設段落字型"><text:span text:style-name="T142">CV</text:span></text:span><text:span text:style-name="預設段落字型"><text:span text:style-name="T65">值不得超過</text:span></text:span><text:span text:style-name="預設段落字型"><text:span text:style-name="T143"> 50 %</text:span></text:span><text:span text:style-name="預設段落字型"><text:span text:style-name="T65">。</text:span></text:span></text:p>
                </text:list-item>
                <text:list-item>
                  <text:p text:style-name="P162"><text:span text:style-name="預設段落字型"><text:span text:style-name="T65">執行毒性試驗期間，每半年至少執行一次參考毒物試驗。</text:span></text:span></text:p>
                </text:list-item>
                <text:list-item>
                  <text:p text:style-name="P162"><text:span text:style-name="預設段落字型"><text:span text:style-name="T65">參考毒物試驗結果</text:span></text:span><text:span text:style-name="預設段落字型"><text:span text:style-name="T145">(</text:span></text:span><text:span text:style-name="預設段落字型"><text:span text:style-name="T142">LC</text:span></text:span><text:span text:style-name="預設段落字型"><text:span text:style-name="T133">50</text:span></text:span><text:span text:style-name="預設段落字型"><text:span text:style-name="T137">)</text:span></text:span><text:span text:style-name="預設段落字型"><text:span text:style-name="T65">須建立品質管制圖，建立方法為累積至少</text:span></text:span><text:span text:style-name="預設段落字型"><text:span text:style-name="T143"> 15 </text:span></text:span><text:span text:style-name="預設段落字型"><text:span text:style-name="T65">筆參考毒物試驗結果，計算其平均值及標準偏差</text:span></text:span><text:span text:style-name="預設段落字型"><text:span text:style-name="T160">(Standard deviation,</text:span></text:span><text:span text:style-name="預設段落字型"><text:span text:style-name="T146"> </text:span></text:span><text:span text:style-name="預設段落字型"><text:span text:style-name="T142">SD</text:span></text:span><text:span text:style-name="預設段落字型"><text:span text:style-name="T160">)</text:span></text:span><text:span text:style-name="預設段落字型"><text:span text:style-name="T65">，以平均值</text:span></text:span><text:span text:style-name="預設段落字型"><text:span text:style-name="T66"> </text:span></text:span><text:span text:style-name="預設段落字型"><text:span text:style-name="T65">±</text:span></text:span><text:span text:style-name="預設段落字型"><text:span text:style-name="T142"> 2 SD </text:span></text:span><text:span text:style-name="預設段落字型"><text:span text:style-name="T65">為警告上下限值，以平均值</text:span></text:span><text:span text:style-name="預設段落字型"><text:span text:style-name="T66"> </text:span></text:span><text:span text:style-name="預設段落字型"><text:span text:style-name="T65">±</text:span></text:span><text:span text:style-name="預設段落字型"><text:span text:style-name="T142"> 3 SD </text:span></text:span><text:span text:style-name="預設段落字型"><text:span text:style-name="T65">為管制上下限值。不足</text:span></text:span><text:span text:style-name="預設段落字型"><text:span text:style-name="T143"> 15 </text:span></text:span><text:span text:style-name="預設段落字型"><text:span text:style-name="T65">筆數據時，可先以</text:span></text:span><text:span text:style-name="預設段落字型"><text:span text:style-name="T143"> 5 </text:span></text:span><text:span text:style-name="預設段落字型"><text:span text:style-name="T65">筆參考毒物試驗結果建立品質管制圖，再逐漸累積數據。品質管制圖每年應重新製備一次，即使用前一年最後</text:span></text:span><text:span text:style-name="預設段落字型"><text:span text:style-name="T143"> 15 </text:span></text:span><text:span text:style-name="預設段落字型"><text:span text:style-name="T65">筆參考毒物試驗結果進行計算，若前一年之數據不足</text:span></text:span><text:span text:style-name="預設段落字型"><text:span text:style-name="T143"> 15 </text:span></text:span><text:span text:style-name="預設段落字型"><text:span text:style-name="T65">筆時，得依序沿用歷年之數據補足</text:span></text:span><text:span text:style-name="預設段落字型"><text:span text:style-name="T143"> 15 </text:span></text:span><text:span text:style-name="預設段落字型"><text:span text:style-name="T65">筆。參考毒物試驗結果若超出</text:span></text:span><text:span text:style-name="預設段落字型"><text:span text:style-name="T66"> </text:span></text:span><text:span text:style-name="預設段落字型"><text:span text:style-name="T65">±</text:span></text:span><text:span text:style-name="預設段落字型"><text:span text:style-name="T142"> 3 SD</text:span></text:span><text:span text:style-name="預設段落字型"><text:span text:style-name="T65">，或最近</text:span></text:span><text:span text:style-name="預設段落字型"><text:span text:style-name="T143"> 20 </text:span></text:span><text:span text:style-name="預設段落字型"><text:span text:style-name="T65">次有 </text:span></text:span><text:span text:style-name="預設段落字型"><text:span text:style-name="T142">2 </text:span></text:span><text:span text:style-name="預設段落字型"><text:span text:style-name="T65">次以上超出</text:span></text:span><text:span text:style-name="預設段落字型"><text:span text:style-name="T66"> </text:span></text:span><text:span text:style-name="預設段落字型"><text:span text:style-name="T65">±</text:span></text:span><text:span text:style-name="預設段落字型"><text:span text:style-name="T142"> 2 SD</text:span></text:span><text:span text:style-name="預設段落字型"><text:span text:style-name="T65">，須檢討誤差來源、執行矯正措施並重新進行參考毒物試驗。</text:span></text:span></text:p>
                </text:list-item>
              </text:list>
            </text:list-item>
          </text:list>
        </text:list-item>
        <text:list-item>
          <text:p text:style-name="P103"><text:span text:style-name="預設段落字型"><text:span text:style-name="T179">精密度與準確度</text:span></text:span></text:p>
          <text:list>
            <text:list-header>
              <text:p text:style-name="P127"><text:span text:style-name="預設段落字型"><text:span text:style-name="T237">略</text:span></text:span></text:p>
            </text:list-header>
          </text:list>
        </text:list-item>
        <text:list-item>
          <text:p text:style-name="P103"><text:span text:style-name="預設段落字型"><text:span text:style-name="T179">參考資料</text:span></text:span></text:p>
          <text:list>
            <text:list-item>
              <text:p text:style-name="P96"><text:soft-page-break/><text:span text:style-name="預設段落字型"><text:span text:style-name="T30">OECD. Guideline for the Testing of Chemicals, Test No. 236: Fish Embryo Acute Toxicity (FET) Test, </text:span></text:span><text:span text:style-name="預設段落字型"><text:span text:style-name="T200">2013</text:span></text:span><text:span text:style-name="預設段落字型"><text:span text:style-name="T161">2025</text:span></text:span><text:span text:style-name="預設段落字型"><text:span text:style-name="T30">.</text:span></text:span></text:p>
              <text:p text:style-name="P102"><text:span text:style-name="T220">(</text:span><text:span text:style-name="預設段落字型"><text:span text:style-name="T214">二)</text:span></text:span><text:span text:style-name="預設段落字型"><text:span text:style-name="T215"> </text:span></text:span><text:span text:style-name="預設段落字型"><text:span text:style-name="T224">OECD. Validation Report (Phase 1) for the Zebrafish Embryo Toxicity Test: Part I and Part II. Series on Testing and Assessment No. 157, 2011.</text:span></text:span></text:p>
            </text:list-item>
            <text:list-item>
              <text:p text:style-name="P97"><text:span text:style-name="預設段落字型"><text:span text:style-name="T224">（四）</text:span></text:span><text:span text:style-name="預設段落字型"><text:span text:style-name="T179">ISO. International Standard Water quality – Determination of the </text:span></text:span><text:span text:style-name="預設段落字型"><text:span text:style-name="T187">A</text:span></text:span><text:span text:style-name="預設段落字型"><text:span text:style-name="T179">cute </text:span></text:span><text:span text:style-name="預設段落字型"><text:span text:style-name="T187">T</text:span></text:span><text:span text:style-name="預設段落字型"><text:span text:style-name="T179">oxicity of </text:span></text:span><text:span text:style-name="預設段落字型"><text:span text:style-name="T187">W</text:span></text:span><text:span text:style-name="預設段落字型"><text:span text:style-name="T179">aste </text:span></text:span><text:span text:style-name="預設段落字型"><text:span text:style-name="T187">W</text:span></text:span><text:span text:style-name="預設段落字型"><text:span text:style-name="T179">ater to </text:span></text:span><text:span text:style-name="預設段落字型"><text:span text:style-name="T187">Z</text:span></text:span><text:span text:style-name="預設段落字型"><text:span text:style-name="T179">ebrafish </text:span></text:span><text:span text:style-name="預設段落字型"><text:span text:style-name="T187">E</text:span></text:span><text:span text:style-name="預設段落字型"><text:span text:style-name="T179">ggs (</text:span></text:span><text:span text:style-name="預設段落字型"><text:span text:style-name="T191">Danio rerio</text:span></text:span><text:span text:style-name="預設段落字型"><text:span text:style-name="T179">). ISO 15088</text:span></text:span><text:span text:style-name="預設段落字型"><text:span text:style-name="T224">:2007(E)</text:span></text:span><text:span text:style-name="預設段落字型"><text:span text:style-name="T179">, 2007</text:span></text:span><text:span text:style-name="預設段落字型"><text:span text:style-name="T187">.</text:span></text:span></text:p>
            </text:list-item>
            <text:list-item>
              <text:p text:style-name="P96"><text:span text:style-name="預設段落字型"><text:span text:style-name="T179">U.S. EPA. Methods for Measuring the Acute Toxicity of Effluents and Receiving Waters to Freshwater and Marine Organisms, EPA-821-R-02-012, 2002.</text:span></text:span></text:p>
            </text:list-item>
            <text:list-item>
              <text:p text:style-name="P96"><text:span text:style-name="預設段落字型"><text:span text:style-name="T47">ISO International Standard. Water quality </text:span></text:span><text:span text:style-name="T47">– Sampling Part 16: Guidance on Biotesting of Samples. ISO 5667-16, 2017.</text:span></text:p>
              <text:p text:style-name="P98"><text:span text:style-name="預設段落字型"><text:span text:style-name="T213">(五</text:span></text:span><text:span text:style-name="預設段落字型"><text:span text:style-name="T214">)</text:span></text:span><text:span text:style-name="預設段落字型"><text:span text:style-name="T224">Francois Busquet et al., OECD validation study to assess intra- and inter-laboratory reproducibility of the zebrafish embryo toxicity test for acute aquatic toxicity testing, Regulatory Toxicology and Pharmacology. 2014,69, 496–511.</text:span></text:span></text:p>
              <text:p text:style-name="P98"><text:span text:style-name="預設段落字型"><text:span text:style-name="T213">(六</text:span></text:span><text:span text:style-name="預設段落字型"><text:span text:style-name="T214">)</text:span></text:span><text:span text:style-name="預設段落字型"><text:span text:style-name="T224">Stefan Scholz et al., Analysis of the relevance and adequateness of using Fish Embryo Acute Toxicity (FET) Test Guidance (OECD 236) to fulfil the information requirements and addressing concerns under REACH, Report ECHA-UFZ contract ECHA/2014/341,2016</text:span></text:span></text:p>
            </text:list-item>
            <text:list-item>
              <text:p text:style-name="P97"><text:span text:style-name="預設段落字型"><text:span text:style-name="T224">（七）</text:span></text:span><text:span text:style-name="預設段落字型"><text:span text:style-name="T156">國家環境研究院（改制前為行政院環境保護署環境檢驗所）</text:span></text:span><text:span text:style-name="預設段落字型"><text:span text:style-name="T224">凌永健</text:span></text:span><text:span text:style-name="預設段落字型"><text:span text:style-name="T179">，高科技產業流水中生物毒性成因之探討</text:span></text:span><text:span text:style-name="預設段落字型"><text:span text:style-name="T182">(</text:span></text:span><text:span text:style-name="預設段落字型"><text:span text:style-name="T179">1/4</text:span></text:span><text:span text:style-name="預設段落字型"><text:span text:style-name="T182">)</text:span></text:span><text:span text:style-name="預設段落字型"><text:span text:style-name="T179">，EPA-102-E3S5-02-01，中華民國</text:span></text:span><text:span text:style-name="預設段落字型"><text:span text:style-name="T30"> 102 </text:span></text:span><text:span text:style-name="預設段落字型"><text:span text:style-name="T179">年。</text:span></text:span></text:p>
            </text:list-item>
          </text:list>
        </text:list-item>
      </text:list>
      <text:p text:style-name="P6"><text:span text:style-name="預設段落字型"><text:span text:style-name="T179"/></text:span></text:p>
      <text:p text:style-name="P6"><text:span text:style-name="預設段落字型"><text:span text:style-name="T179"/></text:span></text:p>
      <text:p text:style-name="P22">註<text:span text:style-name="T238"> </text:span>1：<text:span text:style-name="T340">動物之科學應用</text:span><text:span text:style-name="T306">自行繁殖或馴養斑馬魚，</text:span>應<text:span text:style-name="T329">符合</text:span><text:span text:style-name="T340">依行政院農業委員會訂定之</text:span>「動物保護法」<text:span text:style-name="T329">第</text:span><text:span text:style-name="T25"> 5 </text:span><text:span text:style-name="T329">條至第</text:span><text:span text:style-name="T25"> 7 </text:span><text:span text:style-name="T329">條、第</text:span><text:span text:style-name="T25"> 9 </text:span><text:span text:style-name="T329">條至第</text:span><text:span text:style-name="T25"> 13 </text:span><text:span text:style-name="T329">條等</text:span><text:span text:style-name="T340">及其</text:span><text:span text:style-name="T269">相關規定</text:span><text:span text:style-name="T340">辦理</text:span>。生物屍體之清除及處理，依一般事業廢棄物相關規定辦理。</text:p>
      <text:p text:style-name="P23">註<text:span text:style-name="T238"> </text:span>2：<text:span text:style-name="T363">將容器盛裝試劑水，置入溫度監測裝置之探頭，可進行毒性試驗期間水溫監測。</text:span></text:p>
      <text:p text:style-name="P30"><text:span text:style-name="T252">註</text:span><text:span text:style-name="T349"> 2</text:span><text:span text:style-name="T256"> 3</text:span><text:span text:style-name="T252">：自來水可使用活性碳過濾或曝氣等方式去氯</text:span><text:span text:style-name="T261">（餘氯須</text:span><text:span text:style-name="T14"> &lt;</text:span><text:span text:style-name="T261"> 10 µg/L）</text:span><text:span text:style-name="T252">，但不可使用化學藥劑去氯。</text:span></text:p>
      <text:p text:style-name="P87"><text:span text:style-name="T252">註</text:span><text:span text:style-name="T349"> 3</text:span><text:span text:style-name="T256"> 4</text:span><text:span text:style-name="T252">：</text:span><text:span text:style-name="T355">執行毒性試驗後之試驗胚胎及孵化之幼魚須廢棄</text:span><text:span text:style-name="T304">本文引用之所有</text:span><text:soft-page-break/><text:span text:style-name="T304">公告方法編碼，以環境部最新公告者為準</text:span><text:span text:style-name="T252">。</text:span></text:p>
      <text:p text:style-name="P31"><text:span text:style-name="T252"/></text:p>
      <text:p text:style-name="P7"><draw:frame draw:style-name="fr4" draw:name="影像8" text:anchor-type="paragraph" svg:x="1.39cm" svg:y="1.924cm" svg:width="13.531cm" svg:height="3.692cm" draw:z-index="0"><draw:image xlink:href="Pictures/100000010000031F000000DAF08F2FF2.png" xlink:type="simple" xlink:show="embed" xlink:actuate="onLoad" draw:mime-type="image/png"/></draw:frame></text:p>
      <text:p text:style-name="P9"/>
      <text:p text:style-name="P9"/>
      <text:p text:style-name="P9">圖一<text:span text:style-name="T340">、</text:span><text:span text:style-name="T311"> </text:span>斑馬魚雌雄區別</text:p>
      <text:p text:style-name="P14"/>
      <text:p text:style-name="P9"><draw:frame draw:style-name="fr5" draw:name="圖片 29" text:anchor-type="as-char" svg:y="-7.167cm" svg:width="9.675cm" svg:height="6.673cm" draw:z-index="1"><draw:image xlink:href="Pictures/103E1EA40000A75A0000737C6816F627.emf" xlink:type="simple" xlink:show="embed" xlink:actuate="onLoad" draw:mime-type="image/x-emf"/><draw:image xlink:href="Pictures/10000001000003530000024B1CF93E4D.png" xlink:type="simple" xlink:show="embed" xlink:actuate="onLoad" draw:mime-type="image/png"/></draw:frame></text:p>
      <text:p text:style-name="P13">圖二<text:span text:style-name="T340">、</text:span><text:span text:style-name="T311"> </text:span>斑馬魚受精卵</text:p>
      <text:p text:style-name="P13"><draw:frame draw:style-name="fr4" draw:name="影像6 副本 1" text:anchor-type="paragraph" svg:x="1.379cm" svg:y="0.335cm" svg:width="12.785cm" svg:height="6.048cm" draw:z-index="8"><draw:image xlink:href="Pictures/10000001000008F50000043DD77DFE42.png" xlink:type="simple" xlink:show="embed" xlink:actuate="onLoad" draw:mime-type="image/png"/></draw:frame><text:soft-page-break/>圖三<text:span text:style-name="T340">、</text:span><text:span text:style-name="T311"> </text:span><text:span text:style-name="T340">產卵</text:span><text:span text:style-name="T306">繁殖</text:span>容器<text:span text:style-name="T340">胚胎</text:span><text:span text:style-name="T306">魚卵</text:span>收集示意圖</text:p>
      <text:p text:style-name="P28">A為雌魚區；B為雄魚區；C為魚卵收集區；</text:p>
      <text:p text:style-name="P28">D為活動式分隔板；E為隔離網</text:p>
      <text:p text:style-name="P28"/>
      <text:p text:style-name="P28"><draw:frame draw:style-name="fr4" draw:name="影像9" text:anchor-type="paragraph" svg:x="3.18cm" svg:y="1.072cm" svg:width="9.805cm" svg:height="12.277cm" draw:z-index="6"><draw:image xlink:href="Pictures/1000000100000243000002D59EB349C4.png" xlink:type="simple" xlink:show="embed" xlink:actuate="onLoad" draw:mime-type="image/png"/></draw:frame></text:p>
      <text:p text:style-name="P29">圖四 斑馬魚胚胎發育圖</text:p>
      <text:p text:style-name="P10"><draw:frame draw:style-name="fr3" draw:name="影像1" text:anchor-type="paragraph" svg:x="1.305cm" svg:y="0.048cm" svg:width="13.755cm" svg:height="10.379cm" draw:z-index="7"><draw:image xlink:href="Pictures/10000001000007F900000604F9D90DD0.png" xlink:type="simple" xlink:show="embed" xlink:actuate="onLoad" draw:mime-type="image/png"/></draw:frame><text:soft-page-break/>圖五<text:span text:style-name="T340">四、</text:span><text:span text:style-name="T311"> </text:span><text:span text:style-name="T340">培養盤</text:span>試驗<text:span text:style-name="T329">容器</text:span><text:span text:style-name="T340">水樣</text:span><text:span text:style-name="T306">溶液</text:span>配置示意圖</text:p>
      <text:p text:style-name="P15"><text:span text:style-name="T2">1 </text:span>至<text:span text:style-name="T20"> 5 </text:span><text:span text:style-name="T329">：分別為樣品</text:span><text:span text:style-name="T20"> 5 </text:span>個試驗濃度<text:span text:style-name="T267">（</text:span><text:span text:style-name="T268">各稀釋</text:span><text:span text:style-name="T267">試驗</text:span><text:span text:style-name="T361">水樣</text:span><text:span text:style-name="T268">溶液</text:span><text:span text:style-name="T267">）</text:span></text:p>
      <text:p text:style-name="P16">NC<text:span text:style-name="T329">：</text:span><text:span text:style-name="T340">空白</text:span><text:span text:style-name="T306">負控制</text:span>試驗（稀釋<text:span text:style-name="T340">水</text:span><text:span text:style-name="T329">液</text:span>）</text:p>
      <text:p text:style-name="P20">IC：內<text:span text:style-name="T329">部孔盤</text:span>對照試驗（<text:span text:style-name="T340">稀釋水</text:span><text:span text:style-name="T306">液</text:span>）</text:p>
      <text:p text:style-name="P17">PC：正控制試驗<text:span text:style-name="T267">（</text:span><text:span text:style-name="T361">氯化鈉溶液</text:span><text:span text:style-name="T295">4.0 </text:span><text:span text:style-name="T296">mg</text:span><text:span text:style-name="T295">/L </text:span><text:span text:style-name="T296">3,4-DCA</text:span><text:span text:style-name="T267">）</text:span></text:p>
      <text:p text:style-name="P24"><text:span text:style-name="T21">SC</text:span><text:span text:style-name="T267">：溶劑控制試驗（溶劑助溶時使用之溶劑試驗溶液）</text:span></text:p>
      <text:p text:style-name="P19"/>
      <text:p text:style-name="P18"/>
      <text:p text:style-name="P18"/>
      <text:p text:style-name="P18"><draw:frame draw:style-name="fr1" draw:name="影像3" text:anchor-type="paragraph" svg:width="15.425cm" svg:height="5.08cm" draw:z-index="2"><draw:image xlink:href="Pictures/100000000000038F0000012C2A2F2E58.jpg" xlink:type="simple" xlink:show="embed" xlink:actuate="onLoad" draw:mime-type="image/jpeg"/></draw:frame></text:p>
      <text:p text:style-name="P21"/>
      <text:p text:style-name="P9">圖<text:span text:style-name="T329">六</text:span><text:span text:style-name="T340">五</text:span><text:span text:style-name="T362"> </text:span>(a)正常胚胎與<text:span text:style-name="T20"> (b)</text:span>異常凝結之胚胎</text:p>
      <text:p text:style-name="P8"><draw:frame draw:style-name="fr2" draw:name="影像4" text:anchor-type="paragraph" svg:x="0.323cm" svg:y="0.503cm" svg:width="15.358cm" svg:height="5.08cm" draw:z-index="3"><draw:image xlink:href="Pictures/100000000000038B0000012C341CBDFD.jpg" xlink:type="simple" xlink:show="embed" xlink:actuate="onLoad" draw:mime-type="image/jpeg"/></draw:frame><text:soft-page-break/></text:p>
      <text:p text:style-name="P10"/>
      <text:p text:style-name="P10">圖<text:span text:style-name="T329">七</text:span><text:span text:style-name="T340">六</text:span><text:span text:style-name="T362"> </text:span>(a)胚胎發育<text:span text:style-name="T20"> 24 </text:span>小時之正常體節發<text:span text:style-name="T340">展</text:span><text:span text:style-name="T306">育</text:span>與<text:span text:style-name="T20"> (b)</text:span>異常之體節發育不全</text:p>
      <text:p text:style-name="P9"/>
      <text:p text:style-name="P9"/>
      <text:p text:style-name="P9"/>
      <text:p text:style-name="P9"/>
      <text:p text:style-name="P9"><draw:frame draw:style-name="fr1" draw:name="影像2" text:anchor-type="paragraph" svg:width="15.663cm" svg:height="5.08cm" draw:z-index="4"><draw:image xlink:href="Pictures/100000000000039D0000012C13D0B8D3.jpg" xlink:type="simple" xlink:show="embed" xlink:actuate="onLoad" draw:mime-type="image/jpeg"/></draw:frame></text:p>
      <text:p text:style-name="P9"/>
      <text:p text:style-name="P10">圖<text:span text:style-name="T329">八</text:span><text:span text:style-name="T340">七</text:span><text:span text:style-name="T362"> </text:span>(a)正常發育胚胎與 (b)異常發育尾部未剝離之胚胎</text:p>
      <text:p text:style-name="P9"/>
      <text:p text:style-name="P9"/>
      <text:p text:style-name="P9"/>
      <text:p text:style-name="P9"><draw:frame draw:style-name="fr1" draw:name="影像5" text:anchor-type="paragraph" svg:width="15.63cm" svg:height="5.046cm" draw:z-index="5"><draw:image xlink:href="Pictures/100000000000039B0000012AA520D209.jpg" xlink:type="simple" xlink:show="embed" xlink:actuate="onLoad" draw:mime-type="image/jpeg"/></draw:frame></text:p>
      <text:p text:style-name="P9"/>
      <text:p text:style-name="P9"/>
      <text:p text:style-name="P9"/>
      <text:p text:style-name="P9"/>
      <text:p text:style-name="P11">圖<text:span text:style-name="T329">九</text:span><text:span text:style-name="T340">八</text:span><text:span text:style-name="T362"> </text:span>(a)正常發育胚胎與<text:span text:style-name="T238"> </text:span>(b)異常之心臟無跳動<text:span text:style-name="T20"> </text:span><text:span text:style-name="T239">(</text:span><text:span text:style-name="T244">圖中</text:span><text:span text:style-name="T2">*</text:span><text:span text:style-name="T244">標示處</text:span><text:span text:style-name="T239">)</text:span></text:p>
      <text:p text:style-name="P25"><text:soft-page-break/></text:p>
      <text:p text:style-name="P27"><draw:g text:anchor-type="char" draw:z-index="9" draw:name="Group 56" draw:style-name="gr1"><draw:frame draw:style-name="gr2" draw:text-style-name="P166" svg:width="3.663cm" svg:height="1.317cm" svg:x="1.149cm" svg:y="0.54cm"><draw:text-box><text:p text:style-name="P164"><text:span text:style-name="T376">5</text:span><text:span text:style-name="T376">個以上試驗濃度之胚胎死亡數據</text:span></text:p><text:p text:style-name="P165"><text:span text:style-name="T376"/></text:p><text:p text:style-name="P165"><text:span text:style-name="T376"/></text:p><text:p text:style-name="P165"><text:span text:style-name="T376"/></text:p><text:p text:style-name="P165"><text:span text:style-name="T376"/></text:p><text:p text:style-name="P165"><text:span text:style-name="T376"/></text:p></draw:text-box></draw:frame><draw:custom-shape draw:name="AutoShape 4" draw:style-name="gr3" draw:text-style-name="P168" svg:width="5.291cm" svg:height="3.458cm" svg:x="0.334cm" svg:y="2.805cm"><text:p text:style-name="P167"><text:span text:style-name="T376">2</text:span><text:span text:style-name="T376">個以上的濃度有部分死亡情形</text:span></text:p><draw:enhanced-geometry svg:viewBox="0 0 21600 21600" draw:glue-points="10800 0 0 10800 10800 21600 21600 10800" draw:text-areas="5400 5400 16200 16200" draw:type="diamond" draw:enhanced-path="M 10800 0 L 21600 10800 10800 21600 0 10800 10800 0 Z N"/></draw:custom-shape><draw:custom-shape draw:name="AutoShape 5" draw:style-name="gr4" draw:text-style-name="P168" svg:width="5.696cm" svg:height="4.578cm" svg:x="0.131cm" svg:y="7.407cm"><text:p text:style-name="P167"><text:span text:style-name="T376">機率單位模式是否適當</text:span><text:span text:style-name="T376">(</text:span><text:span text:style-name="T376">如異質性卡方檢定結果為不顯著</text:span><text:span text:style-name="T376">)</text:span></text:p><draw:enhanced-geometry svg:viewBox="0 0 21600 21600" draw:glue-points="10800 0 0 10800 10800 21600 21600 10800" draw:text-areas="5400 5400 16200 16200" draw:type="diamond" draw:enhanced-path="M 10800 0 L 21600 10800 10800 21600 0 10800 10800 0 Z N"/></draw:custom-shape><draw:custom-shape draw:name="AutoShape 6" draw:style-name="gr5" draw:text-style-name="P168" svg:width="4.883cm" svg:height="4.578cm" svg:x="6.844cm" svg:y="7.407cm"><text:p text:style-name="P167"><text:span text:style-name="T376"/></text:p><text:p text:style-name="P167"><text:span text:style-name="T376">1</text:span><text:span text:style-name="T376">個以上的濃度有部分死亡的情形</text:span></text:p><draw:enhanced-geometry svg:viewBox="0 0 21600 21600" draw:glue-points="10800 0 0 10800 10800 21600 21600 10800" draw:text-areas="5400 5400 16200 16200" draw:type="diamond" draw:enhanced-path="M 10800 0 L 21600 10800 10800 21600 0 10800 10800 0 Z N"/></draw:custom-shape><draw:frame draw:style-name="gr6" draw:text-style-name="P170" svg:width="3.052cm" svg:height="1.234cm" svg:x="12.746cm" svg:y="9.121cm"><draw:text-box><text:p text:style-name="P169"><text:span text:style-name="T376">使用圖解法</text:span></text:p></draw:text-box></draw:frame><draw:frame draw:style-name="gr2" draw:text-style-name="P170" svg:width="4.07cm" svg:height="1.717cm" svg:x="7.252cm" svg:y="13.415cm"><draw:text-box><text:p text:style-name="P171"><text:span text:style-name="T376">使用史丕曼－卡伯法</text:span></text:p><text:p text:style-name="P171"><text:span text:style-name="T376">或</text:span></text:p><text:p text:style-name="P171"><text:span text:style-name="T376">史丕曼－卡伯修正法</text:span></text:p></draw:text-box></draw:frame><draw:line draw:name="Line 9" draw:style-name="gr7" draw:text-style-name="P172" svg:x1="2.981cm" svg:y1="1.856cm" svg:x2="2.981cm" svg:y2="2.804cm"><text:p/></draw:line><draw:line draw:name="Line 10" draw:style-name="gr7" draw:text-style-name="P172" svg:x1="2.981cm" svg:y1="6.2cm" svg:x2="2.981cm" svg:y2="7.408cm"><text:p/></draw:line><draw:frame draw:style-name="gr6" draw:text-style-name="P174" svg:width="3.052cm" svg:height="1.431cm" svg:x="1.352cm" svg:y="13.413cm"><draw:text-box><text:p text:style-name="P173"><text:span text:style-name="T376">使用機率單位法</text:span></text:p></draw:text-box></draw:frame><draw:line draw:name="Line 11" draw:style-name="gr7" draw:text-style-name="P172" svg:x1="2.981cm" svg:y1="11.984cm" svg:x2="2.981cm" svg:y2="13.415cm"><text:p/></draw:line><draw:line draw:name="Line 12" draw:style-name="gr8" draw:text-style-name="P172" svg:x1="5.626cm" svg:y1="4.542cm" svg:x2="9.288cm" svg:y2="4.542cm"><text:p/></draw:line><draw:line draw:name="Line 13" draw:style-name="gr7" draw:text-style-name="P172" svg:x1="9.287cm" svg:y1="4.542cm" svg:x2="9.287cm" svg:y2="7.415cm"><text:p/></draw:line><draw:line draw:name="Line 14" draw:style-name="gr7" draw:text-style-name="P172" svg:x1="5.828cm" svg:y1="9.693cm" svg:x2="6.845cm" svg:y2="9.693cm"><text:p/></draw:line><draw:line draw:name="Line 15" draw:style-name="gr7" draw:text-style-name="P172" svg:x1="11.729cm" svg:y1="9.693cm" svg:x2="12.746cm" svg:y2="9.693cm"><text:p/></draw:line><draw:frame draw:style-name="gr9" draw:text-style-name="P175" svg:width="1.019cm" svg:height="0.86cm" svg:x="6.844cm" svg:y="3.685cm"><draw:text-box><text:p text:style-name="P167"><text:span text:style-name="T376">否</text:span></text:p></draw:text-box></draw:frame><draw:frame draw:style-name="gr9" draw:text-style-name="P175" svg:width="1.017cm" svg:height="0.86cm" svg:x="2.98cm" svg:y="6.26cm"><draw:text-box><text:p text:style-name="P167"><text:span text:style-name="T376">是</text:span></text:p></draw:text-box></draw:frame><draw:frame draw:style-name="gr9" draw:text-style-name="P175" svg:width="1.019cm" svg:height="0.858cm" svg:x="5.624cm" svg:y="8.836cm"><draw:text-box><text:p text:style-name="P167"><text:span text:style-name="T376">否</text:span></text:p></draw:text-box></draw:frame><draw:frame draw:style-name="gr9" draw:text-style-name="P175" svg:width="1.019cm" svg:height="0.858cm" svg:x="11.524cm" svg:y="8.836cm"><draw:text-box><text:p text:style-name="P167"><text:span text:style-name="T376">否</text:span></text:p></draw:text-box></draw:frame><draw:line draw:name="Line 16" draw:style-name="gr7" draw:text-style-name="P172" svg:x1="9.287cm" svg:y1="11.984cm" svg:x2="9.287cm" svg:y2="13.415cm"><text:p/></draw:line><draw:frame draw:style-name="gr9" draw:text-style-name="P175" svg:width="1.017cm" svg:height="0.86cm" svg:x="2.98cm" svg:y="12.268cm"><draw:text-box><text:p text:style-name="P167"><text:span text:style-name="T376">是</text:span></text:p></draw:text-box></draw:frame><draw:frame draw:style-name="gr9" draw:text-style-name="P175" svg:width="1.019cm" svg:height="0.86cm" svg:x="9.083cm" svg:y="12.268cm"><draw:text-box><text:p text:style-name="P167"><text:span text:style-name="T376">是</text:span></text:p></draw:text-box></draw:frame></draw:g></text:p>
      <text:p text:style-name="P25"/>
      <text:p text:style-name="P25"/>
      <text:p text:style-name="P25"/>
      <text:p text:style-name="P25"/>
      <text:p text:style-name="P25"/>
      <text:p text:style-name="P25"/>
      <text:p text:style-name="P25"/>
      <text:p text:style-name="P25"/>
      <text:p text:style-name="P26"/>
      <text:p text:style-name="P25"/>
      <text:p text:style-name="P25"/>
      <text:p text:style-name="P25"/>
      <text:p text:style-name="P25"/>
      <text:p text:style-name="P11"/>
      <text:p text:style-name="P9"/>
      <text:p text:style-name="P8"/>
      <text:p text:style-name="P8"/>
      <text:p text:style-name="P8"/>
      <text:p text:style-name="P8"/>
      <text:p text:style-name="P8"/>
      <text:p text:style-name="P12">圖<text:span text:style-name="T329">十</text:span><text:span text:style-name="T340">九</text:span> <text:span text:style-name="T340">、判斷96 小時</text:span>LC<text:span text:style-name="T246">50</text:span> <text:span text:style-name="T340">之</text:span>計算方式<text:span text:style-name="T329">判斷流程圖</text:span></text:p>
      <text:p text:style-name="P4"><text:span text:style-name="預設段落字型"><text:span text:style-name="T6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Calibri" svg:font-family="Calibri" style:font-family-generic="roman" style:font-pitch="variable"/>
    <style:font-face style:name="Calibri Light" svg:font-family="'Calibri Light'" style:font-family-generic="swiss" style:font-pitch="variable"/>
    <style:font-face style:name="Century" svg:font-family="Century" style:font-family-generic="roman" style:font-pitch="variable"/>
    <style:font-face style:name="MS Mincho" svg:font-family="'MS Mincho', 'ＭＳ 明朝'" style:font-family-generic="modern"/>
    <style:font-face style:name="Microsoft YaHei" svg:font-family="'Microsoft YaHei'" style:font-family-generic="swiss" style:font-pitch="variable"/>
    <style:font-face style:name="Tahoma" svg:font-family="Tahoma"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cript" style:font-pitch="fixed"/>
    <style:font-face style:name="標楷體5" svg:font-family="標楷體" style:font-adornments="標準" style:font-family-generic="script" style:font-pitch="fixed"/>
    <style:font-face style:name="細明體" svg:font-family="細明體" style:font-family-generic="modern" style:font-pitch="fixed"/>
    <style:font-face style:name="華康標楷體W5(P)" svg:font-family="華康標楷體W5(P), 新細明體" style:font-pitch="variable"/>
  </office:font-face-decls>
  <office:styles>
    <draw:marker draw:name="msArrowEnd_20_5" draw:display-name="msArrowEnd 5" svg:viewBox="0 0 120 120" svg:d="M60 0l60 120h-120z"/>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1"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1"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1"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1"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499cm" style:contextual-spacing="false" fo:hyphenation-ladder-count="no-limit" fo:keep-with-next="always"/>
      <style:text-properties style:font-name="Arial" fo:font-family="Arial" style:font-family-generic="swiss" style:font-pitch="variable" fo:font-size="14pt"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hyphenation-ladder-count="no-limit"/>
      <style:text-properties style:font-name="Times New Roman1" fo:font-family="'Times New Roman'" style:font-family-generic="roman" style:font-pitch="variable" fo:font-weight="bold" style:font-name-asian="Microsoft YaHei" style:font-family-asian="'Microsoft YaHei'" style:font-family-generic-asian="swiss" style:font-pitch-asian="variable" style:font-weight-asian="bold" style:font-weight-complex="bold" fo:hyphenate="true" loext:hyphenation-no-caps="false" loext:hyphenation-no-last-word="false" loext:hyphenation-word-char-count="no-limit" loext:hyphenation-zone="no-limit"/>
    </style:style>
    <style:style style:name="h1"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fo:font-size="20pt" fo:font-weight="bold" style:letter-kerning="false" style:font-name-asian="Arial Unicode MS1" style:font-family-asian="'Arial Unicode MS'" style:font-family-generic-asian="swiss" style:font-pitch-asian="variable" style:font-size-asian="20pt" style:font-weight-asian="bold" style:font-name-complex="Arial Unicode MS1" style:font-family-complex="'Arial Unicode MS'" style:font-family-generic-complex="swiss" style:font-pitch-complex="variable" style:font-size-complex="20pt" style:font-weight-complex="bold"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h2"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fo:font-size="16pt" fo:font-weight="bold" style:letter-kerning="false" style:font-name-asian="Arial Unicode MS1" style:font-family-asian="'Arial Unicode MS'" style:font-family-generic-asian="swiss" style:font-pitch-asian="variable" style:font-size-asian="16pt" style:font-weight-asian="bold" style:font-name-complex="Arial Unicode MS1" style:font-family-complex="'Arial Unicode MS'"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p1" style:family="paragraph" style:parent-style-name="Text_20_body">
      <style:paragraph-properties fo:margin-left="1.27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 style:family="paragraph" style:parent-style-name="Text_20_body">
      <style:paragraph-properties fo:margin-left="2.258cm" fo:margin-right="0cm" fo:margin-top="0.212cm" fo:margin-bottom="0.212cm" style:contextual-spacing="false" fo:orphans="2" fo:widows="2" fo:hyphenation-ladder-count="no-limit" fo:text-indent="-1.27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3" style:family="paragraph" style:parent-style-name="Text_20_body">
      <style:paragraph-properties fo:margin-left="2.999cm" fo:margin-right="0cm" fo:margin-top="0.212cm" fo:margin-bottom="0.212cm" style:contextual-spacing="false" fo:orphans="2" fo:widows="2" fo:hyphenation-ladder-count="no-limit" fo:text-indent="-0.35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4" style:family="paragraph" style:parent-style-name="Text_20_body">
      <style:paragraph-properties fo:margin-left="3.881cm" fo:margin-right="0cm" fo:margin-top="0.212cm" fo:margin-bottom="0.212cm" style:contextual-spacing="false" fo:orphans="2" fo:widows="2" fo:hyphenation-ladder-count="no-limit" fo:text-indent="-0.494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a" style:family="paragraph" style:parent-style-name="Text_20_body">
      <style:paragraph-properties fo:margin-left="2.258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5" style:family="paragraph" style:parent-style-name="Text_20_body">
      <style:paragraph-properties fo:margin-left="4.586cm" fo:margin-right="0cm" fo:margin-top="0.212cm" fo:margin-bottom="0.212cm" style:contextual-spacing="false" fo:orphans="2" fo:widows="2" fo:hyphenation-ladder-count="no-limit" fo:text-indent="-0.42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4a" style:family="paragraph" style:parent-style-name="Text_20_body">
      <style:paragraph-properties fo:margin-left="3.881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3a" style:family="paragraph" style:parent-style-name="Text_20_body">
      <style:paragraph-properties fo:margin-left="2.999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b" style:family="paragraph" style:parent-style-name="Text_20_body">
      <style:paragraph-properties fo:margin-left="2.681cm" fo:margin-right="0cm" fo:margin-top="0.212cm" fo:margin-bottom="0.212cm" style:contextual-spacing="false" fo:orphans="2" fo:widows="2" fo:hyphenation-ladder-count="no-limit" fo:text-indent="-1.69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s" style:family="paragraph" style:parent-style-name="Text_20_body">
      <style:paragraph-properties fo:margin-left="1.058cm" fo:margin-right="0cm" fo:margin-top="0.212cm" fo:margin-bottom="0.212cm" style:contextual-spacing="false" fo:orphans="2" fo:widows="2" fo:hyphenation-ladder-count="no-limit" fo:text-indent="-1.058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s4" style:family="paragraph" style:parent-style-name="Text_20_body">
      <style:paragraph-properties fo:margin-left="1.058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本文" style:family="paragraph" style:parent-style-name="Text_20_body">
      <style:paragraph-properties fo:hyphenation-ladder-count="no-limit"/>
      <style:text-properties fo:font-size="14pt" style:letter-kerning="false" style:font-name-asian="標楷體4" style:font-family-asian="標楷體" style:font-family-generic-asian="script" style:font-pitch-asian="fixed" style:font-size-asian="14pt" style:font-size-complex="1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style:font-name="標楷體4" fo:font-family="標楷體" style:font-family-generic="script" style:font-pitch="fixed" fo:font-size="16pt" style:font-name-asian="標楷體4" style:font-family-asian="標楷體" style:font-family-generic-asian="script" style:font-pitch-asian="fixed" style:font-size-asian="16pt" style:font-name-complex="標楷體4" style:font-family-complex="標楷體" style:font-family-generic-complex="script" style:font-pitch-complex="fixe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DocumentMap" style:family="paragraph" style:default-outline-level="">
      <style:paragraph-properties fo:text-align="start" style:justify-single-word="false" fo:orphans="2" fo:widows="2" style:vertical-align="baseline"/>
      <style:text-properties style:font-name="Times New Roman1"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1" style:font-family-complex="'Times New Roman'" style:font-family-generic-complex="roman" style:font-pitch-complex="variable" style:font-size-complex="10pt" style:language-complex="ar" style:country-complex="SA"/>
    </style:style>
    <style:style style:name="Normal_20__28_Web_29_" style:display-name="Normal (Web)" style:family="paragraph" style:parent-style-name="Standard" style:default-outline-level="">
      <style:paragraph-properties fo:margin-top="0.176cm" fo:margin-bottom="0.176cm" style:contextual-spacing="false" fo:orphans="2" fo:widows="2"/>
      <style:text-properties style:font-name="Arial Unicode MS" fo:font-family="'Arial Unicode MS'" style:font-family-generic="roman" style:font-pitch="variable" style:font-name-asian="Arial Unicode MS" style:font-family-asian="'Arial Unicode MS'" style:font-family-generic-asian="roman" style:font-pitch-asian="variable" style:font-name-complex="Arial Unicode MS" style:font-family-complex="'Arial Unicode MS'" style:font-family-generic-complex="roman" style:font-pitch-complex="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Grid" style:display-name="Table Grid" style:family="paragraph" style:parent-style-name="DocumentMap" style:default-outline-level="">
      <style:paragraph-properties fo:orphans="2" fo:widows="2"/>
    </style:style>
    <style:style style:name="_31_" style:display-name="1" style:family="paragraph" style:parent-style-name="Standard">
      <style:paragraph-properties fo:margin-left="1.905cm" fo:margin-right="0cm" fo:margin-top="0cm" fo:margin-bottom="0.423cm" style:contextual-spacing="false" style:line-height-at-least="0.635cm" fo:orphans="0" fo:widows="0" fo:hyphenation-ladder-count="no-limit" fo:text-indent="0cm" style:auto-text-indent="false" style:vertical-align="baseline" style:writing-mode="lr-tb"/>
      <style:text-properties style:use-window-font-color="true" loext:opacity="0%" style:font-name="華康標楷體W5(P)" fo:font-family="華康標楷體W5(P), 新細明體" style:font-pitch="variable" fo:font-size="14pt" fo:language="en" fo:country="US" style:letter-kerning="false" style:font-name-asian="華康標楷體W5(P)" style:font-family-asian="華康標楷體W5(P), 新細明體" style:font-pitch-asian="variable" style:font-size-asian="14pt" style:language-asian="zh" style:country-asian="TW" style:font-name-complex="華康標楷體W5(P)" style:font-family-complex="華康標楷體W5(P), 新細明體"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writing-mode="lr-tb">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use-window-font-color="true" loext:opacity="0%" style:font-name="Arial Unicode MS1" fo:font-family="'Arial Unicode MS'" style:font-family-generic="swiss" style:font-pitch="variable" fo:font-size="10pt" fo:language="en" fo:country="US" style:letter-kerning="true" style:font-name-asian="Arial Unicode MS1" style:font-family-asian="'Arial Unicode MS'" style:font-family-generic-asian="swiss" style:font-pitch-asian="variable" style:font-size-asian="10pt" style:language-asian="zh" style:country-asian="TW" style:font-name-complex="Arial Unicode MS1" style:font-family-complex="'Arial Unicode MS'" style:font-family-generic-complex="swiss"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清單段落" style:family="paragraph" style:parent-style-name="Standard">
      <style:paragraph-properties fo:margin-left="0.542cm" fo:margin-right="0cm" fo:orphans="0" fo:widows="0" fo:hyphenation-ladder-count="no-limit" fo:text-indent="-0.15cm" style:auto-text-indent="false" style:writing-mode="lr-tb"/>
      <style:text-properties style:use-window-font-color="true" loext:opacity="0%" style:font-name="Times New Roman1"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1"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style:text-properties fo:font-size="16pt" fo:font-weight="bold" style:font-name-asian="標楷體3" style:font-family-asian="標楷體" style:font-family-generic-asian="script" style:font-size-asian="16pt" style:font-weight-asian="bold" style:font-weight-complex="bold"/>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fo:hyphenate="false" loext:hyphenation-no-caps="false" loext:hyphenation-no-last-word="false" loext:hyphenation-word-char-count="no-limit" loext:hyphenation-zone="no-limit"/>
    </style:style>
    <style:style style:name="Normal_20_Table_20__28_WW_29_" style:display-name="Normal Table (WW)" style:family="paragraph">
      <style:paragraph-properties fo:text-align="start" style:justify-single-word="false" fo:orphans="2" fo:widows="2" style:vertical-align="auto"/>
      <style:text-properties style:font-name="Calibri" fo:font-family="Calibri" style:font-family-generic="roman" style:font-pitch="variable" fo:font-size="12pt" fo:language="en" fo:country="US" style:letter-kerning="true" style:font-name-asian="新細明體" style:font-family-asian="新細明體" style:font-family-generic-asian="roman" style:font-pitch-asian="variable" style:font-size-asian="12pt" style:language-asian="zh" style:country-asian="TW" style:font-name-complex="Times New Roman1" style:font-family-complex="'Times New Roman'" style:font-family-generic-complex="roman" style:font-pitch-complex="variable" style:font-size-complex="11pt" style:language-complex="ar" style:country-complex="SA"/>
    </style:style>
    <style:style style:name="Heading_20_4" style:display-name="Heading 4" style:family="paragraph" style:parent-style-name="Standard" style:next-style-name="Standard" style:default-outline-level="4" style:class="text">
      <style:paragraph-properties fo:margin-top="0.212cm" fo:margin-bottom="0.212cm" style:contextual-spacing="false" style:snap-to-layout-grid="false"/>
      <style:text-properties fo:font-size="14pt" style:font-name-asian="標楷體3" style:font-family-asian="標楷體" style:font-family-generic-asian="script" style:font-size-asian="14pt" style:font-size-complex="18pt"/>
    </style:style>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1" style:font-family-complex="'Times New Roman'" style:font-family-generic-complex="roman" style:font-pitch-complex="variable" style:font-size-complex="9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use-window-font-color="true" loext:opacity="0%" style:font-name-asian="Times New Roman1" style:font-family-asian="'Times New Roman'" style:font-family-generic-asian="roman" style:font-pitch-asian="variable"/>
    </style:style>
    <style:style style:name="Default_20_Paragraph_20_Font" style:display-name="Default Paragraph Font" style:family="text"/>
    <style:style style:name="Citation" style:family="text">
      <style:text-properties fo:font-style="italic" style:font-style-asian="italic" style:font-style-complex="italic"/>
    </style:style>
    <style:style style:name="WW8Num4z0" style:family="text">
      <style:text-properties style:use-window-font-color="true" loext:opacity="0%" style:text-line-through-style="none" style:text-line-through-type="none" style:font-name="Times New Roman1" fo:font-family="'Times New Roman'" style:font-family-generic="roman" style:font-pitch="variable" fo:font-size="14pt" fo:language="en" fo:country="US" style:text-underline-style="none" style:letter-kerning="true" style:font-name-asian="標楷體3" style:font-family-asian="標楷體" style:font-family-generic-asian="script" style:font-size-asian="14pt" style:language-asian="zh" style:country-asian="TW" style:font-name-complex="Times New Roman1" style:font-family-complex="'Times New Roman'" style:font-family-generic-complex="roman" style:font-pitch-complex="variable" style:font-size-complex="10pt" style:language-complex="ar" style:country-complex="SA"/>
    </style:style>
    <style:style style:name="WW8Num4z2" style:family="text">
      <style:text-properties style:use-window-font-color="true" loext:opacity="0%" style:font-name="Times New Roman1" fo:font-family="'Times New Roman'" style:font-family-generic="roman" style:font-pitch="variable" fo:font-size="13.6999998092651pt" fo:language="en" fo:country="US" style:letter-kerning="true" style:font-name-asian="標楷體4" style:font-family-asian="標楷體" style:font-family-generic-asian="script" style:font-pitch-asian="fixed" style:font-size-asian="12pt" style:language-asian="zh" style:country-asian="TW" style:font-name-complex="Times New Roman1" style:font-family-complex="'Times New Roman'" style:font-family-generic-complex="roman" style:font-pitch-complex="variable" style:font-size-complex="13.6999998092651pt" style:language-complex="ar" style:country-complex="SA"/>
    </style:style>
    <style:style style:name="Numbering_20_Symbols" style:display-name="Numbering Symbols" style:family="text">
      <style:text-properties style:use-window-font-color="true" loext:opacity="0%" style:font-name="Times New Roman1" fo:font-family="'Times New Roman'" style:font-family-generic="roman" style:font-pitch="variable" fo:font-size="14pt" fo:language="en" fo:country="US" style:text-underline-style="none" style:letter-kerning="true" style:font-name-asian="標楷體3" style:font-family-asian="標楷體" style:font-family-generic-asian="script" style:font-size-asian="14pt" style:language-asian="zh" style:country-asian="TW" style:font-name-complex="Times New Roman1" style:font-family-complex="'Times New Roman'" style:font-family-generic-complex="roman" style:font-pitch-complex="variable" style:font-size-complex="10pt" style:language-complex="ar" style:country-complex="SA"/>
    </style:style>
    <style:style style:name="WW8Num11z0" style:family="text">
      <style:text-properties fo:font-size="14pt" style:font-name-asian="標楷體3" style:font-family-asian="標楷體" style:font-family-generic-asian="script" style:font-size-asian="14pt"/>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8z0" style:family="text">
      <style:text-properties fo:font-size="14pt" style:font-name-asian="標楷體3" style:font-family-asian="標楷體" style:font-family-generic-asian="script" style:font-size-asian="14pt"/>
    </style:style>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Default_20_Paragraph_20_Font_20__28_WW_29_" style:display-name="Default Paragraph Font (WW)" style:family="text"/>
    <style:style style:name="WW8Num9z0" style:family="text">
      <style:text-properties fo:font-size="14pt" style:font-name-asian="標楷體3" style:font-family-asian="標楷體" style:font-family-generic-asian="script" style:font-size-asian="14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Graphics" style:family="graphic">
      <style:graphic-properties fo:background-color="transparent" draw:fill="none" draw:fill-color="#5b9bd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style:style style:name="Formula" style:family="graphic">
      <style:graphic-properties text:anchor-type="as-char" svg:y="0cm" fo:margin-left="0.201cm" fo:margin-right="0.201cm" style:vertical-pos="middle" style:vertical-rel="text" fo:background-color="transparent" draw:fill="none" draw:fill-color="#5b9bd5"/>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4">
      <text:list-level-style-number text:level="1" text:style-name="WW8Num4z0"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8Num4z0" loext:num-list-format="（%2%）"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4z2" loext:num-list-format="%3%."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4z2" loext:num-list-format="    (%4%)" style:num-prefix="    ("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Numbering_20_Symbols" loext:num-list-format="%5%." style:num-suffix="." style:num-format="A" style:num-letter-sync="true">
        <style:list-level-properties text:list-level-position-and-space-mode="label-alignment">
          <style:list-level-label-alignment text:label-followed-by="listtab" text:list-tab-stop-position="4.233cm" fo:text-indent="-0.843cm" fo:margin-left="4.233cm"/>
        </style:list-level-properties>
      </text:list-level-style-number>
      <text:list-level-style-number text:level="6" text:style-name="Numbering_20_Symbols" loext:num-list-format="(%6%)" style:num-prefix="(" style:num-suffix=")" style:num-format="A" style:num-letter-sync="true">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Numbering_20_Symbols" loext:num-list-format="%7%." style:num-suffix="." style:num-format="a" style:num-letter-sync="true">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Numbering_20_Symbols" loext:num-list-format="(%8%)" style:num-prefix="(" style:num-suffix=")" style:num-format="a" style:num-letter-sync="true">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2"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11z0" loext:num-list-format="%2%、"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WW8Num18z0" loext:num-list-format="%2%."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931cm" fo:text-indent="-1.508cm" fo:margin-left="1.931cm"/>
        </style:list-level-properties>
      </text:list-level-style-number>
      <text:list-level-style-number text:level="2" text:style-name="WW8Num9z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left="0cm" fo:margin-right="0.635cm" fo:text-align="center" style:justify-single-word="false" fo:text-indent="0cm" style:auto-text-indent="false"/>
    </style:style>
    <style:style style:name="MT1" style:family="text">
      <style:text-properties style:letter-kerning="false" style:font-name-asian="標楷體4"/>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5b9bd5"/>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第</text:span></text:span><text:span text:style-name="預設段落字型"><text:span text:style-name="MT1"><text:page-number text:select-page="current">16</text:page-number></text:span></text:span><text:span text:style-name="預設段落字型"><text:span text:style-name="MT1">頁，共</text:span></text:span><text:span text:style-name="預設段落字型"><text:span text:style-name="MT1"><text:page-count>17</text:page-count></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行政院環境保護署環境檢驗所</dc:title>
    <dc:subject>土壤採樣方法(S102.63B)</dc:subject>
    <meta:keyword>土壤採樣方法;混樣;抓樣;採樣鏟;土鑽採樣組;Soil sampling method</meta:keyword>
    <meta:keyword>Composites samples</meta:keyword>
    <meta:keyword>Grab samples</meta:keyword>
    <meta:keyword>Hand-held shovel</meta:keyword>
    <meta:keyword>Hand-held auger</meta:keyword>
    <meta:initial-creator>hjhuang</meta:initial-creator>
    <meta:creation-date>2019-09-03T17:49:00</meta:creation-date>
    <dc:date>2026-07-02T21:45:27.744000000</dc:date>
    <meta:editing-cycles>369</meta:editing-cycles>
    <meta:editing-duration>P2DT11H30M35S</meta:editing-duration>
    <meta:print-date>2026-04-15T12:38:32.611000000</meta:print-date>
    <meta:document-statistic meta:table-count="0" meta:image-count="9" meta:object-count="0" meta:page-count="17" meta:paragraph-count="202" meta:word-count="8000" meta:character-count="11617" meta:non-whitespace-character-count="10456"/>
    <meta:template xlink:type="simple" xlink:actuate="onRequest" xlink:title="" xlink:href="../../共用雲端硬碟/國環院檢測技術中心/方法增修資料/114年/cplee/Downloads/附檔三_草案S10264B_1100312odt.odt/Normal"/>
  </office:meta>
</office:document-meta>
</file>